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d17d95bda706f2d4c607522c8ec69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auch unter: 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7214452214cm" style:rel-height="scale"><draw:image xlink:href="Pictures/dd17d95bda706f2d4c607522c8ec690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arrierefreiheitsanforderungen für Produkte und Dienstleist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L0882&amp;qid=1716544310143" text:style-name="Internet_20_link" text:visited-style-name="Visited_20_Internet_20_Link">LINK</text:a><text:line-break/>Richtlinie (EU) 2019/882 des Europäischen Parlaments und des Rates vom 17. April 2019 über die Barrierefreiheitsanforderungen für Produkte und Dienstleistung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im Wesentlichen mit:</text:p>
      <text:p text:style-name="Text_20_body">Barrierefreiheitsstärkungsgesetz</text:p>
      <text:p text:style-name="Text_20_body">Verordnung zum Barrierefreiheitsstärkungsgesetz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49:08</meta:creation-date>
    <dc:creator>Generated</dc:creator>
    <dc:date>2026-08-30T16::49:08</dc:date>
    <dc:language>en-US</dc:language>
    <meta:editing-cycles>1</meta:editing-cycles>
    <meta:editing-duration>PT0S</meta:editing-duration>
    <dc:title>zusatzinformationen:lex_hn:p02:p02_08</dc:title>
  </office:meta>
</office:document-meta>
</file>