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7fb8060fb853d837734f6b9825b6891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2:p02_06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2:p02" text:style-name="Internet_20_link" text:visited-style-name="Visited_20_Internet_20_Link">Produktsicherheit</text:a><text:line-break/><text:a xlink:type="simple" xlink:href="https://wiki.product-compliance.net/doku.php?id=zusatzinformationen:lex_hn:p02:p02" text:style-name="Internet_20_link" text:visited-style-name="Visited_20_Internet_20_Link">Verbraucherschutz</text:a><text:line-break/><text:a xlink:type="simple" xlink:href="https://wiki.product-compliance.net/doku.php?id=zusatzinformationen:lex_hn:p02:p02" text:style-name="Internet_20_link" text:visited-style-name="Visited_20_Internet_20_Link">Produkte - allgemein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19757772957cm" style:rel-height="scale"><draw:image xlink:href="Pictures/7fb8060fb853d837734f6b9825b6891f.jpg" xlink:type="simple" xlink:show="embed" xlink:actuate="onLoad"/></draw:frame>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Schutz von Personen, die Verstöße gegen das Unionsrecht meld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9L1937&amp;qid=1748928019720" text:style-name="Internet_20_link" text:visited-style-name="Visited_20_Internet_20_Link">LINK</text:a><text:line-break/>Richtlinie (EU) 2019/1937 des Europäischen Parlaments und des Rates vom 23. Oktober 2019 zum Schutz von Personen, die Verstöße gegen das Unionsrecht melden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9L1937-20241230" text:style-name="Internet_20_link" text:visited-style-name="Visited_20_Internet_20_Link">vom 30.12.2024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hinschg/" text:style-name="Internet_20_link" text:visited-style-name="Visited_20_Internet_20_Link">Hinweisgeberschutzgesetz</text:a> und Ländergesetze zu Hinweisgebermeldestellen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9::27:46</meta:creation-date>
    <dc:creator>Generated</dc:creator>
    <dc:date>2026-08-31T09::27:46</dc:date>
    <dc:language>en-US</dc:language>
    <meta:editing-cycles>1</meta:editing-cycles>
    <meta:editing-duration>PT0S</meta:editing-duration>
    <dc:title>zusatzinformationen:lex_hn:p02:p02_06</dc:title>
  </office:meta>
</office:document-meta>
</file>