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f4d15e754ed2b62e8e0ba9aa81010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2588596491228cm" style:rel-height="scale"><draw:image xlink:href="Pictures/0f4d15e754ed2b62e8e0ba9aa81010b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stimmte vertragsrechtliche Aspekte des Warenkaufs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L0771&amp;qid=1702999215997" text:style-name="Internet_20_link" text:visited-style-name="Visited_20_Internet_20_Link">LINK</text:a><text:line-break/>Richtlinie (EU) 2019/771 des Europäischen Parlaments und des Rates vom 20. Mai 2019 über bestimmte vertragsrechtliche Aspekte des Warenkaufs, zur Änderung der Verordnung (EU) 2017/2394 und der Richtlinie 2009/22/EG sowie zur Aufhebung der Richtlinie 1999/44/EG<text:line-break/><text:span text:style-name="Strong_20_Emphasis">auch geändert durch:</text:span><text:line-break/>Richtlinie (EU) 2024/1799 des Europäischen Parlaments und des Rates vom 13. Juni 2024 über gemeinsame Vorschriften zur Förderung der Reparatur von Waren und zur Änderung der Verordnung (EU) 2017/2394 und der Richtlinien (EU) 2019/771 und (EU) 2020/1828<text:line-break/><text:a xlink:type="simple" xlink:href="https://eur-lex.europa.eu/legal-content/DE/ALL/?uri=CELEX:32024L1799&amp;qid=1721028936079" text:style-name="Internet_20_link" text:visited-style-name="Visited_20_Internet_20_Link">LINK</text:a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L0771-20190522" text:style-name="Internet_20_link" text:visited-style-name="Visited_20_Internet_20_Link">vom 22.05.201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00:39</meta:creation-date>
    <dc:creator>Generated</dc:creator>
    <dc:date>2026-09-01T13::00:39</dc:date>
    <dc:language>en-US</dc:language>
    <meta:editing-cycles>1</meta:editing-cycles>
    <meta:editing-duration>PT0S</meta:editing-duration>
    <dc:title>zusatzinformationen:lex_hn:p02:p02_02</dc:title>
  </office:meta>
</office:document-meta>
</file>