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7eb9ddcc2f2ca78de3b7c8e1ba8ba82.jpg"/>
  <manifest:file-entry manifest:media-type="image/jpeg" manifest:full-path="Pictures/0f4d15e754ed2b62e8e0ba9aa81010bf.jpg"/>
  <manifest:file-entry manifest:media-type="image/jpeg" manifest:full-path="Pictures/89214b17441c93ecafe876bbc829c31a.jpg"/>
  <manifest:file-entry manifest:media-type="image/jpeg" manifest:full-path="Pictures/4217880f70a2fabe352c3bd1bfe2b8c2.jpg"/>
  <manifest:file-entry manifest:media-type="image/jpeg" manifest:full-path="Pictures/851bebaa5ce4caafea77b3463b8a8445.jpg"/>
  <manifest:file-entry manifest:media-type="image/jpeg" manifest:full-path="Pictures/7fb8060fb853d837734f6b9825b6891f.jpg"/>
  <manifest:file-entry manifest:media-type="image/jpeg" manifest:full-path="Pictures/fab316590dd178b85df722f05699d399.jpg"/>
  <manifest:file-entry manifest:media-type="image/jpeg" manifest:full-path="Pictures/dd17d95bda706f2d4c607522c8ec690d.jpg"/>
  <manifest:file-entry manifest:media-type="image/jpeg" manifest:full-path="Pictures/cd4a585e09eda8f8e317cacc774d5c84.jpg"/>
  <manifest:file-entry manifest:media-type="image/gif" manifest:full-path="Pictures/be858932c981e1cdf5bc6257e80e3e41.gif"/>
  <manifest:file-entry manifest:media-type="image/jpeg" manifest:full-path="Pictures/2df9378cb0c9f2915516a66d018e5503.jpg"/>
  <manifest:file-entry manifest:media-type="image/jpeg" manifest:full-path="Pictures/98cf104cde252a240cf1e2c8d93903b3.jpg"/>
  <manifest:file-entry manifest:media-type="image/jpeg" manifest:full-path="Pictures/f3349a592d38662a4721712567283a0f.jpg"/>
  <manifest:file-entry manifest:media-type="image/jpeg" manifest:full-path="Pictures/575375a124389541d35a5d8fd92f046b.jpg"/>
  <manifest:file-entry manifest:media-type="image/jpeg" manifest:full-path="Pictures/c31b84b803d83678081a5bd42222db14.jpg"/>
  <manifest:file-entry manifest:media-type="image/jpeg" manifest:full-path="Pictures/0ece30dac78fec3ccf7e639fc4ecf66e.jpg"/>
  <manifest:file-entry manifest:media-type="image/jpeg" manifest:full-path="Pictures/0579b1deea318295f60a9193612156bb.jpeg"/>
  <manifest:file-entry manifest:media-type="image/jpeg" manifest:full-path="Pictures/8d7b002259acd60817efffe822aaf30c.jpg"/>
  <manifest:file-entry manifest:media-type="image/jpeg" manifest:full-path="Pictures/2f5e6ef52b0199b90b8b0e347b57d9d1.jpg"/>
  <manifest:file-entry manifest:media-type="image/jpeg" manifest:full-path="Pictures/ae7ad94111f8e0e69f0398ff933b27e9.jpeg"/>
  <manifest:file-entry manifest:media-type="image/jpeg" manifest:full-path="Pictures/0c6dd84652afa64c666563501757b99f.jpeg"/>
  <manifest:file-entry manifest:media-type="image/jpeg" manifest:full-path="Pictures/dc34ac91733198678db21730b1e867cb.jpeg"/>
  <manifest:file-entry manifest:media-type="image/jpeg" manifest:full-path="Pictures/987e1e63a74f0cf90ae6ae880eb0ad76.jpeg"/>
  <manifest:file-entry manifest:media-type="image/jpeg" manifest:full-path="Pictures/1828dc9fe859d047014aa8fa960c224f.jpeg"/>
  <manifest:file-entry manifest:media-type="image/jpeg" manifest:full-path="Pictures/15010f89fcd847c10f6ba73e0b6aed13.jpeg"/>
  <manifest:file-entry manifest:media-type="image/jpeg" manifest:full-path="Pictures/ec35fd8ebe92e221f291a5f74459ee5c.jpeg"/>
  <manifest:file-entry manifest:media-type="image/jpeg" manifest:full-path="Pictures/30604b864d82992c230342619ebfa90a.jpeg"/>
  <manifest:file-entry manifest:media-type="image/jpeg" manifest:full-path="Pictures/f2181acf8a640414f9d09ab55317b5ab.jpeg"/>
  <manifest:file-entry manifest:media-type="image/jpeg" manifest:full-path="Pictures/6b81cfaffc4a2fa7bdc8f87d5454c33d.jpeg"/>
  <manifest:file-entry manifest:media-type="image/jpeg" manifest:full-path="Pictures/6f83ce2d8f7beafd41b9cfec7a7ab982.jpeg"/>
  <manifest:file-entry manifest:media-type="image/jpeg" manifest:full-path="Pictures/d569b7a92ea7a8fddc6c3b691324ed0b.jpeg"/>
  <manifest:file-entry manifest:media-type="image/jpeg" manifest:full-path="Pictures/8060b86d00f0900ae90aded52fc7201d.jpeg"/>
  <manifest:file-entry manifest:media-type="image/jpeg" manifest:full-path="Pictures/549afce6b5c9fd02610d103160249a16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Produktsicherheit<text:line-break/>Verbraucherschutz<text:line-break/>Produkte - allgemein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3069779116466cm" style:rel-height="scale"><draw:image xlink:href="Pictures/17eb9ddcc2f2ca78de3b7c8e1ba8ba82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01" text:style-name="Internet_20_link" text:visited-style-name="Visited_20_Internet_20_Link">Zusammenarbeit zwischen den für die Durchsetzung der Verbraucherschutzgesetze zuständigen nationalen Behörd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1.2588596491228cm" style:rel-height="scale"><draw:image xlink:href="Pictures/0f4d15e754ed2b62e8e0ba9aa81010b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02" text:style-name="Internet_20_link" text:visited-style-name="Visited_20_Internet_20_Link">Bestimmte vertragsrechtliche Aspekte des Warenkaufs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1.7638888888889cm" style:rel-height="scale"><draw:image xlink:href="Pictures/89214b17441c93ecafe876bbc829c31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03" text:style-name="Internet_20_link" text:visited-style-name="Visited_20_Internet_20_Link">Verbandsklagen zum Schutz der Kollektivinteressen der Verbraucher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1.4852746212121cm" style:rel-height="scale"><draw:image xlink:href="Pictures/4217880f70a2fabe352c3bd1bfe2b8c2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04" text:style-name="Internet_20_link" text:visited-style-name="Visited_20_Internet_20_Link">Gemeinsame Vorschriften zur Förderung der Reparatur von War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1.3847352024922cm" style:rel-height="scale"><draw:image xlink:href="Pictures/851bebaa5ce4caafea77b3463b8a844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05" text:style-name="Internet_20_link" text:visited-style-name="Visited_20_Internet_20_Link">Stärkung der Verbraucher für den ökologischen Wandel durch besseren Schutz gegen unlautere Praktiken und durch bessere Information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1.7619757772957cm" style:rel-height="scale"><draw:image xlink:href="Pictures/7fb8060fb853d837734f6b9825b6891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06" text:style-name="Internet_20_link" text:visited-style-name="Visited_20_Internet_20_Link">Schutz von Personen, die Verstöße gegen das Unionsrecht meld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1.7852953074434cm" style:rel-height="scale"><draw:image xlink:href="Pictures/fab316590dd178b85df722f05699d39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07" text:style-name="Internet_20_link" text:visited-style-name="Visited_20_Internet_20_Link">Allgemeine Produktsicherhei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2.6458333333333cm" style:rel-width="100%" svg:height="1.7577214452214cm" style:rel-height="scale"><draw:image xlink:href="Pictures/dd17d95bda706f2d4c607522c8ec690d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08" text:style-name="Internet_20_link" text:visited-style-name="Visited_20_Internet_20_Link">Barrierefreiheitsanforderungen für Produkte und Dienstleistun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6458333333333cm" style:rel-width="100%" svg:height="1.7514671361502cm" style:rel-height="scale"><draw:image xlink:href="Pictures/cd4a585e09eda8f8e317cacc774d5c8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09" text:style-name="Internet_20_link" text:visited-style-name="Visited_20_Internet_20_Link">Düngeproduk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6458333333333cm" style:rel-width="100%" svg:height="2.7311827956989cm" style:rel-height="scale"><draw:image xlink:href="Pictures/be858932c981e1cdf5bc6257e80e3e41.gif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0" text:style-name="Internet_20_link" text:visited-style-name="Visited_20_Internet_20_Link">Explosivstoffe für zivile Zweck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6458333333333cm" style:rel-width="100%" svg:height="1.7659689465409cm" style:rel-height="scale"><draw:image xlink:href="Pictures/2df9378cb0c9f2915516a66d018e5503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1" text:style-name="Internet_20_link" text:visited-style-name="Visited_20_Internet_20_Link">Gasverbrauchseinrichtun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2.6458333333333cm" style:rel-width="100%" svg:height="1.9976041666667cm" style:rel-height="scale"><draw:image xlink:href="Pictures/98cf104cde252a240cf1e2c8d93903b3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2" text:style-name="Internet_20_link" text:visited-style-name="Visited_20_Internet_20_Link">Lärmemission (umweltbelastende Geräuschemissionen von zur Verwendung im Freien vorgesehener Geräte und Maschinen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2.6458333333333cm" style:rel-width="100%" svg:height="1.7659689465409cm" style:rel-height="scale"><draw:image xlink:href="Pictures/f3349a592d38662a4721712567283a0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3" text:style-name="Internet_20_link" text:visited-style-name="Visited_20_Internet_20_Link">Persönliche Schutzausrüstung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2.6458333333333cm" style:rel-width="100%" svg:height="1.7659689465409cm" style:rel-height="scale"><draw:image xlink:href="Pictures/575375a124389541d35a5d8fd92f046b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4" text:style-name="Internet_20_link" text:visited-style-name="Visited_20_Internet_20_Link">Pyrotechnische Gegenständ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2.6458333333333cm" style:rel-width="100%" svg:height="2.6458333333333cm" style:rel-height="scale"><draw:image xlink:href="Pictures/c31b84b803d83678081a5bd42222db1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5" text:style-name="Internet_20_link" text:visited-style-name="Visited_20_Internet_20_Link">Spielzeug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2.6458333333333cm" style:rel-width="100%" svg:height="1.7555882352941cm" style:rel-height="scale"><draw:image xlink:href="Pictures/0ece30dac78fec3ccf7e639fc4ecf66e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6" text:style-name="Internet_20_link" text:visited-style-name="Visited_20_Internet_20_Link">Sportboo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2.6458333333333cm" style:rel-width="100%" svg:height="1.8462683150183cm" style:rel-height="scale"><draw:image xlink:href="Pictures/0579b1deea318295f60a9193612156bb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7" text:style-name="Internet_20_link" text:visited-style-name="Visited_20_Internet_20_Link">Unbemannte Luftfahrzeugsysteme ("Drohnen"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2.6458333333333cm" style:rel-width="100%" svg:height="1.7638888888889cm" style:rel-height="scale"><draw:image xlink:href="Pictures/8d7b002259acd60817efffe822aaf30c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8" text:style-name="Internet_20_link" text:visited-style-name="Visited_20_Internet_20_Link">Kontaktmaterialien mit Lebensmittel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2.6458333333333cm" style:rel-width="100%" svg:height="1.7638888888889cm" style:rel-height="scale"><draw:image xlink:href="Pictures/2f5e6ef52b0199b90b8b0e347b57d9d1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9" text:style-name="Internet_20_link" text:visited-style-name="Visited_20_Internet_20_Link">Kontaktmaterialien mit Wasser für den menschlichen Gebrauch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2" text:anchor-type="as-char" draw:z-index="22" svg:width="2.6458333333333cm" style:rel-width="100%" svg:height="2.1166666666667cm" style:rel-height="scale"><draw:image xlink:href="Pictures/ae7ad94111f8e0e69f0398ff933b27e9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20" text:style-name="Internet_20_link" text:visited-style-name="Visited_20_Internet_20_Link">Abfüllung bestimmter Erzeugnisse in Fertigverpackun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3" text:anchor-type="as-char" draw:z-index="23" svg:width="2.6458333333333cm" style:rel-width="100%" svg:height="1.770725667528cm" style:rel-height="scale"><draw:image xlink:href="Pictures/0c6dd84652afa64c666563501757b99f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21" text:style-name="Internet_20_link" text:visited-style-name="Visited_20_Internet_20_Link">Aerosolpackun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4" text:anchor-type="as-char" draw:z-index="24" svg:width="2.6458333333333cm" style:rel-width="100%" svg:height="1.984375cm" style:rel-height="scale"><draw:image xlink:href="Pictures/dc34ac91733198678db21730b1e867cb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22" text:style-name="Internet_20_link" text:visited-style-name="Visited_20_Internet_20_Link">Detergenzi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2.6458333333333cm" style:rel-width="100%" svg:height="0.88194444444444cm" style:rel-height="scale"><draw:image xlink:href="Pictures/987e1e63a74f0cf90ae6ae880eb0ad76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23" text:style-name="Internet_20_link" text:visited-style-name="Visited_20_Internet_20_Link">Einheiten im Messwes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6" text:anchor-type="as-char" draw:z-index="26" svg:width="2.6458333333333cm" style:rel-width="100%" svg:height="0.84185606060606cm" style:rel-height="scale"><draw:image xlink:href="Pictures/1828dc9fe859d047014aa8fa960c224f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24" text:style-name="Internet_20_link" text:visited-style-name="Visited_20_Internet_20_Link">Flaschen als Maßbehältniss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7" text:anchor-type="as-char" draw:z-index="27" svg:width="2.6458333333333cm" style:rel-width="100%" svg:height="1.765087182971cm" style:rel-height="scale"><draw:image xlink:href="Pictures/15010f89fcd847c10f6ba73e0b6aed13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25" text:style-name="Internet_20_link" text:visited-style-name="Visited_20_Internet_20_Link">Kosmetische Mittel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8" text:anchor-type="as-char" draw:z-index="28" svg:width="2.6458333333333cm" style:rel-width="100%" svg:height="1.7672940797941cm" style:rel-height="scale"><draw:image xlink:href="Pictures/ec35fd8ebe92e221f291a5f74459ee5c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26" text:style-name="Internet_20_link" text:visited-style-name="Visited_20_Internet_20_Link">Kristallglas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9" text:anchor-type="as-char" draw:z-index="29" svg:width="2.6458333333333cm" style:rel-width="100%" svg:height="1.7638888888889cm" style:rel-height="scale"><draw:image xlink:href="Pictures/30604b864d82992c230342619ebfa90a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27" text:style-name="Internet_20_link" text:visited-style-name="Visited_20_Internet_20_Link">Vorschriften über Messgeräte sowie über Mess- und Prüfverfahr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30" text:anchor-type="as-char" draw:z-index="30" svg:width="2.6458333333333cm" style:rel-width="100%" svg:height="1.765087182971cm" style:rel-height="scale"><draw:image xlink:href="Pictures/f2181acf8a640414f9d09ab55317b5ab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28" text:style-name="Internet_20_link" text:visited-style-name="Visited_20_Internet_20_Link">Nennfüllmengen für Erzeugnisse in Fertigpackun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31" text:anchor-type="as-char" draw:z-index="31" svg:width="2.1166666666667cm" style:rel-width="100%" svg:height="2.1166666666667cm" style:rel-height="scale"><draw:image xlink:href="Pictures/6b81cfaffc4a2fa7bdc8f87d5454c33d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29" text:style-name="Internet_20_link" text:visited-style-name="Visited_20_Internet_20_Link">Persistente organische Schadstoff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32" text:anchor-type="as-char" draw:z-index="32" svg:width="2.6458333333333cm" style:rel-width="100%" svg:height="1.7638888888889cm" style:rel-height="scale"><draw:image xlink:href="Pictures/6f83ce2d8f7beafd41b9cfec7a7ab982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30" text:style-name="Internet_20_link" text:visited-style-name="Visited_20_Internet_20_Link">Qualität von Otto- und Dieselkraftstoff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33" text:anchor-type="as-char" draw:z-index="33" svg:width="2.6458333333333cm" style:rel-width="100%" svg:height="1.7638888888889cm" style:rel-height="scale"><draw:image xlink:href="Pictures/d569b7a92ea7a8fddc6c3b691324ed0b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31" text:style-name="Internet_20_link" text:visited-style-name="Visited_20_Internet_20_Link">Schuherzeugnisse (Kennzeichnung von Materialien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34" text:anchor-type="as-char" draw:z-index="34" svg:width="2.6458333333333cm" style:rel-width="100%" svg:height="1.9719881398252cm" style:rel-height="scale"><draw:image xlink:href="Pictures/8060b86d00f0900ae90aded52fc7201d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32" text:style-name="Internet_20_link" text:visited-style-name="Visited_20_Internet_20_Link">Tabakerzeugnisse (Herstellung, Aufmachung, Verkauf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35" text:anchor-type="as-char" draw:z-index="35" svg:width="2.6458333333333cm" style:rel-width="100%" svg:height="1.7638888888889cm" style:rel-height="scale"><draw:image xlink:href="Pictures/549afce6b5c9fd02610d103160249a16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33" text:style-name="Internet_20_link" text:visited-style-name="Visited_20_Internet_20_Link">Textilfasern (Bezeichnung, Zusammensetzung, Kennzeichnung)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31:32</meta:creation-date>
    <dc:creator>Generated</dc:creator>
    <dc:date>2026-09-02T05::31:32</dc:date>
    <dc:language>en-US</dc:language>
    <meta:editing-cycles>1</meta:editing-cycles>
    <meta:editing-duration>PT0S</meta:editing-duration>
    <dc:title>zusatzinformationen:lex_hn:p02:p02</dc:title>
  </office:meta>
</office:document-meta>
</file>