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3c0680bac5af37990996e6d7f6e2e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1:p01_0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1:p01" text:style-name="Internet_20_link" text:visited-style-name="Visited_20_Internet_20_Link">Europäischer Binnenmarkt</text:a><text:line-break/><text:a xlink:type="simple" xlink:href="https://wiki.product-compliance.net/doku.php?id=zusatzinformationen:lex_hn:p01:p01" text:style-name="Internet_20_link" text:visited-style-name="Visited_20_Internet_20_Link">Konformitätsbewertung</text:a><text:line-break/><text:a xlink:type="simple" xlink:href="https://wiki.product-compliance.net/doku.php?id=zusatzinformationen:lex_hn:p01:p01" text:style-name="Internet_20_link" text:visited-style-name="Visited_20_Internet_20_Link">Managementsystem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709163346614cm" style:rel-height="scale"><draw:image xlink:href="Pictures/73c0680bac5af37990996e6d7f6e2e8d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innenmärkte für erneuerbares Gas, Erdgas sowie Wasserstoff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4R1789&amp;qid=1721029297953" text:style-name="Internet_20_link" text:visited-style-name="Visited_20_Internet_20_Link">LINK</text:a><text:line-break/>Verordnung (EU) 2024/1789 des Europäischen Parlaments und des Rates vom 13. Juni 2024 über die Binnenmärkte für erneuerbares Gas, Erdgas sowie Wasserstoff, zur Änderung der Verordnungen (EU) Nr. 1227/2011, (EU) 2017/1938, (EU) 2019/942 und (EU) 2022/869 sowie des Beschlusses (EU) 2017/684 und zur Aufhebung der Verordnung (EG) Nr. 715/2009 (Neufassung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eur-lex.europa.eu/legal-content/DE/ALL/?uri=CELEX:32024L1788&amp;qid=1721029212952" text:style-name="Internet_20_link" text:visited-style-name="Visited_20_Internet_20_Link">RL (EU) 2024/1788</text:a> über gemeinsame Vorschriften (ab dem 05.08.2026 anwendbar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1::42:09</meta:creation-date>
    <dc:creator>Generated</dc:creator>
    <dc:date>2026-08-31T11::42:09</dc:date>
    <dc:language>en-US</dc:language>
    <meta:editing-cycles>1</meta:editing-cycles>
    <meta:editing-duration>PT0S</meta:editing-duration>
    <dc:title>zusatzinformationen:lex_hn:p01:p01_07</dc:title>
  </office:meta>
</office:document-meta>
</file>