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756ced2c3b5d2f91f8d457cd6d5c3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1:p01" text:style-name="Internet_20_link" text:visited-style-name="Visited_20_Internet_20_Link">Europäischer Binnenmarkt</text:a><text:line-break/><text:a xlink:type="simple" xlink:href="https://wiki.product-compliance.net/doku.php?id=zusatzinformationen:lex_hn:p01:p01" text:style-name="Internet_20_link" text:visited-style-name="Visited_20_Internet_20_Link">Konformitätsbewertung</text:a><text:line-break/><text:a xlink:type="simple" xlink:href="https://wiki.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2811842797056cm" style:rel-height="scale"><draw:image xlink:href="Pictures/3756ced2c3b5d2f91f8d457cd6d5c38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teroperabilität des öffentlichen Sektors in der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0903&amp;qid=1753856638176" text:style-name="Internet_20_link" text:visited-style-name="Visited_20_Internet_20_Link">LINK</text:a><text:line-break/>Verordnung (EU) 2024/903 des Europäischen Parlaments und des Rates vom 13. März 2024 über Maßnahmen für ein hohes Maß an Interoperabilität des öffentlichen Sektors in der Union (Verordnung für ein interoperables Europa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25R1420&amp;qid=1753857007487" text:style-name="Internet_20_link" text:visited-style-name="Visited_20_Internet_20_Link">VO (EU) 2025/1420</text:a> Durchführungsbestimmungen hinsichtlich der Einrichtung und des Betriebs von Interoperabilitäts-Reallabore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17:03</meta:creation-date>
    <dc:creator>Generated</dc:creator>
    <dc:date>2026-08-31T11::17:03</dc:date>
    <dc:language>en-US</dc:language>
    <meta:editing-cycles>1</meta:editing-cycles>
    <meta:editing-duration>PT0S</meta:editing-duration>
    <dc:title>zusatzinformationen:lex_hn:p01:p01_05</dc:title>
  </office:meta>
</office:document-meta>
</file>