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e14970e2b2d6673de6313aa7ea1db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zusatzinformationen:lex_hn:p01: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1:p01" text:style-name="Internet_20_link" text:visited-style-name="Visited_20_Internet_20_Link">Europäischer Binnenmarkt</text:a><text:line-break/><text:a xlink:type="simple" xlink:href="https://wiki.product-compliance.net/doku.php?id=zusatzinformationen:lex_hn:p01:p01" text:style-name="Internet_20_link" text:visited-style-name="Visited_20_Internet_20_Link">Konformitätsbewertung</text:a><text:line-break/><text:a xlink:type="simple" xlink:href="https://wiki.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0811100131752cm" style:rel-height="scale"><draw:image xlink:href="Pictures/0e14970e2b2d6673de6313aa7ea1db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Europäische Norm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2R1025&amp;qid=1719833395707" text:style-name="Internet_20_link" text:visited-style-name="Visited_20_Internet_20_Link">LINK</text:a><text:line-break/>Verordnung (EU) Nr. 1025/2012 des Europäischen Parlaments und des Rates vom 25. Oktober 2012 zur europäischen Normung, zur Änderung der Richtlinien 89/686/EWG und 93/15/EWG des Rates sowie der Richtlinien 94/9/EG, 94/25/EG, 95/16/EG, 97/23/EG, 98/34/EG, 2004/22/EG, 2007/23/EG, 2009/23/EG und 2009/105/EG des Europäischen Parlaments und des Rates und zur Aufhebung des Beschlusses 87/95/EWG des Rates und des Beschlusses Nr. 1673/2006/EG des Europäischen Parlaments und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2R1025-20241213" text:style-name="Internet_20_link" text:visited-style-name="Visited_20_Internet_20_Link">vom 13.12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0::13:07</meta:creation-date>
    <dc:creator>Generated</dc:creator>
    <dc:date>2026-09-01T00::13:07</dc:date>
    <dc:language>en-US</dc:language>
    <meta:editing-cycles>1</meta:editing-cycles>
    <meta:editing-duration>PT0S</meta:editing-duration>
    <dc:title>zusatzinformationen:lex_hn:p01:p01_03</dc:title>
  </office:meta>
</office:document-meta>
</file>