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5b650995ec372601d85eb96caba8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zusatzinformationen:lex_hn:p01: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1:p01" text:style-name="Internet_20_link" text:visited-style-name="Visited_20_Internet_20_Link">Europäischer Binnenmarkt</text:a><text:line-break/><text:a xlink:type="simple" xlink:href="https://wiki.product-compliance.net/doku.php?id=zusatzinformationen:lex_hn:p01:p01" text:style-name="Internet_20_link" text:visited-style-name="Visited_20_Internet_20_Link">Konformitätsbewertung</text:a><text:line-break/><text:a xlink:type="simple" xlink:href="https://wiki.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602604166667cm" style:rel-height="scale"><draw:image xlink:href="Pictures/1b5b650995ec372601d85eb96caba88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meinsamer Rechtsrahmen für die Vermarktung von Produkt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8D0768&amp;qid=1450196487155" text:style-name="Internet_20_link" text:visited-style-name="Visited_20_Internet_20_Link">LINK</text:a><text:line-break/>Beschluss Nr. 768/2008/EG des Europäischen Parlaments und des Rates vom 9. Juli 2008 über einen gemeinsamen Rechtsrahmen für die Vermarktung von Produkten und zur Aufhebung des Beschlusses 93/465/EW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8D0768-20080709" text:style-name="Internet_20_link" text:visited-style-name="Visited_20_Internet_20_Link">vom 09.07.2008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39:13</meta:creation-date>
    <dc:creator>Generated</dc:creator>
    <dc:date>2026-08-30T19::39:13</dc:date>
    <dc:language>en-US</dc:language>
    <meta:editing-cycles>1</meta:editing-cycles>
    <meta:editing-duration>PT0S</meta:editing-duration>
    <dc:title>zusatzinformationen:lex_hn:p01:p01_01</dc:title>
  </office:meta>
</office:document-meta>
</file>