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5b650995ec372601d85eb96caba888.jpg"/>
  <manifest:file-entry manifest:media-type="image/jpeg" manifest:full-path="Pictures/6bd50544f72bf2e099e28d9c32649aec.jpg"/>
  <manifest:file-entry manifest:media-type="image/jpeg" manifest:full-path="Pictures/0e14970e2b2d6673de6313aa7ea1dbe7.jpg"/>
  <manifest:file-entry manifest:media-type="image/jpeg" manifest:full-path="Pictures/f4a5e67811630a895c0d5aed271fdef5.jpg"/>
  <manifest:file-entry manifest:media-type="image/jpeg" manifest:full-path="Pictures/3756ced2c3b5d2f91f8d457cd6d5c386.jpg"/>
  <manifest:file-entry manifest:media-type="image/jpeg" manifest:full-path="Pictures/22eab2822f832622640bcc228c4b7e09.jpg"/>
  <manifest:file-entry manifest:media-type="image/jpeg" manifest:full-path="Pictures/73c0680bac5af37990996e6d7f6e2e8d.jpg"/>
  <manifest:file-entry manifest:media-type="image/jpeg" manifest:full-path="Pictures/6373a90840e235403c4959eb89d51cf8.jpg"/>
  <manifest:file-entry manifest:media-type="image/jpeg" manifest:full-path="Pictures/a6f86a2b283b13f0e19fe244205e00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Europäischer Binnenmarkt<text:line-break/>Konformitätsbewertung<text:line-break/>Managementsystem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602604166667cm" style:rel-height="scale"><draw:image xlink:href="Pictures/1b5b650995ec372601d85eb96caba88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1" text:style-name="Internet_20_link" text:visited-style-name="Visited_20_Internet_20_Link">Gemeinsamer Rechtsrahmen für die Vermarktung von Produk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638888888889cm" style:rel-height="scale"><draw:image xlink:href="Pictures/6bd50544f72bf2e099e28d9c32649ae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2" text:style-name="Internet_20_link" text:visited-style-name="Visited_20_Internet_20_Link">Funktionieren des Binnenmarktes im Zusammenhang mit dem freien Warenverkehr zwischen den Mitgliedstaa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2.0811100131752cm" style:rel-height="scale"><draw:image xlink:href="Pictures/0e14970e2b2d6673de6313aa7ea1dbe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3" text:style-name="Internet_20_link" text:visited-style-name="Visited_20_Internet_20_Link">Europäische Normung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7548894557823cm" style:rel-height="scale"><draw:image xlink:href="Pictures/f4a5e67811630a895c0d5aed271fdef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4" text:style-name="Internet_20_link" text:visited-style-name="Visited_20_Internet_20_Link">Binnenmarkt für digitale Diens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2811842797056cm" style:rel-height="scale"><draw:image xlink:href="Pictures/3756ced2c3b5d2f91f8d457cd6d5c38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5" text:style-name="Internet_20_link" text:visited-style-name="Visited_20_Internet_20_Link">Interoperabilität des öffentlichen Sektors in der Unio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1339285714286cm" style:rel-height="scale"><draw:image xlink:href="Pictures/22eab2822f832622640bcc228c4b7e0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6" text:style-name="Internet_20_link" text:visited-style-name="Visited_20_Internet_20_Link">Elektrizitätsbinnenmark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709163346614cm" style:rel-height="scale"><draw:image xlink:href="Pictures/73c0680bac5af37990996e6d7f6e2e8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7" text:style-name="Internet_20_link" text:visited-style-name="Visited_20_Internet_20_Link">Binnenmärkte für erneuerbares Gas, Erdgas sowie Wasserstoff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762630765573cm" style:rel-height="scale"><draw:image xlink:href="Pictures/6373a90840e235403c4959eb89d51cf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8" text:style-name="Internet_20_link" text:visited-style-name="Visited_20_Internet_20_Link">Maßnahmen für einen Binnenmarkt-Notfall und die Resilienz des Binnenmarktes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955615942029cm" style:rel-height="scale"><draw:image xlink:href="Pictures/a6f86a2b283b13f0e19fe244205e002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1:p01_09" text:style-name="Internet_20_link" text:visited-style-name="Visited_20_Internet_20_Link">Schaffung eines Rahmens zur Gewährleistung einer sicheren und nachhaltigen Versorgung mit kritischen Rohstoff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34:48</meta:creation-date>
    <dc:creator>Generated</dc:creator>
    <dc:date>2026-08-30T14::34:48</dc:date>
    <dc:language>en-US</dc:language>
    <meta:editing-cycles>1</meta:editing-cycles>
    <meta:editing-duration>PT0S</meta:editing-duration>
    <dc:title>zusatzinformationen:lex_hn:p01:p01</dc:title>
  </office:meta>
</office:document-meta>
</file>