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gif" manifest:full-path="Pictures/06fffbd9ef6e606b53651d1f62b2bd80.gif"/>
  <manifest:file-entry manifest:media-type="image/gif" manifest:full-path="Pictures/df54833c5685320f959917d5f78b8aa3.gif"/>
  <manifest:file-entry manifest:media-type="image/gif" manifest:full-path="Pictures/ac440bb941e22a9baab1b6409dc3e57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start"/>Informationen und Angebote für Teilnehmer der Seminare von Dipl.-Ing. Jürgen Biale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3.175cm" style:rel-width="100%" svg:height="2.3012899262899cm" style:rel-height="scale"><draw:image xlink:href="Pictures/06fffbd9ef6e606b53651d1f62b2bd80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iki.product-compliance.net/doku.php?id=zusatzinformationen:start" text:style-name="Internet_20_link" text:visited-style-name="Visited_20_Internet_20_Link">Informationen zur Beratung und Zusatzinformationen für Seminarteilnehmer</text:a></text:span> </text:p>
          </table:table-cell>
          <table:table-cell office:value-type="string" table:style-name="tablecell" table:number-rows-spanned="5">
            <text:p text:style-name="tablealignleft"><text:span text:style-name=""><text:span text:style-name="Strong_20_Emphasis">HERZLICH WILLKOMMEN AUF IHREM NEUEN INFORMATIONSPORTAL</text:span></text:span><text:line-break/><text:line-break/><text:span text:style-name=""><text:span text:style-name="Strong_20_Emphasis">Planen Sie gezielt Ihre Fortbildung.<text:line-break/>Umfassende Kenntnisse für sichere Prozesse<text:line-break/>Zertifikats-Lehrgang zum CE-Beauftragten<text:line-break/><text:a xlink:type="simple" xlink:href="https://www.akademie-herkert.de/themenuebersicht/produktion-maschinensicherheit/1915-zertifikatslehrgang-ce-beauftragter?wa=16030-1&amp;gclid=EAIaIQobChMI_9bM1oD05wIVUOR3Ch20-wc-EAAYAiAAEgIyt_D_BwE" text:style-name="Internet_20_link" text:visited-style-name="Visited_20_Internet_20_Link">Informationen - HIER</text:a><text:line-break/><text:line-break/>Die aktuelle Europäische Maschinenverordnung (EU) 2023/1230 - Umfassende Kenntnisse für sicheres Handeln<text:line-break/><text:a xlink:type="simple" xlink:href="https://www.akademie-herkert.de/themenuebersicht/produktion-maschinensicherheit/die-neue-eu-maschinenverordnung" text:style-name="Internet_20_link" text:visited-style-name="Visited_20_Internet_20_Link">Informationen - HIER</text:a><text:line-break/><text:line-break/>Die vollständige Liste der Informationen und Angebote finden Sie - <text:a xlink:type="simple" xlink:href="https://wiki.product-compliance.net/doku.php?id=learn:learn" text:style-name="Internet_20_link" text:visited-style-name="Visited_20_Internet_20_Link">HIER</text:a></text:span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iki.product-compliance.net/doku.php?id=angebote" text:style-name="Internet_20_link" text:visited-style-name="Visited_20_Internet_20_Link">integrated safety &amp; compliance - Angebote</text:a><text:line-break/><text:a xlink:type="simple" xlink:href="https://wiki.product-compliance.net/doku.php?id=angebote" text:style-name="Internet_20_link" text:visited-style-name="Visited_20_Internet_20_Link">(Lernen, Wissen aufbereiten, Wissen anwenden)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175cm" style:rel-width="100%" svg:height="2.1191627358491cm" style:rel-height="scale"><draw:image xlink:href="Pictures/df54833c5685320f959917d5f78b8aa3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iki.product-compliance.net/doku.php?id=hilfe" text:style-name="Internet_20_link" text:visited-style-name="Visited_20_Internet_20_Link">Hilfe und Erläuterungen zum Programm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3.175cm" style:rel-width="100%" svg:height="2.3283333333333cm" style:rel-height="scale"><draw:image xlink:href="Pictures/ac440bb941e22a9baab1b6409dc3e574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iki.product-compliance.net/doku.php?id=links" text:style-name="Internet_20_link" text:visited-style-name="Visited_20_Internet_20_Link">Allgemeine Links</text:a></text:span> 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">Website seit 2015<text:line-break/>letzte Aktualisierung: 14.07.2026</text:span>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17:32</meta:creation-date>
    <dc:creator>Generated</dc:creator>
    <dc:date>2026-08-31T09::17:32</dc:date>
    <dc:language>en-US</dc:language>
    <meta:editing-cycles>1</meta:editing-cycles>
    <meta:editing-duration>PT0S</meta:editing-duration>
    <dc:title>start</dc:title>
  </office:meta>
</office:document-meta>
</file>