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58949e2688968d3fd83f697bad03946.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2240338164251cm" style:rel-height="scale"><draw:image xlink:href="Pictures/a58949e2688968d3fd83f697bad03946.jpg" xlink:type="simple" xlink:show="embed" xlink:actuate="onLoad"/></draw:frame><text:line-break/><text:a xlink:type="simple" xlink:href="https://wiki.product-compliance.net/doku.php?id=papers:start" text:style-name="Internet_20_link" text:visited-style-name="Visited_20_Internet_20_Link">Startseite</text:a><text:line-break/><text:line-break/><text:a xlink:type="simple" xlink:href="https://wiki.product-compliance.net/doku.php?id=papers:angebote" text:style-name="Internet_20_link" text:visited-style-name="Visited_20_Internet_20_Link">Informationsseite</text:a><text:line-break/><text:line-break/><text:a xlink:type="simple" xlink:href="https://wiki.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vehicles"/>Artikel: Fahrzeuge</text:span> (außer Schienenfahrzeuge)</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s-ing-2025-05-001.pdf" text:style-name="Internet_20_link" text:visited-style-name="Visited_20_Internet_20_Link">LINK</text:a><text:line-break/>Blessing, Sascha: Elektrostatische Aufladung im Explosionsschutz
Wichtigste Gefahrenquelle.<text:line-break/>In: Sicherheitsingenieur, Jg. 56-2025-05, S. 10-13.<text:line-break/><text:line-break/>
<text:a xlink:type="simple" xlink:href="http://www.wissen-hilfe.de/_Wissen/locked/papers/zfpc-2025-05-005.pdf" text:style-name="Internet_20_link" text:visited-style-name="Visited_20_Internet_20_Link">LINK</text:a><text:line-break/>Höving, Maximilian; Ringlage, Philipp; Weschky, Julian: Zwischen horizontaler Geltung und sektoraler Delegation: Die Funktionsweise des Art. 2 Abs. 2 KI-VO im Gefüge des europäischen Produktsicherheitsrechts.<text:line-break/>In: Zfpc Zeitschrift für Product Compliance, 4 Jg.2025-05, S. 241-249.<text:line-break/><text:line-break/></text:p>
      <text:h text:style-name="Heading_20_2" text:outline-level="2"><text:bookmark-start text:name="__RefHeading___NoTitle_2"/><text:bookmark-start text:name="section1"/>2024<text:bookmark-end text:name="__RefHeading___NoTitle_2"/><text:bookmark-end text:name="section1"/></text:h>
      <text:h text:style-name="Heading_20_2" text:outline-level="2"><text:bookmark-start text:name="__RefHeading___NoTitle_3"/><text:bookmark-start text:name="section2"/>2023<text:bookmark-end text:name="__RefHeading___NoTitle_3"/><text:bookmark-end text:name="section2"/></text:h>
      <text:h text:style-name="Heading_20_2" text:outline-level="2"><text:bookmark-start text:name="__RefHeading___NoTitle_4"/><text:bookmark-start text:name="section3"/>2022<text:bookmark-end text:name="__RefHeading___NoTitle_4"/><text:bookmark-end text:name="section3"/></text:h>
      <text:h text:style-name="Heading_20_2" text:outline-level="2"><text:bookmark-start text:name="__RefHeading___NoTitle_5"/><text:bookmark-start text:name="section4"/>2021<text:bookmark-end text:name="__RefHeading___NoTitle_5"/><text:bookmark-end text:name="section4"/></text:h>
      <text:h text:style-name="Heading_20_2" text:outline-level="2"><text:bookmark-start text:name="__RefHeading___NoTitle_6"/><text:bookmark-start text:name="section5"/>2020<text:bookmark-end text:name="__RefHeading___NoTitle_6"/><text:bookmark-end text:name="section5"/></text:h>
      <text:h text:style-name="Heading_20_2" text:outline-level="2"><text:bookmark-start text:name="__RefHeading___NoTitle_7"/><text:bookmark-start text:name="section6"/>2019<text:bookmark-end text:name="__RefHeading___NoTitle_7"/><text:bookmark-end text:name="section6"/></text:h>
      <text:h text:style-name="Heading_20_2" text:outline-level="2"><text:bookmark-start text:name="__RefHeading___NoTitle_8"/><text:bookmark-start text:name="section7"/>2018<text:bookmark-end text:name="__RefHeading___NoTitle_8"/><text:bookmark-end text:name="section7"/></text:h>
      <text:h text:style-name="Heading_20_2" text:outline-level="2"><text:bookmark-start text:name="__RefHeading___NoTitle_9"/><text:bookmark-start text:name="section8"/>2017<text:bookmark-end text:name="__RefHeading___NoTitle_9"/><text:bookmark-end text:name="section8"/></text:h>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te-si-2011-01-02-004.pdf" text:style-name="Internet_20_link" text:visited-style-name="Visited_20_Internet_20_Link">LINK</text:a><text:line-break/>Faber, Michael : Abhängigkeit der Sicherheitsmaßnahmen vom Aluminium-Nacharbeitsumfang im Automobilbau.<text:line-break/>In: Technische Sicherheit, Bd.1(2011)Nr.1/2 , S. 28 - 31.<text:line-break/><text:line-break/>
<text:a xlink:type="simple" xlink:href="http://www.wissen-hilfe.de/_Wissen/locked/papers/te-si-2011-11-12-001.pdf" text:style-name="Internet_20_link" text:visited-style-name="Visited_20_Internet_20_Link">LINK</text:a><text:line-break/>Vukovic, Denis : Regelwerke der Ladungssicherung auf dem klimatischen Prüfstand. Verifikation durch Erkenntnisse aus einem Forschungsprojekt.<text:line-break/>In: Technische Sicherheit, Bd.1(2011)Nr.11/12, S. 10 - 13.<text:line-break/><text:line-break/>
<text:a xlink:type="simple" xlink:href="http://www.wissen-hilfe.de/_Wissen/locked/papers/te-si-2011-11-12-004.pdf" text:style-name="Internet_20_link" text:visited-style-name="Visited_20_Internet_20_Link">LINK</text:a><text:line-break/>Schwarzer, Stefanie / Weltschev,  Margit / Otremba, Frank: Lebensdauer und Schadensursachen von Tankcontainern, Tankfahrzeugen und Kesselwagen zur Beförderung von Gefahrgütern in der Praxis.<text:line-break/>In: Technische Sicherheit, Bd.1(2011)Nr.11/12, S. 28 - 33.<text:line-break/><text:line-break/>
<text:a xlink:type="simple" xlink:href="http://www.wissen-hilfe.de/_Wissen/locked/papers/te-si-2011-11-12-005.pdf" text:style-name="Internet_20_link" text:visited-style-name="Visited_20_Internet_20_Link">LINK</text:a><text:line-break/>Frobese, Dirk-Hans / Pape, Harald: Vermeidung von Überdruck an Tankfahrzeugen. Teil 1.<text:line-break/>In: Technische Sicherheit, Bd.1(2011)Nr.11/12, S. 34 - 41.<text:line-break/><text:line-break/>
<text:a xlink:type="simple" xlink:href="http://www.wissen-hilfe.de/_Wissen/locked/papers/te-si-2012-01-02-004.pdf" text:style-name="Internet_20_link" text:visited-style-name="Visited_20_Internet_20_Link">LINK</text:a><text:line-break/>Frobese, Dirk-Hans / Pape, Harald: Vermeidung von Überdruck an Tankfahrzeugen  Teil 2.<text:line-break/>In: Technische Sicherheit, Bd.2(2012)Nr.1/2, S. 31 - 35.<text:line-break/><text:line-break/>
<text:a xlink:type="simple" xlink:href="http://www.wissen-hilfe.de/_Wissen/locked/papers/te-si-2012-09-001.pdf" text:style-name="Internet_20_link" text:visited-style-name="Visited_20_Internet_20_Link">LINK</text:a><text:line-break/>Lambotte, Stephan: Neue Brandgefahr im Betrieb: Lithiumbatterien und -akkumulatoren.<text:line-break/>In: Technische Sicherheit, Bd.2(2012)Nr.9, S. 10 - 13.<text:line-break/><text:line-break/>
<text:a xlink:type="simple" xlink:href="http://www.wissen-hilfe.de/_Wissen/locked/papers/te-si-2012-11-12-005.pdf" text:style-name="Internet_20_link" text:visited-style-name="Visited_20_Internet_20_Link">LINK</text:a><text:line-break/>Wiese, Norbert: Die neue Richtlinie zur Beherrschung der Gefahren schwerer Unfälle mit gefährlichen Stoffen (Seveso 111).<text:line-break/>In: Technische Sicherheit, Bd.2(2012)Nr.11/12, S. 25 - 29.<text:line-break/><text:line-break/>
<text:a xlink:type="simple" xlink:href="http://www.wissen-hilfe.de/_Wissen/locked/papers/te-si-2013-09-005.pdf" text:style-name="Internet_20_link" text:visited-style-name="Visited_20_Internet_20_Link">LINK</text:a><text:line-break/>Gosewinkel, Martin / Dworschak, Rene / Milde, Joachim   : Lithium-Ionen-Akku - nur ein (elektro-)chemischer Reaktor?.<text:line-break/>In: Technische Sicherheit, Bd.3(2013)Nr.9, S. 32 - 34.<text:line-break/><text:line-break/>
<text:a xlink:type="simple" xlink:href="http://www.wissen-hilfe.de/_Wissen/locked/papers/te-si-2016-09-009.pdf" text:style-name="Internet_20_link" text:visited-style-name="Visited_20_Internet_20_Link">LINK</text:a><text:line-break/>Krentel, Daniel et al.:: Auswirkungen von unfallbedingtem Behälterversagen bei alternativen Pkw-Antrieben. Teil 1: Problemstellung, Stand der Technik und Voruntersuchungen .<text:line-break/>In: Technische Sicherheit, Bd.6(2016)Nr.9, S. 39 - 46.<text:line-break/><text:line-break/>
<text:a xlink:type="simple" xlink:href="http://www.wissen-hilfe.de/_Wissen/locked/papers/te-ue-2008-07-08-006.pdf" text:style-name="Internet_20_link" text:visited-style-name="Visited_20_Internet_20_Link">LINK</text:a><text:line-break/>Förster, Hans / Günther, Werner : Untersuchungen zum technischen und betrieblichen Explosionsschutz an Gefahrgutfahrzeugen für brennbare Gase und Flüssigkeiten.<text:line-break/>In: Technische Überwachung, Bd.49(2008)Nr.7/8, S. 39 - 45.<text:line-break/><text:line-break/>
<text:a xlink:type="simple" xlink:href="http://www.wissen-hilfe.de/_Wissen/locked/papers/te-ue-2009-05-001.pdf" text:style-name="Internet_20_link" text:visited-style-name="Visited_20_Internet_20_Link">LINK</text:a><text:line-break/>Schroeder, Georg  : Ladungssicherung bei Gasflaschen.<text:line-break/>In: Technische Überwachung, Bd.50(2009)Nr.5, S. 10 - 14.<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18::45:30</meta:creation-date>
    <dc:creator>Generated</dc:creator>
    <dc:date>2026-09-01T18::45:30</dc:date>
    <dc:language>en-US</dc:language>
    <meta:editing-cycles>1</meta:editing-cycles>
    <meta:editing-duration>PT0S</meta:editing-duration>
    <dc:title>papers:p_vehicles</dc:title>
  </office:meta>
</office:document-meta>
</file>