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9152404d3840dc1ca6af7ac733000b0f.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5432816537468cm" style:rel-height="scale"><draw:image xlink:href="Pictures/9152404d3840dc1ca6af7ac733000b0f.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standards"/>Artikel: Norm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1-001.pdf" text:style-name="Internet_20_link" text:visited-style-name="Visited_20_Internet_20_Link">LINK</text:a><text:line-break/>Rudschuck, Michael; Puppan, Raymond: Normen zur Konformitätsbewertung (DKE ).<text:line-break/>In: DIN-Mitteilungen, Jg. 2025-01, S. 15-18.<text:line-break/><text:line-break/>
<text:a xlink:type="simple" xlink:href="http://www.wissen-hilfe.de/_Wissen/locked/papers/din-2025-05-001.pdf" text:style-name="Internet_20_link" text:visited-style-name="Visited_20_Internet_20_Link">LINK</text:a><text:line-break/>Sann-Ferro, Kerstin: Vergleichbarkeit der Leistung und Qualität von Batterien - neue Europäische Normen zur Batterieverordnung ( oder ein neuer europäischer Normungsweg ) (DKE ).<text:line-break/>In: DIN-Mitteilungen, Jg. 2025-05, S. 18-21.<text:line-break/><text:line-break/>
<text:a xlink:type="simple" xlink:href="http://www.wissen-hilfe.de/_Wissen/locked/papers/s-ing-2025-01-02-003.pdf" text:style-name="Internet_20_link" text:visited-style-name="Visited_20_Internet_20_Link">LINK</text:a><text:line-break/>Elster, Peter: ISO 45003: Chance für den Arbeits- und Gesundheitsschutz
Krisenzeiten bewältigen.<text:line-break/>In: Sicherheitsingenieur, Jg. 56-2025-01-02, S. 38-39.<text:line-break/><text:line-break/>
<text:a xlink:type="simple" xlink:href="http://www.wissen-hilfe.de/_Wissen/locked/papers/tk-2025-03-04-001.pdf" text:style-name="Internet_20_link" text:visited-style-name="Visited_20_Internet_20_Link">LINK</text:a><text:line-break/>Schulz, Matthias: Ohne Kasten und Dreieck.<text:line-break/>In: technische kommunikation, Ausgabe-02-2025-03-04, S. 11-15.<text:line-break/><text:line-break/>
<text:a xlink:type="simple" xlink:href="http://www.wissen-hilfe.de/_Wissen/locked/papers/tk-2025-03-04-002.pdf" text:style-name="Internet_20_link" text:visited-style-name="Visited_20_Internet_20_Link">LINK</text:a><text:line-break/>Schmeling, Roland: Warnschilder mit Wirkung.<text:line-break/>In: technische kommunikation, Ausgabe-02-2025-03-04, S. 16-20.<text:line-break/><text:line-break/>
<text:a xlink:type="simple" xlink:href="http://www.wissen-hilfe.de/_Wissen/locked/papers/tk-2025-03-04-003.pdf" text:style-name="Internet_20_link" text:visited-style-name="Visited_20_Internet_20_Link">LINK</text:a><text:line-break/>Jänicke, Marco: Verbinden statt trennen.<text:line-break/>In: technische kommunikation, Ausgabe-02-2025-03-04, S. 21-27.<text:line-break/><text:line-break/>
<text:a xlink:type="simple" xlink:href="http://www.wissen-hilfe.de/_Wissen/locked/papers/tk-2025-03-04-006.pdf" text:style-name="Internet_20_link" text:visited-style-name="Visited_20_Internet_20_Link">LINK</text:a><text:line-break/>Tillmann, Martin: Komplexität in Norm gebracht.<text:line-break/>In: technische kommunikation, Ausgabe-02-2025-03-04, S. 35-38.<text:line-break/><text:line-break/>
<text:a xlink:type="simple" xlink:href="http://www.wissen-hilfe.de/_Wissen/locked/papers/din-2025-08-001.pdf" text:style-name="Internet_20_link" text:visited-style-name="Visited_20_Internet_20_Link">LINK</text:a><text:line-break/>Yahya, Samarkhel-Khan: Digitaler Produktpass: Normung als Schlüssel zur nachhaltigen Transformation.<text:line-break/>In: DIN-Mitteilungen, Jg. 2025-08, S. 16-18.<text:line-break/><text:line-break/>
<text:a xlink:type="simple" xlink:href="http://www.wissen-hilfe.de/_Wissen/locked/papers/din-2025-09-001.pdf" text:style-name="Internet_20_link" text:visited-style-name="Visited_20_Internet_20_Link">LINK</text:a><text:line-break/>Engelt, Alexandra; Trawnitsch, Anna;  Florian, Anna; et al.:: Nachhaltigkeit und Normung: Gemeinsam für eine grünere Zukunft.<text:line-break/>In: DIN-Mitteilungen, Jg. 2025-09, S. 36-42.<text:line-break/><text:line-break/>
<text:a xlink:type="simple" xlink:href="http://www.wissen-hilfe.de/_Wissen/locked/papers/din-2025-11-001.pdf" text:style-name="Internet_20_link" text:visited-style-name="Visited_20_Internet_20_Link">LINK</text:a><text:line-break/>Florian, Fanni: Circular Design.<text:line-break/>In: DIN-Mitteilungen, Jg. 2025-11, S. 12-14.<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en von Lithium - Ionen - Batterien - Quo Vadis ?.<text:line-break/>In: KAN-Brief, KAN-Brief 02/2025, S. 12-13.<text:line-break/><text:line-break/>
<text:a xlink:type="simple" xlink:href="http://www.wissen-hilfe.de/_Wissen/locked/papers/tk-2025-11-12-007.pdf" text:style-name="Internet_20_link" text:visited-style-name="Visited_20_Internet_20_Link">LINK</text:a><text:line-break/>Bohr, Bärbel; Verhein - Jarren, Annette: Dokumentieren mit Werten.<text:line-break/>In: technische kommunikation, Ausgabe-06-2025-11-12, S. 50-5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1-001.pdf" text:style-name="Internet_20_link" text:visited-style-name="Visited_20_Internet_20_Link">LINK</text:a><text:line-break/>Deubel, Ulrike: Umweltschutz und Nachhaltigkeit: Wie Normen und Standards die Herausforderung von Mikroplastik in der Textilindustrie angehen.<text:line-break/>In: DIN Mitteilungen, Jg.2024-01, S. 11–23.<text:line-break/><text:line-break/>
<text:a xlink:type="simple" xlink:href="http://www.wissen-hilfe.de/_Wissen/locked/papers/din-2024-01-002.pdf" text:style-name="Internet_20_link" text:visited-style-name="Visited_20_Internet_20_Link">LINK</text:a><text:line-break/>Hübner, Tobias: Ordnungssystem der Fertigungsverfahren nach DIN 8580: Zukünftige Entwicklungen in der Normung.<text:line-break/>In: DIN Mitteilungen, Jg.2024-01, S. 24-25.<text:line-break/><text:line-break/>
<text:a xlink:type="simple" xlink:href="http://www.wissen-hilfe.de/_Wissen/locked/papers/din-2024-01-003.pdf" text:style-name="Internet_20_link" text:visited-style-name="Visited_20_Internet_20_Link">LINK</text:a><text:line-break/>Koschwitz, Janos: Die Initiative Digitale Standarts ( IDiS ) geht den nächsten Schritt.<text:line-break/>In: DIN Mitteilungen, Jg.2024-01, S. 26-29.<text:line-break/><text:line-break/>
<text:a xlink:type="simple" xlink:href="http://www.wissen-hilfe.de/_Wissen/locked/papers/din-2024-04-001.pdf" text:style-name="Internet_20_link" text:visited-style-name="Visited_20_Internet_20_Link">LINK</text:a><text:line-break/>Elmas-Arslan, Filiz; Reinel, Claudia: Aktueller Umsetzungsstand der Deutschen Normungsroadmap Künstliche Intelligenz.<text:line-break/>In: DIN Mitteilungen, Jg.2024-04, S. 8-11.<text:line-break/><text:line-break/>
<text:a xlink:type="simple" xlink:href="http://www.wissen-hilfe.de/_Wissen/locked/papers/din-2024-04-002.pdf" text:style-name="Internet_20_link" text:visited-style-name="Visited_20_Internet_20_Link">LINK</text:a><text:line-break/>Böhme, Stefan, Everding, Jan Philip: Sortieranlagen für Leichtverpackungen:
DIN SPEC 91466 ermöglicht erstmals vergleichbare Qualitätsinformationen.<text:line-break/>In: DIN Mitteilungen, Jg.2024-04, S. 12-14.<text:line-break/><text:line-break/>
<text:a xlink:type="simple" xlink:href="http://www.wissen-hilfe.de/_Wissen/locked/papers/din-2024-04-003.pdf" text:style-name="Internet_20_link" text:visited-style-name="Visited_20_Internet_20_Link">LINK</text:a><text:line-break/>Czarny, Damian Tozoglu, Melik: VDE Content-as-a-Service-Ihr Zugang zu SMART Standards der Elektrotechnik.<text:line-break/>In: DIN Mitteilungen, Jg.2024-04, S. 15-18.<text:line-break/><text:line-break/>
<text:a xlink:type="simple" xlink:href="http://www.wissen-hilfe.de/_Wissen/locked/papers/din-2024-05-001.pdf" text:style-name="Internet_20_link" text:visited-style-name="Visited_20_Internet_20_Link">LINK</text:a><text:line-break/>Seeliger,Adrian, Wellhöfer, Johannes, Stehfest, Katja,et al.:: Die Zukunft gestalten:
Wie DIN mit KI das Regelwerk fit machen.<text:line-break/>In: DIN Mitteilungen, Jg.2024-05, S. 12-17.<text:line-break/><text:line-break/>
<text:a xlink:type="simple" xlink:href="http://www.wissen-hilfe.de/_Wissen/locked/papers/din-2024-05-002.pdf" text:style-name="Internet_20_link" text:visited-style-name="Visited_20_Internet_20_Link">LINK</text:a><text:line-break/>Fleischer, Gabriela: Die europäische Maschinenverordnung mit neuen Regelungen zur digitalen Betriebsanleitung.<text:line-break/>In: DIN Mitteilungen, Jg.2024-05, S. 18-22.<text:line-break/><text:line-break/>
<text:a xlink:type="simple" xlink:href="http://www.wissen-hilfe.de/_Wissen/locked/papers/din-2024-07-001.pdf" text:style-name="Internet_20_link" text:visited-style-name="Visited_20_Internet_20_Link">LINK</text:a><text:line-break/>Jablonski, Hans W., Chrisren, Corina: DIN 30415: Eine Norm für die Vielfalt?
Eine Norm für das Diversity- Management.<text:line-break/>In: DIN Mitteilungen, Jg.2024-07, S. 91-92.<text:line-break/><text:line-break/>
<text:a xlink:type="simple" xlink:href="http://www.wissen-hilfe.de/_Wissen/locked/papers/dSV-2024-04-001.pdf" text:style-name="Internet_20_link" text:visited-style-name="Visited_20_Internet_20_Link">LINK</text:a><text:line-break/>Schauer, Martin: Illusion und Wirklichkeit:
-Die Krux mit Elektrotechnischen Regelwerken
Fragwürdige juristische Auslegungen zur Vermutungswirkung.<text:line-break/>In: Die Sachverständigen, 51. Jg. 2024-04, S. 77-86.<text:line-break/><text:line-break/>
<text:a xlink:type="simple" xlink:href="http://www.wissen-hilfe.de/_Wissen/locked/papers/vdsi-2024-03-001.pdf.pdf" text:style-name="Internet_20_link" text:visited-style-name="Visited_20_Internet_20_Link">LINK</text:a><text:line-break/>Weis, Udo: Die ISO - 45000- Familie wächst weiter.<text:line-break/>In: VDSI aktuell , 2024-03, S. 6-8.<text:line-break/><text:line-break/>
<text:a xlink:type="simple" xlink:href="http://www.wissen-hilfe.de/_Wissen/locked/papers/zfpc-2024-03-005.pdf.pdf" text:style-name="Internet_20_link" text:visited-style-name="Visited_20_Internet_20_Link">LINK</text:a><text:line-break/>Gesmann-Nuissl, Dagmar: Zugang zu harmonisierten Normen, deren Fundstelle im Amtsblatt der EU veröffentlicht wurde.<text:line-break/>In: Zfpc Zeitschrift für Product Compliance, 3 Jg. 2024-03, S. 123-129.<text:line-break/><text:line-break/>
<text:a xlink:type="simple" xlink:href="http://www.wissen-hilfe.de/_Wissen/locked/papers/zfpc-2024-04-001.pdf.pdf" text:style-name="Internet_20_link" text:visited-style-name="Visited_20_Internet_20_Link">LINK</text:a><text:line-break/>Loerzer, Michael; Schucht, Carsten: Die „ Malamud“ - Entscheidung des EuGH - eine Analyse aus juristischer und technischer Perspektive.<text:line-break/>In: Zfpc Zeitschrift für Product Compliance, 3 Jg. 2024-04, S. 142-149.<text:line-break/><text:line-break/>
<text:a xlink:type="simple" xlink:href="http://www.wissen-hilfe.de/_Wissen/locked/papers/tk-2024-01-02-005.pdf" text:style-name="Internet_20_link" text:visited-style-name="Visited_20_Internet_20_Link">LINK</text:a><text:line-break/>Hattemer, Marco: Der Weg ist das Ziel.<text:line-break/>In: technische kommunikation, Ausgabe 01-2024-01-02, S. 35-38.<text:line-break/><text:line-break/>
<text:a xlink:type="simple" xlink:href="http://www.wissen-hilfe.de/_Wissen/locked/papers/tk-2024--03-04-004.pdf" text:style-name="Internet_20_link" text:visited-style-name="Visited_20_Internet_20_Link">LINK</text:a><text:line-break/>von der Stück, Mareike: Zeit und Wissen sind das Ziel.<text:line-break/>In: technische kommunikation, Ausgabe 02-2024-03-04, S. 34-37.<text:line-break/><text:line-break/>
<text:a xlink:type="simple" xlink:href="http://www.wissen-hilfe.de/_Wissen/locked/papers/tk-2024--05-06-006.pdf" text:style-name="Internet_20_link" text:visited-style-name="Visited_20_Internet_20_Link">LINK</text:a><text:line-break/>Hattemer, Marco: Wie viel Qualität darf es denn sein?.<text:line-break/>In: technische kommunikation, Ausgabe 03-2024-05-06, S. 32-35.<text:line-break/><text:line-break/>
<text:a xlink:type="simple" xlink:href="http://www.wissen-hilfe.de/_Wissen/locked/papers/tk-2024--07-08-004.pdf" text:style-name="Internet_20_link" text:visited-style-name="Visited_20_Internet_20_Link">LINK</text:a><text:line-break/>Schmeling, Roland: Normgerechter Produktlebenszyklus.<text:line-break/>In: technische kommunikation, Ausgabe 04-2024-07-08, S. 43-48.<text:line-break/><text:line-break/>
<text:a xlink:type="simple" xlink:href="http://www.wissen-hilfe.de/_Wissen/locked/papers/din-2024-09-001.pdf" text:style-name="Internet_20_link" text:visited-style-name="Visited_20_Internet_20_Link">LINK</text:a><text:line-break/>Baensch, Franziska; Müller, Daniel; Schmitt, Michael: Neuer Fachbereich„Zerstörngsfreie Prüfung“ im DIN-Normenausschuss Materialprüfung (NMP) gegründet.<text:line-break/>In: DIN Mitteilungen, Jg. 2024-09, S. 14-17.<text:line-break/><text:line-break/>
<text:a xlink:type="simple" xlink:href="http://www.wissen-hilfe.de/_Wissen/locked/papers/din-2024-09-002.pdf" text:style-name="Internet_20_link" text:visited-style-name="Visited_20_Internet_20_Link">LINK</text:a><text:line-break/>Stein,Johannes; Heusinger,Stefan; Seibicke, Volker: All Electric Society
Gemeinsam auf dem Weg zur hachhaltigen Energiezukunft.<text:line-break/>In: DIN Mitteilungen, Jg. 2024-09, S. 26-30.<text:line-break/><text:line-break/>
<text:a xlink:type="simple" xlink:href="http://www.wissen-hilfe.de/_Wissen/locked/papers/tk-2024-09-10-003.pdf" text:style-name="Internet_20_link" text:visited-style-name="Visited_20_Internet_20_Link">LINK</text:a><text:line-break/>Nickl, Markus: Doppelt hält einfach besser.<text:line-break/>In: technische kommunikation, Ausgabe-05-2024-09-10, S. 28-31.<text:line-break/><text:line-break/>
<text:a xlink:type="simple" xlink:href="http://www.wissen-hilfe.de/_Wissen/locked/papers/din-2024-11-001.pdf" text:style-name="Internet_20_link" text:visited-style-name="Visited_20_Internet_20_Link">LINK</text:a><text:line-break/>Herdmann, Frank: Risikomanagement: Risiken bei Jugendreisen und Klassenfahrten sowie die Revision der ISO 31000
NA 175 BR - Aktuelles aus dem NA 175-00-04 AA - Grundlagen des Risikomanagements.<text:line-break/>In: DIN Mitteilungen, Jg. 2024-11, S. 80-83.<text:line-break/><text:line-break/>
<text:a xlink:type="simple" xlink:href="http://www.wissen-hilfe.de/_Wissen/locked/papers/din-2024-12-001.pdf" text:style-name="Internet_20_link" text:visited-style-name="Visited_20_Internet_20_Link">LINK</text:a><text:line-break/>Bach, Ellias Lin-Chingyun: Sicher auf zwei Rädern
Die wichtigsten Fahrradnormen im Überblick.<text:line-break/>In: DIN Mitteilungen, Jg. 2024-12, S. 16-18.<text:line-break/><text:line-break/>
<text:a xlink:type="simple" xlink:href="http://www.wissen-hilfe.de/_Wissen/locked/papers/din-2024-12-002.pdf" text:style-name="Internet_20_link" text:visited-style-name="Visited_20_Internet_20_Link">LINK</text:a><text:line-break/>Mandic, Stipe;Reinke, Markus;Kaumann,Daniel: Sektorenkopplung auf Basis sicherer Gateways und Router.<text:line-break/>In: DIN Mitteilungen, Jg. 2024-12, S. 32-36.<text:line-break/><text:line-break/>
<text:a xlink:type="simple" xlink:href="http://www.wissen-hilfe.de/_Wissen/locked/papers/dSV-2024-10-002.pdf" text:style-name="Internet_20_link" text:visited-style-name="Visited_20_Internet_20_Link">LINK</text:a><text:line-break/>Ulrich, Jürgen: ,,ANERKANNTE REGELN DER TECHNIK„ IM ZIVILEN BAURECHT - TEIL 1
(Juristischer) Befund versus (praktische) Bedeutung.<text:line-break/>In: Die Sachverständigen, 51 Jg,2024-10, S. Seite 268-274.<text:line-break/><text:line-break/>
<text:a xlink:type="simple" xlink:href="http://www.wissen-hilfe.de/_Wissen/locked/papers/dSV-2024-11-001.pdf" text:style-name="Internet_20_link" text:visited-style-name="Visited_20_Internet_20_Link">LINK</text:a><text:line-break/>Ulrich, Jürgen: ,,ANERKANNTE REGELN DER TECHNIK“ IM ZIVILEN BAURECHT - TEIL II.<text:line-break/>In: Die Sachverständigen, 52 Jg,2024-11, S. 294-309.<text:line-break/><text:line-break/>
<text:a xlink:type="simple" xlink:href="http://www.wissen-hilfe.de/_Wissen/locked/papers/dSV-2024-12-002.pdf" text:style-name="Internet_20_link" text:visited-style-name="Visited_20_Internet_20_Link">LINK</text:a><text:line-break/>Ulrich, Jürgen: ,,ANERKANNTE REGELN DER TECHNIK„ IM ZIVILEN BAURECHT - TEIL III.<text:line-break/>In: Die Sachverständigen, 54 Jg,2024-12, S. 324-334.<text:line-break/><text:line-break/>
<text:a xlink:type="simple" xlink:href="http://www.wissen-hilfe.de/_Wissen/locked/papers/s-ing-2024-11-003.pdf" text:style-name="Internet_20_link" text:visited-style-name="Visited_20_Internet_20_Link">LINK</text:a><text:line-break/>Frigge, Julia: Klimawandel erreicht Managementnormen
Neue Bewertung der Risiken.<text:line-break/>In: Sicherheitsingenieur, 55. Jg.2024-11, S. 14-15.<text:line-break/><text:line-break/>
<text:a xlink:type="simple" xlink:href="http://www.wissen-hilfe.de/_Wissen/locked/papers/tk-2024-11-12-001.pdf" text:style-name="Internet_20_link" text:visited-style-name="Visited_20_Internet_20_Link">LINK</text:a><text:line-break/>von der Stück, Mareike; Tauchnitz, Maximilian: Aufgaben modularisieren.<text:line-break/>In: technische kommunikation, Ausgabe-06-2024-11-12, S. 34-38.<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1-001.pdf" text:style-name="Internet_20_link" text:visited-style-name="Visited_20_Internet_20_Link">LINK</text:a><text:line-break/>Rudschuck, Michael; Gayko, Jens; Helfritz,Johannes Benjamin: Digitaler Produktpass
Digitalisierung und Kreislaufwirtschaft durch Interoperabilität, Qualität und Sicherheit.<text:line-break/>In: DIN Mitteilungen, 102. Jg.2023-01, S. 16-20.<text:line-break/><text:line-break/>
<text:a xlink:type="simple" xlink:href="http://www.wissen-hilfe.de/_Wissen/locked/papers/din-2023-04-001.pdf" text:style-name="Internet_20_link" text:visited-style-name="Visited_20_Internet_20_Link">LINK</text:a><text:line-break/>Finke, Hans; Prasuhn, Jürgen; Finkeldei, Jörg: Not- und Sicherheitsbeleuchtung
Ein komplexes Regelwerk.<text:line-break/>In: DIN Mitteilungen, 102. Jg.2023-04, S. 13-20.<text:line-break/><text:line-break/>
<text:a xlink:type="simple" xlink:href="http://www.wissen-hilfe.de/_Wissen/locked/papers/din-2023-08-001.pdf" text:style-name="Internet_20_link" text:visited-style-name="Visited_20_Internet_20_Link">LINK</text:a><text:line-break/>Marx, Uwe: Artikel zur ISO 45001: Management Systeme für Sicherheit und Gesundheit bei der Arbeit.<text:line-break/>In: DIN Mitteilungen, 102. Jg.2023-08, S. 9-20.<text:line-break/><text:line-break/>
<text:a xlink:type="simple" xlink:href="http://www.wissen-hilfe.de/_Wissen/locked/papers/din-2023-08-002.pdf" text:style-name="Internet_20_link" text:visited-style-name="Visited_20_Internet_20_Link">LINK</text:a><text:line-break/>Herdmann,Frank: Steuerung von Sicherheit ist mehr, als sich mit sicherheitsbezogenen Risiken zu befassen.<text:line-break/>In: DIN Mitteilungen, 102. Jg.2023-08, S. 102-105.<text:line-break/><text:line-break/>
<text:a xlink:type="simple" xlink:href="http://www.wissen-hilfe.de/_Wissen/locked/papers/dp-2023-07-003.pdf" text:style-name="Internet_20_link" text:visited-style-name="Visited_20_Internet_20_Link">LINK</text:a><text:line-break/>Füller, Uwe: Vorbereitung von Schweißbauteilen zur norm- und fachgerechten Beschichtung - eine Betrachtung von Normen Standards, Teil 1
Unterschiedliche Gewerke, ein gemeinsames Ziel.<text:line-break/>In: Der Praktiker, 75. Jg. 2023-07, S. 358-364.<text:line-break/><text:line-break/>
<text:a xlink:type="simple" xlink:href="http://www.wissen-hilfe.de/_Wissen/locked/papers/dSV-2023-01-02-002.pdf" text:style-name="Internet_20_link" text:visited-style-name="Visited_20_Internet_20_Link">LINK</text:a><text:line-break/>Zöller, Matthias: Allgemein anerkannte Regeln der Technik und Regelwerke.<text:line-break/>In: Die Sachverständigen, 50. Jg. 2023-01-02, S. 16-26.<text:line-break/><text:line-break/>
<text:a xlink:type="simple" xlink:href="http://www.wissen-hilfe.de/_Wissen/locked/papers/dSV-2023-06-002.pdf" text:style-name="Internet_20_link" text:visited-style-name="Visited_20_Internet_20_Link">LINK</text:a><text:line-break/>: DIN 18015-2 keine allgemein anerkannte Regel der Technik.<text:line-break/>In: Die Sachverständigen, 50. Jg. 2023-06, S. 156-158.<text:line-break/><text:line-break/>
<text:a xlink:type="simple" xlink:href="http://www.wissen-hilfe.de/_Wissen/locked/papers/zfpc-2023-03-004.pdf" text:style-name="Internet_20_link" text:visited-style-name="Visited_20_Internet_20_Link">LINK</text:a><text:line-break/>Loerzer, Michael: Harmonisierte Normen - Das HAS-Assessment und Auswirkungen auf die Normanwender.<text:line-break/>In: Zeitschrift für Product Compliance, 2. Jg.  03-2023, S. 130-133.<text:line-break/><text:line-break/>
<text:a xlink:type="simple" xlink:href="http://www.wissen-hilfe.de/_Wissen/locked/papers/din-2023-09-001.pdf" text:style-name="Internet_20_link" text:visited-style-name="Visited_20_Internet_20_Link">LINK</text:a><text:line-break/>Krüger, Katja; Höhndorf, Lukas: Europäische Union reguliert künstliche Intelligenz
Die Arbeiten zur technischen Umsetzung der Anforderungen des Artificial Intelligence Act in der Normung haben begonnen.<text:line-break/>In: DIN Mitteilungen, 102. Jg.2023-09, S. 24-25.<text:line-break/><text:line-break/>
<text:a xlink:type="simple" xlink:href="http://www.wissen-hilfe.de/_Wissen/locked/papers/din-2023-10-001.pdf" text:style-name="Internet_20_link" text:visited-style-name="Visited_20_Internet_20_Link">LINK</text:a><text:line-break/>Anik, Yavuz: Additive Fertigung: Erfolg durch Normenausschuss-übergreifende Zusammenarbeit beim DIN.<text:line-break/>In: DIN Mitteilungen, 102. Jg.2023-10, S. 42-43.<text:line-break/><text:line-break/>
<text:a xlink:type="simple" xlink:href="http://www.wissen-hilfe.de/_Wissen/locked/papers/din-2023-11-001.pdf" text:style-name="Internet_20_link" text:visited-style-name="Visited_20_Internet_20_Link">LINK</text:a><text:line-break/>Minkwitz, Susann; Mann, Sabrina; Berthe, André: Der steinige Weg zu harmonisierten Normen im Gesundheitssektor.<text:line-break/>In: DIN Mitteilungen, 102. Jg.2023-11, S. 27-28.<text:line-break/><text:line-break/>
<text:a xlink:type="simple" xlink:href="http://www.wissen-hilfe.de/_Wissen/locked/papers/din-2023-12-001.pdf" text:style-name="Internet_20_link" text:visited-style-name="Visited_20_Internet_20_Link">LINK</text:a><text:line-break/>Kempa, Susan: Eurocodes
Europaweit einheitliche Regeln für die Bemessung und Konstruktion von Ingenieurbauwerken.<text:line-break/>In: DIN Mitteilungen, 102. Jg.2023-12, S. 10-32.<text:line-break/><text:line-break/>
<text:a xlink:type="simple" xlink:href="http://www.wissen-hilfe.de/_Wissen/locked/papers/KAN Brief-2023-03-002.pdf" text:style-name="Internet_20_link" text:visited-style-name="Visited_20_Internet_20_Link">LINK</text:a><text:line-break/>Stein, Jonas: Bewährtes Wissen in neuen Spezifikationen zu Industrial Security.<text:line-break/>In: KAN Brief, KAN BRIEF 3/23, S. 7-8.<text:line-break/><text:line-break/>
<text:a xlink:type="simple" xlink:href="http://www.wissen-hilfe.de/_Wissen/locked/papers/KAN Brief-2023-03-003.pdf" text:style-name="Internet_20_link" text:visited-style-name="Visited_20_Internet_20_Link">LINK</text:a><text:line-break/>Wohnsland, Frank: Die neue Maschinenverordnung - Konsequenzen für die harmonisierte Normung.<text:line-break/>In: KAN Brief, KAN BRIEF 3/23, S. 9-10.<text:line-break/><text:line-break/>
<text:a xlink:type="simple" xlink:href="http://www.wissen-hilfe.de/_Wissen/locked/papers/lfu-2023-09-10-003.pdf" text:style-name="Internet_20_link" text:visited-style-name="Visited_20_Internet_20_Link">LINK</text:a><text:line-break/>LfU: Überarbeitung der Richtlinie VDI 2510 Blatt 2
Materialtransport - aber sicher.<text:line-break/>In: VDI Fachmedien GmbH &amp;Co. KG, 37. Jg.2023-09-10, S. 33.<text:line-break/><text:line-break/>
<text:a xlink:type="simple" xlink:href="http://www.wissen-hilfe.de/_Wissen/locked/papers/s-ing-2023-12-001.pdf" text:style-name="Internet_20_link" text:visited-style-name="Visited_20_Internet_20_Link">LINK</text:a><text:line-break/>Kring, Friedhelm: Kopfschutz am Arbeitsplatz
Echte Profis tragen Helm.<text:line-break/>In: Sicherheitsingenieur, 54. Jg. 2023-12, S. 8-11.<text:line-break/><text:line-break/>
<text:a xlink:type="simple" xlink:href="http://www.wissen-hilfe.de/_Wissen/locked/papers/te-si-2023-11-12-004.pdf" text:style-name="Internet_20_link" text:visited-style-name="Visited_20_Internet_20_Link">LINK</text:a><text:line-break/>Rupprecht, Reinhard: Künstliche Intelligenz – Normierungs- und Regulierungsansätze.<text:line-break/>In: Technische Sicherheit, 13.Jg.2023-11-12, S. 43-45.<text:line-break/><text:line-break/>
<text:a xlink:type="simple" xlink:href="http://www.wissen-hilfe.de/_Wissen/locked/papers/zfpc-2023-06-003.pdf" text:style-name="Internet_20_link" text:visited-style-name="Visited_20_Internet_20_Link">LINK</text:a><text:line-break/>ZfPC: Zur Beweislast und zu den Anforderungen an den Nachweis der Gleichwertigkeit im Falle des Verzichts auf die Anwendung harmonisierter Normen.<text:line-break/>In: Zeitschrift für Product Compliance, 2. Jg.2023-06, S. 268-279.<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tk-2022-11-12-002.pdf" text:style-name="Internet_20_link" text:visited-style-name="Visited_20_Internet_20_Link">LINK</text:a><text:line-break/>Schulz, Matthias: Sechs offene Punkte zur EN ISO 20607.<text:line-break/>In: technische kommunikation, Ausgabe 06-2022-11-12, S. 47-50.<text:line-break/><text:line-break/>
<text:a xlink:type="simple" xlink:href="http://www.wissen-hilfe.de/_Wissen/locked/papers/tk-2022-11-12-001.pdf" text:style-name="Internet_20_link" text:visited-style-name="Visited_20_Internet_20_Link">LINK</text:a><text:line-break/>Schmeling, Roland; Hattemer, Marco: Grundsätzlich korrekt!  Informationsqualität nach DIN EN ICE/IEEE 82079-1.<text:line-break/>In: technische kommunikation, Ausgabe 06-2022-11-12, S. 42-46.<text:line-break/><text:line-break/>
<text:a xlink:type="simple" xlink:href="http://www.wissen-hilfe.de/_Wissen/locked/papers/s-ing-2022-02-005.pdf" text:style-name="Internet_20_link" text:visited-style-name="Visited_20_Internet_20_Link">LINK</text:a><text:line-break/> von Rymon Lipinski, Katharina: Der Normmensch wiegt 75 kg - doch wie ist die Realität?
Anpassungsbedarf ist vorhanden.<text:line-break/>In: Sicherheitsingenieur, 53. Jg., 02/2022, S. 31-33.<text:line-break/><text:line-break/>
<text:a xlink:type="simple" xlink:href="http://www.wissen-hilfe.de/_Wissen/locked/papers/KAN Brief-2022-04-002.pdf" text:style-name="Internet_20_link" text:visited-style-name="Visited_20_Internet_20_Link">LINK</text:a><text:line-break/>Dlugi, Andreas: Aufgabe und Rolle des Ausschusses für Produktsicherheit (AfPS).<text:line-break/>In: KAN  Brief Kommission Arbeitsschutz und Normung 03-2022, KAN BRIEF 4/22, S. 6-7.<text:line-break/><text:line-break/>
<text:a xlink:type="simple" xlink:href="http://www.wissen-hilfe.de/_Wissen/locked/papers/KAN Brief-2022-04-001.pdf" text:style-name="Internet_20_link" text:visited-style-name="Visited_20_Internet_20_Link">LINK</text:a><text:line-break/>Meier, Freeric; Schulte, Katharina: Delegierte Rechtsakte als Instrument europäischer Gesetzgebung.<text:line-break/>In: KAN  Brief Kommission Arbeitsschutz und Normung 03-2022, KAN BRIEF 4/22, S. 4-5.<text:line-break/><text:line-break/>
<text:a xlink:type="simple" xlink:href="http://www.wissen-hilfe.de/_Wissen/locked/papers/dSV-2022-07-08-004.pdf" text:style-name="Internet_20_link" text:visited-style-name="Visited_20_Internet_20_Link">LINK</text:a><text:line-break/>Townson, Thomas: VOB/C in der Sanierung.<text:line-break/>In: Der Sachverständige, 49. Jg. 07-08-2022, S. 190-191.<text:line-break/><text:line-break/>
<text:a xlink:type="simple" xlink:href="http://www.wissen-hilfe.de/_Wissen/locked/papers/dSV-2022-07-08-002.pdf" text:style-name="Internet_20_link" text:visited-style-name="Visited_20_Internet_20_Link">LINK</text:a><text:line-break/>Weinbacher, Ferdinand: Wer „B“ sagt, muss auch „C“ sagen!.<text:line-break/>In: Der Sachverständige, 49. Jg. 07-08-2022, S. 187-188.<text:line-break/><text:line-break/>
<text:a xlink:type="simple" xlink:href="http://www.wissen-hilfe.de/_Wissen/locked/papers/dSV-2022-07-08-001.pdf" text:style-name="Internet_20_link" text:visited-style-name="Visited_20_Internet_20_Link">LINK</text:a><text:line-break/>Motzke, Gerd: Legitimation schriftlicher Regelwerke als anerkannte Regeln der Technik und ihre Anwendung.<text:line-break/>In: Der Sachverständige, 49. Jg. 07-08-2022, S. 175-186.<text:line-break/><text:line-break/>
<text:a xlink:type="simple" xlink:href="http://www.wissen-hilfe.de/_Wissen/locked/papers/dSV-2022-07+08-003.pdf" text:style-name="Internet_20_link" text:visited-style-name="Visited_20_Internet_20_Link">LINK</text:a><text:line-break/>Keßler, Christoph: Wie viele Normen vertragen die am Bau Beteiligten.<text:line-break/>In: Der Sachverständige, 49. Jg. 07-08-2022, S. 188-189.<text:line-break/><text:line-break/>
<text:a xlink:type="simple" xlink:href="http://www.wissen-hilfe.de/_Wissen/locked/papers/din-2022-12-003.pdf" text:style-name="Internet_20_link" text:visited-style-name="Visited_20_Internet_20_Link">LINK</text:a><text:line-break/>Weissinger, Reinhard: Circular Economy: Entwicklung einer Normen- Taxonomie.<text:line-break/>In: DIN Mitteilungen, 101. Jg.2022-12, S. 19-25.<text:line-break/><text:line-break/>
<text:a xlink:type="simple" xlink:href="http://www.wissen-hilfe.de/_Wissen/locked/papers/din-2022-12-002.pdf" text:style-name="Internet_20_link" text:visited-style-name="Visited_20_Internet_20_Link">LINK</text:a><text:line-break/>Trawnitschek, Anna; Engelt, Alexandra: Im Kreis denken - Circular Economy
Der Fahrplan für 2023 - die Normungsroadmap Circular Economy.<text:line-break/>In: DIN Mitteilungen, 101. Jg.2022-12, S. 15-18.<text:line-break/><text:line-break/>
<text:a xlink:type="simple" xlink:href="http://www.wissen-hilfe.de/_Wissen/locked/papers/din-2022-12-001.pdf" text:style-name="Internet_20_link" text:visited-style-name="Visited_20_Internet_20_Link">LINK</text:a><text:line-break/>Elmas, Filiz: Künstliche Intelligenz: Veröffentlichung der 2. Ausgabe der Normungsroadmap.<text:line-break/>In: DIN Mitteilungen, 101. Jg.2022-12, S. 9-14.<text:line-break/><text:line-break/>
<text:a xlink:type="simple" xlink:href="http://www.wissen-hilfe.de/_Wissen/locked/papers/din-2022-10-001.pdf" text:style-name="Internet_20_link" text:visited-style-name="Visited_20_Internet_20_Link">LINK</text:a><text:line-break/>Edelhoff, Sebastian; Brunner, Markus: Gemeinsam Zukunft bauen - 75 Jahre Normenausschuß Bauwesen bei DIN.<text:line-break/>In: DIN Mitteilungen, 101. Jg.2022-10, S. 6-16.<text:line-break/><text:line-break/>
<text:a xlink:type="simple" xlink:href="http://www.wissen-hilfe.de/_Wissen/locked/papers/din-2022-08-001.pdf" text:style-name="Internet_20_link" text:visited-style-name="Visited_20_Internet_20_Link">LINK</text:a><text:line-break/>Weis, Udo; Herdmann: Arbeitsausschuss NA 175-00-04 AA Grundlagen des Risikomangements - Aktuelles aus der Normung.<text:line-break/>In: DIN Mitteilungen, 101. Jg. 2022-01, S. 192-195.<text:line-break/><text:line-break/>
<text:a xlink:type="simple" xlink:href="http://www.wissen-hilfe.de/_Wissen/locked/papers/din-2022-01-002.pdf" text:style-name="Internet_20_link" text:visited-style-name="Visited_20_Internet_20_Link">LINK</text:a><text:line-break/>Egger, André; Babel, Olaf; Kocma, Jan: Gasflaschenanschlüsse für Gase: Verwechslungsgefahr bei Beatmung und medizinischen Anwendungen.<text:line-break/>In: DIN Mitteilungen, 101. Jg. 2022-01, S. 95-99.<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in-2021-02-001.pdf" text:style-name="Internet_20_link" text:visited-style-name="Visited_20_Internet_20_Link">LINK</text:a><text:line-break/>Hübner, Tobias: Berücksichtigung der Additiven Fertigung im Ordnungssystem der Fertigungsverfahren.
Die überarbeitete Neuausgabe von DIN 8580 berücksichtigt die Additive Fertigung im Ordnungssystem der Fertigungsverfahren als eigene Gruppe 1.10..<text:line-break/>In: DIN Mitteilungen, 100. Jg.2021-02, S. 22.<text:line-break/><text:line-break/>
<text:a xlink:type="simple" xlink:href="http://www.wissen-hilfe.de/_Wissen/locked/papers/din-2021-02-002.pdf" text:style-name="Internet_20_link" text:visited-style-name="Visited_20_Internet_20_Link">LINK</text:a><text:line-break/>Wilrich, Thomas: Strafurteil nach tödlichem Unfall wegen DIN-Norm-widriger Heizungsmontage.
Zur negativen Vermutungswirkung von technischen Normen in Gerichtsverfahren.<text:line-break/>In: DIN Mitteilungen, 100. Jg.2021-02, S. 28-29.<text:line-break/><text:line-break/>
<text:a xlink:type="simple" xlink:href="http://www.wissen-hilfe.de/_Wissen/locked/papers/din-2021-04-001.pdf" text:style-name="Internet_20_link" text:visited-style-name="Visited_20_Internet_20_Link">LINK</text:a><text:line-break/>Wernicke, Bärbel: Die Abteilung LUW „Leben &amp; Umwelt“ bei DIN - Neue Aufgaben und neue Herausforderungen.<text:line-break/>In: DIN Mitteilungen, 100. Jg.2021-04, S. 7-16.<text:line-break/><text:line-break/>
<text:a xlink:type="simple" xlink:href="http://www.wissen-hilfe.de/_Wissen/locked/papers/din-2021-04-002.pdf" text:style-name="Internet_20_link" text:visited-style-name="Visited_20_Internet_20_Link">LINK</text:a><text:line-break/>Fleischer, Gabriela: Nutzungsinformationen (Gebrauchsanleitungen)¹ für Produkte.<text:line-break/>In: DIN Mitteilungen, 100. Jg.2021-04, S. 49-53.<text:line-break/><text:line-break/>
<text:a xlink:type="simple" xlink:href="http://www.wissen-hilfe.de/_Wissen/locked/papers/din-2021-05-001.pdf" text:style-name="Internet_20_link" text:visited-style-name="Visited_20_Internet_20_Link">LINK</text:a><text:line-break/>Kempa, Susan: EUROCODES - Europäische Normen für die Bemessung und Konstruktion von Gebäuden und Ingenieurbauwerken
Normenausschuss Bauwesen (NABau).<text:line-break/>In: DIN Mitteilungen, 100. Jg.2021-05, S. 30-32.<text:line-break/><text:line-break/>
<text:a xlink:type="simple" xlink:href="http://www.wissen-hilfe.de/_Wissen/locked/papers/din-2021-05-002.pdf" text:style-name="Internet_20_link" text:visited-style-name="Visited_20_Internet_20_Link">LINK</text:a><text:line-break/>Radacki, Dominika; et al: Aktuelle Normungsaktivitäten im Bereich der Photovoltaik: SteckerSolar und LETIO-Norm
DKE.<text:line-break/>In: DIN Mitteilungen, 100. Jg.2021-05, S. 46-50.<text:line-break/><text:line-break/>
<text:a xlink:type="simple" xlink:href="http://www.wissen-hilfe.de/_Wissen/locked/papers/din-2021-07-001.pdf" text:style-name="Internet_20_link" text:visited-style-name="Visited_20_Internet_20_Link">LINK</text:a><text:line-break/>Weis, Bruno: Lichttechnische Anforderungen an die Notbeleuchtung
Grundlegende Untersuchungen.<text:line-break/>In: DIN Mitteilungen, 100. Jg.2021-07, S. 39-44.<text:line-break/><text:line-break/>
<text:a xlink:type="simple" xlink:href="http://www.wissen-hilfe.de/_Wissen/locked/papers/din-2021-08-001.pdf" text:style-name="Internet_20_link" text:visited-style-name="Visited_20_Internet_20_Link">LINK</text:a><text:line-break/>Herfritz, Benjamin: QI-DIGITAL - Vorreiter für Qualität und Sicherheit in digitalen Welten
Die digitale Transformation der Qualitätsinfrastruktur nimmt Fahrt auf.<text:line-break/>In: DIN Mitteilungen, 100. Jg.2021-08, S. 10-12.<text:line-break/><text:line-break/>
<text:a xlink:type="simple" xlink:href="http://www.wissen-hilfe.de/_Wissen/locked/papers/din-2021-08-002.pdf" text:style-name="Internet_20_link" text:visited-style-name="Visited_20_Internet_20_Link">LINK</text:a><text:line-break/>Risch, Lisa: Der digitale Produktpass.<text:line-break/>In: DIN Mitteilungen, 100. Jg.2021-08, S. 15-17.<text:line-break/><text:line-break/>
<text:a xlink:type="simple" xlink:href="http://www.wissen-hilfe.de/_Wissen/locked/papers/din-2021-08-003.pdf" text:style-name="Internet_20_link" text:visited-style-name="Visited_20_Internet_20_Link">LINK</text:a><text:line-break/>Weisgerber, Stefan; Elsesser, Phuong-Vy: Digitalisierung in Europa.<text:line-break/>In: DIN Mitteilungen, 100. Jg.2021-08, S. 21-22.<text:line-break/><text:line-break/>
<text:a xlink:type="simple" xlink:href="http://www.wissen-hilfe.de/_Wissen/locked/papers/din-2021-10-001.pdf" text:style-name="Internet_20_link" text:visited-style-name="Visited_20_Internet_20_Link">LINK</text:a><text:line-break/>Rudschuck, Michael; Gayke, Jens: Das Digitale Typenschild als Basis von Industrie 4.0
Ein Konzept - Zwei Ausprägungen
DKE.<text:line-break/>In: DIN Mitteilungen, 100. Jg.2021-10, S. 24-28.<text:line-break/><text:line-break/>
<text:a xlink:type="simple" xlink:href="http://www.wissen-hilfe.de/_Wissen/locked/papers/KAN Brief-2021-01-001.pdf" text:style-name="Internet_20_link" text:visited-style-name="Visited_20_Internet_20_Link">LINK</text:a><text:line-break/>Mattiuzzo, Corrado : Produktsicherheit mit komplexer künstlicher Intelligenz?
Der Gesetzgeber steht vor der Herausforderung, Anforderungen an Systeme zu definieren, deren Verhalten nicht vorhersehbar ist.<text:line-break/>In: KAN Brief, KAN BRIEF 1/21, S. 8-9.<text:line-break/><text:line-break/>
<text:a xlink:type="simple" xlink:href="http://www.wissen-hilfe.de/_Wissen/locked/papers/KAN Brief-2021-02-001.pdf" text:style-name="Internet_20_link" text:visited-style-name="Visited_20_Internet_20_Link">LINK</text:a><text:line-break/>Robert, Michael: Der Stand der Technik und Normung
Ein Auftrag für die Normungsarbeit.<text:line-break/>In: KAN Brief, KAN BRIEF 2/22, S. 9-11.<text:line-break/><text:line-break/>
<text:a xlink:type="simple" xlink:href="http://www.wissen-hilfe.de/_Wissen/locked/papers/sis-2021-11-004.pdf" text:style-name="Internet_20_link" text:visited-style-name="Visited_20_Internet_20_Link">LINK</text:a><text:line-break/>Wilrich, Thomas: Strafurteil nach tödlichem Unfall wegen DIN-Norm-widriger Heizungsmontage.<text:line-break/>In: sicher ist sicher, 72. Jg. 2021-11, S. 540-542.<text:line-break/><text:line-break/>
<text:a xlink:type="simple" xlink:href="http://www.wissen-hilfe.de/_Wissen/locked/papers/s-ing-2021-01-002.pdf" text:style-name="Internet_20_link" text:visited-style-name="Visited_20_Internet_20_Link">LINK</text:a><text:line-break/>Pawils, Stefan: Neue und zertifizierbare ISO 37301 - Aufbau eines Compliance Management Systems
Haftungsrisiken reduzieren.<text:line-break/>In: Sicherheitsingenieur, 52. Jg., 01/2021, S. 17-19.<text:line-break/><text:line-break/>
<text:a xlink:type="simple" xlink:href="http://www.wissen-hilfe.de/_Wissen/locked/papers/tk-2021-04-001.pdf" text:style-name="Internet_20_link" text:visited-style-name="Visited_20_Internet_20_Link">LINK</text:a><text:line-break/>Tillmann, Martin: Eine eigene Norm.<text:line-break/>In: technische kommunikation, 43. Jg., 04/2021, S. 14-16.<text:line-break/><text:line-break/>
<text:a xlink:type="simple" xlink:href="http://www.wissen-hilfe.de/_Wissen/locked/papers/tk-2021-04-003.pdf" text:style-name="Internet_20_link" text:visited-style-name="Visited_20_Internet_20_Link">LINK</text:a><text:line-break/>Hattemer, Marco: Ein Minimum an Struktur.<text:line-break/>In: technische kommunikation, 43. Jg., 04/2021, S. 22-24.<text:line-break/><text:line-break/>
<text:a xlink:type="simple" xlink:href="http://www.wissen-hilfe.de/_Wissen/locked/papers/vdsi-2021-01-001.pdf" text:style-name="Internet_20_link" text:visited-style-name="Visited_20_Internet_20_Link">LINK</text:a><text:line-break/>Weis, Udo: Die Normenfamilie wächst - Experten teilweise skeptisch.<text:line-break/>In: VDSI, VDSIaktuell 01.2021, S. 10-12.<text:line-break/><text:line-break/>
<text:a xlink:type="simple" xlink:href="http://www.wissen-hilfe.de/_Wissen/locked/papers/vdsi-2021-03-001.pdf" text:style-name="Internet_20_link" text:visited-style-name="Visited_20_Internet_20_Link">LINK</text:a><text:line-break/>Linz, Thomas: Neue Norm hilft Betrieben.<text:line-break/>In: VDSI, VDSIaktuell 03.2021, S. 06-08.<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SV-2020-12-003.pdf" text:style-name="Internet_20_link" text:visited-style-name="Visited_20_Internet_20_Link">LINK</text:a><text:line-break/>Thiele, Jan: Starre und gleitende Verweise auf technische Normen im Recht.<text:line-break/>In: Der Sachverständige, 47.Jg., DS 12/2020, S. 308-312.<text:line-break/><text:line-break/>
<text:a xlink:type="simple" xlink:href="http://www.wissen-hilfe.de/_Wissen/locked/papers/dSV-2020-12-004.pdf" text:style-name="Internet_20_link" text:visited-style-name="Visited_20_Internet_20_Link">LINK</text:a><text:line-break/>Brechtken, Dirk; Benzmüller, Gerd: DIN-Normen in der wissenschaftlichen und berufspraktischen Ausbildung.<text:line-break/>In: Der Sachverständige, 47.Jg., DS 12/2020, S. 313-317.<text:line-break/><text:line-break/>
<text:a xlink:type="simple" xlink:href="http://www.wissen-hilfe.de/_Wissen/locked/papers/dSV-2020-12-005.pdf" text:style-name="Internet_20_link" text:visited-style-name="Visited_20_Internet_20_Link">LINK</text:a><text:line-break/>Tale-Yazdi, Georg: Mitarbeit in Fachgremien von CEN, DIN und VDI.<text:line-break/>In: Der Sachverständige, 47.Jg., DS 12/2020, S. 317-320.<text:line-break/><text:line-break/>
<text:a xlink:type="simple" xlink:href="http://www.wissen-hilfe.de/_Wissen/locked/papers/dSV-2020-12-006.pdf" text:style-name="Internet_20_link" text:visited-style-name="Visited_20_Internet_20_Link">LINK</text:a><text:line-break/>Renninger, Philipp; et al.: Sachverständigenarbeit im Bauprozess.
Von der Bau-Idee zum Bau-Gerichtsprozess.<text:line-break/>In: Der Sachverständige, 47.Jg., DS 12/2020, S. 320-324.<text:line-break/><text:line-break/>
<text:a xlink:type="simple" xlink:href="http://www.wissen-hilfe.de/_Wissen/locked/papers/dSV-2020-12-007.pdf" text:style-name="Internet_20_link" text:visited-style-name="Visited_20_Internet_20_Link">LINK</text:a><text:line-break/>Schauer, Martin: Gewissenhafte Sachverständigentätigkeit - Umgang mit Regelwerken.<text:line-break/>In: Der Sachverständige, 47.Jg., DS 12/2020, S. 324-327.<text:line-break/><text:line-break/>
<text:a xlink:type="simple" xlink:href="http://www.wissen-hilfe.de/_Wissen/locked/papers/dVS-2020-07-08-001.pdf" text:style-name="Internet_20_link" text:visited-style-name="Visited_20_Internet_20_Link">LINK</text:a><text:line-break/>Stiemerling, Oliver: Das knappe und wertvolle Gut der Neutralität.<text:line-break/>In: Der Sachverständige, 47.Jg., DS 7-8/2020, S. 161-162.<text:line-break/><text:line-break/>
<text:a xlink:type="simple" xlink:href="http://www.wissen-hilfe.de/_Wissen/locked/papers/dVS-2020-12-002.pdf" text:style-name="Internet_20_link" text:visited-style-name="Visited_20_Internet_20_Link">LINK</text:a><text:line-break/>Wirwohl, Verena: Das DIN und die Normungsgrundsätze - Geltungshierarche und Wiedersprüche.
DIN und der Vertrag mit der Bundesrepublik Deutschland.<text:line-break/>In: Der Sachverständige, 47.Jg., DS 12/2020, S. 306-308.<text:line-break/><text:line-break/>
<text:a xlink:type="simple" xlink:href="http://www.wissen-hilfe.de/_Wissen/locked/papers/din-2020-06-001.pdf" text:style-name="Internet_20_link" text:visited-style-name="Visited_20_Internet_20_Link">LINK</text:a><text:line-break/>Schacht, Mario: SMART Standards; DIN-Gruppe; Entwicklungsprozess und Contentstruktur.<text:line-break/>In: DIN Mitteilungen, 99.Jg.2020-06, S. 36-42.<text:line-break/><text:line-break/>
<text:a xlink:type="simple" xlink:href="http://www.wissen-hilfe.de/_Wissen/locked/papers/din-2020-08-001.pdf" text:style-name="Internet_20_link" text:visited-style-name="Visited_20_Internet_20_Link">LINK</text:a><text:line-break/>Steiger, Gerhard; Krogmann, Ralph: Ist der auf harmonisierten Normen basierte New Approach {NLF) im EU-Binnenmarkt noch zu retten?.<text:line-break/>In: DIN Mitteilungen, 99.Jg.2020-08, S. 9-14.<text:line-break/><text:line-break/>
<text:a xlink:type="simple" xlink:href="http://www.wissen-hilfe.de/_Wissen/locked/papers/din-2020-08-002.pdf" text:style-name="Internet_20_link" text:visited-style-name="Visited_20_Internet_20_Link">LINK</text:a><text:line-break/>Blind, Knut; Heß, Philipp: Nachhaltigkeit und Normung.<text:line-break/>In: DIN Mitteilungen, 99.Jg.2020-08, S. 15-18.<text:line-break/><text:line-break/>
<text:a xlink:type="simple" xlink:href="http://www.wissen-hilfe.de/_Wissen/locked/papers/din-2020-08-003.pdf" text:style-name="Internet_20_link" text:visited-style-name="Visited_20_Internet_20_Link">LINK</text:a><text:line-break/>Döring, Tanja; Lutherdt, Stefan; Fritz, Jessica: Mensch- Maschine-Schnittstelle in der digitalen Fabrikhalle 2030.
DKE
Teil 5: Zukunftsszenario 4 . „Umgang mit Unterschieden zwischen Kulturen, Milieus, Generationen, Bildungsniveaus, Überforderungsschwelle„.<text:line-break/>In: DIN Mitteilungen, 99.Jg.2020-08, S. 35-38.<text:line-break/><text:line-break/>
<text:a xlink:type="simple" xlink:href="http://www.wissen-hilfe.de/_Wissen/locked/papers/din-2020-09-001.pdf" text:style-name="Internet_20_link" text:visited-style-name="Visited_20_Internet_20_Link">LINK</text:a><text:line-break/>Langanke, Dunja; Duncke, Pea; Spohn, Max: Veränderte Veröffentlichungspraxis der Europäischen
Kommission zur Bekanntgabe harmonisierter Normen im Amtsblatt der EU und deren Konsequenzen für Anwender aus dokumentarischer Sicht.<text:line-break/>In: DIN Mitteilungen, 99.Jg.2020-09, S. 17-24.<text:line-break/><text:line-break/>
<text:a xlink:type="simple" xlink:href="http://www.wissen-hilfe.de/_Wissen/locked/papers/din-2020-12-001.pdf" text:style-name="Internet_20_link" text:visited-style-name="Visited_20_Internet_20_Link">LINK</text:a><text:line-break/>Noubissi, André; Lutherdt, Stefan; Klippert, Jürgen: Mensch-Maschine-Schnittstelle in der digitalen Fabrikhalle 2030.
DKE.
Teil 7: Szenario 7 „Die Maschine als Lernort“ und Szenario 8 „Smartwatches im Fertigungsumfeld„.<text:line-break/>In: DIN Mitteilungen, 99.Jg.2020-09, S. 20-24.<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din-2019-09-001.pdf" text:style-name="Internet_20_link" text:visited-style-name="Visited_20_Internet_20_Link">LINK</text:a><text:line-break/>Lange, Holger; Heusinger, Stefan: Komplexe Welt - ohne Funktionale Sicherheit undenkbar
DKE.<text:line-break/>In: DIN Mitteilungen, 98.Jg.2019-09, S. 4-8.<text:line-break/><text:line-break/></text:p>
      <text:h text:style-name="Heading_20_2" text:outline-level="2"><text:bookmark-start text:name="__RefHeading___NoTitle_8"/><text:bookmark-start text:name="section7"/>2017<text:bookmark-end text:name="__RefHeading___NoTitle_8"/><text:bookmark-end text:name="section7"/></text:h>
      <text:p text:style-name="Text_20_body"><text:a xlink:type="simple" xlink:href="http://www.wissen-hilfe.de/_Wissen/locked/papers/dVS-2017-05-001.pdf" text:style-name="Internet_20_link" text:visited-style-name="Visited_20_Internet_20_Link">LINK</text:a><text:line-break/>Ziegler, Thomas: Harmonisierte Normen sind Teil des Unionsrechts-Konsequenzen für die Arbeit des (gerichtlichen) Sachverständigen.<text:line-break/>In: Der Sachverständige, 44. Jg., DS 5/2017, S. 117-123.<text:line-break/><text:line-break/>
<text:a xlink:type="simple" xlink:href="http://www.wissen-hilfe.de/_Wissen/locked/papers/tk-2017-04-001.pdf" text:style-name="Internet_20_link" text:visited-style-name="Visited_20_Internet_20_Link">LINK</text:a><text:line-break/>Klumpp, Claudia: Hoher Einsatz für Normen.<text:line-break/>In: technische kommunikation, 39. Jg., tk 04/2017, S. 39.<text:line-break/><text:line-break/></text:p>
      <text:h text:style-name="Heading_20_2" text:outline-level="2"><text:bookmark-start text:name="__RefHeading___bis_2016_9"/><text:bookmark-start text:name="bis_2016"/>2007 bis 2016<text:bookmark-end text:name="__RefHeading___bis_2016_9"/><text:bookmark-end text:name="bis_2016"/></text:h>
      <text:p text:style-name="Text_20_body"><text:a xlink:type="simple" xlink:href="http://www.wissen-hilfe.de/_Wissen/locked/papers/din-2016-10-001.pdf" text:style-name="Internet_20_link" text:visited-style-name="Visited_20_Internet_20_Link">LINK</text:a><text:line-break/>Barz, Norbert / Facklam, Thomas: 150/IEC DIS 17011:2016. DAkkS.<text:line-break/>In: DIN Mitteilungen, Jg 95.2016-10, S. 5 - 8.<text:line-break/><text:line-break/>
<text:a xlink:type="simple" xlink:href="http://www.wissen-hilfe.de/_Wissen/locked/papers/sis-2015-01-005.pdf" text:style-name="Internet_20_link" text:visited-style-name="Visited_20_Internet_20_Link">LINK</text:a><text:line-break/>Rack, Thomas : Pedelecs - Die Weiterentwicklung des ,,Fahrrad 2.0“ im Blick auf Normung und Sicherheit.<text:line-break/>In: sicher ist sicher, 66. Jg 2015-01, S. 30 - 32.<text:line-break/><text:line-break/>
<text:a xlink:type="simple" xlink:href="http://www.wissen-hilfe.de/_Wissen/locked/papers/sis-2015-02-002.pdf" text:style-name="Internet_20_link" text:visited-style-name="Visited_20_Internet_20_Link">LINK</text:a><text:line-break/>Hauptvogel, Andreas / Thomann, Stefan : Aktuelles zur Kerzen-Normung*.<text:line-break/>In: sicher ist sicher, 66. Jg 2015-02, S. 74 - 75.<text:line-break/><text:line-break/>
<text:a xlink:type="simple" xlink:href="http://www.wissen-hilfe.de/_Wissen/locked/papers/sis-2015-02-005.pdf" text:style-name="Internet_20_link" text:visited-style-name="Visited_20_Internet_20_Link">LINK</text:a><text:line-break/>Schäper, Wolfgang: Sicherheit bei Steigschutzeinrichtungen - Aktueller Stand und Auswirkungen der neuen DIN EN 353, Teil 1.<text:line-break/>In: sicher ist sicher, 66. Jg 2015-02, S. 102 - 104.<text:line-break/><text:line-break/>
<text:a xlink:type="simple" xlink:href="http://www.wissen-hilfe.de/_Wissen/locked/papers/sis-2016-04-004.pdf" text:style-name="Internet_20_link" text:visited-style-name="Visited_20_Internet_20_Link">LINK</text:a><text:line-break/>Weigl, Christian: Aus BS OHSAS 18001 wird 2016 ISO 45001.<text:line-break/>In: sicher ist sicher, 67. Jg 2016-04, S. 202 - 206.<text:line-break/><text:line-break/>
<text:a xlink:type="simple" xlink:href="http://www.wissen-hilfe.de/_Wissen/locked/papers/te-si-2012-05-006.pdf" text:style-name="Internet_20_link" text:visited-style-name="Visited_20_Internet_20_Link">LINK</text:a><text:line-break/>Konersmann, Rainer: Zugentgleisungen mit Eisenbahnkesselwagen.<text:line-break/>In: Technische Sicherheit, Bd.2(2012)Nr.5, S. 38 - 46.<text:line-break/><text:line-break/>
<text:a xlink:type="simple" xlink:href="http://www.wissen-hilfe.de/_Wissen/locked/papers/te-si-2013-01-02-002.pdf" text:style-name="Internet_20_link" text:visited-style-name="Visited_20_Internet_20_Link">LINK</text:a><text:line-break/>Festag, Sebastian /Hartwig, Sylvius : Sicherheitsprobleme durch die Vernachlässigung von Mitarbeiterreaktionen auf betriebliche Managementbeschlüsse.<text:line-break/>In: Technische Sicherheit, Bd.3(2013)Nr.1/2 , S. 17 - 22.<text:line-break/><text:line-break/>
<text:a xlink:type="simple" xlink:href="http://www.wissen-hilfe.de/_Wissen/locked/papers/te-si-2016-05-001.pdf" text:style-name="Internet_20_link" text:visited-style-name="Visited_20_Internet_20_Link">LINK</text:a><text:line-break/>Böhme, Martin  : Vereinbarkeit von Europarecht und Gewässerschutz nach dem EuGH-Urteil zu Bauprodukten.<text:line-break/>In: Technische Sicherheit, Bd.6(20 16)Nr.5  , S. 11 - 14.<text:line-break/><text:line-break/>
<text:a xlink:type="simple" xlink:href="http://www.wissen-hilfe.de/_Wissen/locked/papers/te-ue-2008-05-001.pdf" text:style-name="Internet_20_link" text:visited-style-name="Visited_20_Internet_20_Link">LINK</text:a><text:line-break/>Schiffner, Gerhard  : Neue Europäische Richtlinien und Normen.<text:line-break/>In: Technische Überwachung, Bd.49(2008)Nr.5, S. 12 - 18.<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22::09:41</meta:creation-date>
    <dc:creator>Generated</dc:creator>
    <dc:date>2026-08-30T22::09:41</dc:date>
    <dc:language>en-US</dc:language>
    <meta:editing-cycles>1</meta:editing-cycles>
    <meta:editing-duration>PT0S</meta:editing-duration>
    <dc:title>papers:p_standards</dc:title>
  </office:meta>
</office:document-meta>
</file>