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8ee32c067e3ef21c90aecb60b84140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067058823529cm" style:rel-height="scale"><draw:image xlink:href="Pictures/88ee32c067e3ef21c90aecb60b841407.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railway_engineering"/>Artikel: Bahntechnik, Schienenfahrzeuge, Eisenbahnwes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4<text:bookmark-end text:name="__RefHeading___NoTitle_1"/><text:bookmark-end text:name="section"/></text:h>
      <text:p text:style-name="Text_20_body"><text:a xlink:type="simple" xlink:href="http://www.wissen-hilfe.de/_Wissen/locked/papers/dSV-2024-07-08-001.pdf.pdf" text:style-name="Internet_20_link" text:visited-style-name="Visited_20_Internet_20_Link">LINK</text:a><text:line-break/>Metzler, Moritz: Sachverständige im Eisenbahnwesen<text:line-break/>Ein systematischer Überblick.<text:line-break/>In: Die Sachverständigen, 51. Jg. 2024-07-08, S. 188-196.<text:line-break/><text:line-break/></text:p>
      <text:h text:style-name="Heading_20_2" text:outline-level="2"><text:bookmark-start text:name="__RefHeading___NoTitle_2"/><text:bookmark-start text:name="section1"/>2022<text:bookmark-end text:name="__RefHeading___NoTitle_2"/><text:bookmark-end text:name="section1"/></text:h>
      <text:p text:style-name="Text_20_body"><text:a xlink:type="simple" xlink:href="http://www.wissen-hilfe.de/_Wissen/locked/papers/te-si-2022-03-04-002.pdf" text:style-name="Internet_20_link" text:visited-style-name="Visited_20_Internet_20_Link">LINK</text:a><text:line-break/>Konersmann, Rainer: Nervenkitzel am Andreaskreuz.<text:line-break/>In: Technische Sicherheit, 12. Jg. (2022) Nr. 03-04, S. 21-27.<text:line-break/><text:line-break/></text:p>
      <text:h text:style-name="Heading_20_2" text:outline-level="2"><text:bookmark-start text:name="__RefHeading___NoTitle_3"/><text:bookmark-start text:name="section2"/>2018<text:bookmark-end text:name="__RefHeading___NoTitle_3"/><text:bookmark-end text:name="section2"/></text:h>
      <text:p text:style-name="Text_20_body"><text:a xlink:type="simple" xlink:href="http://www.wissen-hilfe.de/_Wissen/locked/papers/sis-2018-12-001.pdf" text:style-name="Internet_20_link" text:visited-style-name="Visited_20_Internet_20_Link">LINK</text:a><text:line-break/>Plinke, Fabian; Braasch, Andreas; Heinrich, Johannes: Anforderungen an die Zuverlässigkeit, Verfügbarkeit und Sicherheit automatisiert und autonom agierender Systeme.<text:line-break/>In: sicher ist sicher, 69. Jg. 2018-12, S. 532-537.<text:line-break/><text:line-break/></text:p>
      <text:h text:style-name="Heading_20_2" text:outline-level="2"><text:bookmark-start text:name="__RefHeading___bis_2016_4"/><text:bookmark-start text:name="bis_2016"/>2007 bis 2016<text:bookmark-end text:name="__RefHeading___bis_2016_4"/><text:bookmark-end text:name="bis_2016"/></text:h>
      <text:p text:style-name="Text_20_body"><text:a xlink:type="simple" xlink:href="http://www.wissen-hilfe.de/_Wissen/locked/papers/te-si-2011-05-002.pdf" text:style-name="Internet_20_link" text:visited-style-name="Visited_20_Internet_20_Link">LINK</text:a><text:line-break/>Saabel, Irmhild: Sicherer Gefahrguttransport auf der Schiene.<text:line-break/>In: Technische Sicherheit, Bd.1(2011)Nr.5  , S. 20 - 21.<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3-05-003.pdf" text:style-name="Internet_20_link" text:visited-style-name="Visited_20_Internet_20_Link">LINK</text:a><text:line-break/>Konersmann, Rainer / Würsig, Andreas : Leckgrößen bei Unfällen mit Eisenbahnkesselwagen.<text:line-break/>In: Technische Sicherheit, Bd.3(2013)Nr.5, S. 35 - 40.<text:line-break/><text:line-break/>
<text:a xlink:type="simple" xlink:href="http://www.wissen-hilfe.de/_Wissen/locked/papers/te-ue-2009-04-006.pdf" text:style-name="Internet_20_link" text:visited-style-name="Visited_20_Internet_20_Link">LINK</text:a><text:line-break/>Wietfeldt, Peter : Stand der Technik nicht gleich Stand der Technik?Kritische Anmerkungen zur einschlägigen ständigen Rechtsprechung des Bundesverwaltungsgerichts (BVerwG) -  Teil2.<text:line-break/>In: Technische Überwachung, Bd.50(2009)Nr.4, S. 35 - 39.<text:line-break/><text:line-break/>
<text:a xlink:type="simple" xlink:href="http://www.wissen-hilfe.de/_Wissen/locked/papers/te-ue-2009-09-003.pdf" text:style-name="Internet_20_link" text:visited-style-name="Visited_20_Internet_20_Link">LINK</text:a><text:line-break/>Kainz, Christoph : Brandschutz in unterirdischen Schienenfahrzeugen.<text:line-break/>In: Technische Überwachung, Bd.50(2009)Nr.9, S. 21 - 23.<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3::57:12</meta:creation-date>
    <dc:creator>Generated</dc:creator>
    <dc:date>2026-09-01T03::57:12</dc:date>
    <dc:language>en-US</dc:language>
    <meta:editing-cycles>1</meta:editing-cycles>
    <meta:editing-duration>PT0S</meta:editing-duration>
    <dc:title>papers:p_railway_engineering</dc:title>
  </office:meta>
</office:document-meta>
</file>