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47b937a5b7c8355b65c61208164ff2c2.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38125cm" style:rel-height="scale"><draw:image xlink:href="Pictures/47b937a5b7c8355b65c61208164ff2c2.gif"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power_generation"/>Artikel: Energieerzeugung, Energieübertragung, Energiespeicherung</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in-2025-05-001.pdf" text:style-name="Internet_20_link" text:visited-style-name="Visited_20_Internet_20_Link">LINK</text:a><text:line-break/>Sann-Ferro, Kerstin: Vergleichbarkeit der Leistung und Qualität von Batterien - neue Europäische Normen zur Batterieverordnung ( oder ein neuer europäischer Normungsweg ) (DKE ).<text:line-break/>In: DIN-Mitteilungen, Jg. 2025-05, S. 18-21.<text:line-break/><text:line-break/>
<text:a xlink:type="simple" xlink:href="http://www.wissen-hilfe.de/_Wissen/locked/papers/d-ing-2025-03-002.pdf" text:style-name="Internet_20_link" text:visited-style-name="Visited_20_Internet_20_Link">LINK</text:a><text:line-break/>Endris, Sven: Pflicht zur Parkplatz-Photovoltaik im Hochbau.<text:line-break/>In: Deutsches Ingenieurblatt, Ausgabe 2025-03, S. 43-46.<text:line-break/><text:line-break/>
<text:a xlink:type="simple" xlink:href="http://www.wissen-hilfe.de/_Wissen/locked/papers/KAN-Brief-2025-02-002.pdf" text:style-name="Internet_20_link" text:visited-style-name="Visited_20_Internet_20_Link">LINK</text:a><text:line-break/>Kleineweischede, Andreas: Normung für Sicherheitsschränke zum Lagern und Ladwn von Lithium - Ionen - Batterien - Quo Vadis ?.<text:line-break/>In: KAN-Brief, KAN-Brief 02/2025, S. 12-13.<text:line-break/><text:line-break/>
<text:a xlink:type="simple" xlink:href="http://www.wissen-hilfe.de/_Wissen/locked/papers/s-ing-2025-07-08-002.pdf" text:style-name="Internet_20_link" text:visited-style-name="Visited_20_Internet_20_Link">LINK</text:a><text:line-break/>Meißner, Carsten; Maiwald, Katharina: Li-Ionen-Batterien in der Abfall- und Recyclingindustrie
Brandfrüherkennung mit intelligenten Kamerasystemen.<text:line-break/>In: Sicherheitsingenieur, Jg. 56-2025-07/08, S. 12-15.<text:line-break/><text:line-break/>
<text:a xlink:type="simple" xlink:href="http://www.wissen-hilfe.de/_Wissen/locked/papers/te-si-2025-11-12-001.pdf" text:style-name="Internet_20_link" text:visited-style-name="Visited_20_Internet_20_Link">LINK</text:a><text:line-break/>Omar, Anne; Zborowska, Constantin; Langstrof, Alexandra: Brandschutz: Lithium-Ionen-Batterien in Rechenzentren.<text:line-break/>In: Technische Sicherheit, Jg. 15-2025-11-12, S. Seite 10-14.<text:line-break/><text:line-break/>
<text:a xlink:type="simple" xlink:href="http://www.wissen-hilfe.de/_Wissen/locked/papers/te-si-2025-11-12-003.pdf" text:style-name="Internet_20_link" text:visited-style-name="Visited_20_Internet_20_Link">LINK</text:a><text:line-break/>Höhmann, Ralf; Müller, Nadja: Stellen Photovoltaik-Anlagen ein Brandrisiko dar?.<text:line-break/>In: Technische Sicherheit, Jg. 15-2025-11-12, S. 19-21.<text:line-break/><text:line-break/>
<text:a xlink:type="simple" xlink:href="http://www.wissen-hilfe.de/_Wissen/locked/papers/te-si-2025-11-12-004.pdf" text:style-name="Internet_20_link" text:visited-style-name="Visited_20_Internet_20_Link">LINK</text:a><text:line-break/>Kutny, Matthias: Damit der Wasserstoff nicht in die Luft geht.<text:line-break/>In: Technische Sicherheit, Jg. 15-2025-11-12, S. 22-24.<text:line-break/><text:line-break/>
<text:a xlink:type="simple" xlink:href="http://www.wissen-hilfe.de/_Wissen/locked/papers/zfpc-2025-06-005.pdf" text:style-name="Internet_20_link" text:visited-style-name="Visited_20_Internet_20_Link">LINK</text:a><text:line-break/>Griese, Laura; Klindt Thomas; Rung, Joachim: Der Transport sicherheitskritischer Lithium-Ionen-Akkus - rechtliche Anforderungen und technische Hürden im Produktrückruf.<text:line-break/>In: Zfpc Zeitschrift für Product Compliance, 4 Jg.2025-06, S. 304-306.<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sis-2024-01-007.pdf.pdf" text:style-name="Internet_20_link" text:visited-style-name="Visited_20_Internet_20_Link">LINK</text:a><text:line-break/>Wilrich, Thomas: Der Stromschlag am Stromkabel im Neubaugebiet.<text:line-break/>In: sicher ist sicher, 75. Jg.-2024-01, S. 41-44.<text:line-break/><text:line-break/>
<text:a xlink:type="simple" xlink:href="http://www.wissen-hilfe.de/_Wissen/locked/papers/sis-2024-07-08-003.pdf.pdf" text:style-name="Internet_20_link" text:visited-style-name="Visited_20_Internet_20_Link">LINK</text:a><text:line-break/>Alteköster, Carsten; Becker, Corinna; Bömmels, Ingo et al.:: EMF-LIT:Eine innovative Unterstützung für die Beurteilung von EMF-Expositionen.<text:line-break/>In: sicher ist sicher, 75.Jg.-2024-07-08, S. 337-338.<text:line-break/><text:line-break/>
<text:a xlink:type="simple" xlink:href="http://www.wissen-hilfe.de/_Wissen/locked/papers/te-si-2024-05-06-001.pdf" text:style-name="Internet_20_link" text:visited-style-name="Visited_20_Internet_20_Link">LINK</text:a><text:line-break/>Mair, G. W.;Günzel, S.; Saul, H.; et al.:: Wissenschaft mit Wirkung
Die volumenabhängige Druckbegrenzung als Maßnahme zur Konsequenzsteuerung im Wasserstofftransport.<text:line-break/>In: Technische Sicherheit, 14. Jg. 2024-05-06, S. 8-17.<text:line-break/><text:line-break/>
<text:a xlink:type="simple" xlink:href="http://www.wissen-hilfe.de/_Wissen/locked/papers/te-si-2024-05-06-004.pdf" text:style-name="Internet_20_link" text:visited-style-name="Visited_20_Internet_20_Link">LINK</text:a><text:line-break/>König, Klaus W.: Holzpellet-Feuer ohne Flamme reinigt das Abgas.<text:line-break/>In: Technische Sicherheit, 14. Jg. 2024-05-06, S. 28-33.<text:line-break/><text:line-break/>
<text:a xlink:type="simple" xlink:href="http://www.wissen-hilfe.de/_Wissen/locked/papers/te-si-2024-07-08-003.pdf" text:style-name="Internet_20_link" text:visited-style-name="Visited_20_Internet_20_Link">LINK</text:a><text:line-break/>Rumeney, Jürgen: Ganzheitlicher Schutz von Anlagen und Betrieb in kritischen Infrastrukturen.<text:line-break/>In: Technische Sicherheit, 14. Jg. 2024-07-08, S. 17-19.<text:line-break/><text:line-break/>
<text:a xlink:type="simple" xlink:href="http://www.wissen-hilfe.de/_Wissen/locked/papers/s-ing-2024-01-02-001.pdf" text:style-name="Internet_20_link" text:visited-style-name="Visited_20_Internet_20_Link">LINK</text:a><text:line-break/>Rethfeld, Rene; Sembritzki, Mario: Einsatz eines Residual Current Monitorings
Ständige Überwachung.<text:line-break/>In: Sicherheitsingenieur, 55.Jg.2024-01-02, S. 8-11.<text:line-break/><text:line-break/>
<text:a xlink:type="simple" xlink:href="http://www.wissen-hilfe.de/_Wissen/locked/papers/s-ing-2024-01-02-002.pdf" text:style-name="Internet_20_link" text:visited-style-name="Visited_20_Internet_20_Link">LINK</text:a><text:line-break/>Ziehmer, Rainer: Elektromobilität-eine Herausforderung für die Sicherheitsfachkraft
Arbeiten unter Spannung.<text:line-break/>In: Sicherheitsingenieur, 55.Jg.2024-01-02, S. 12-15.<text:line-break/><text:line-break/>
<text:a xlink:type="simple" xlink:href="http://www.wissen-hilfe.de/_Wissen/locked/papers/s-ing-2024-05-004.pdf" text:style-name="Internet_20_link" text:visited-style-name="Visited_20_Internet_20_Link">LINK</text:a><text:line-break/>Sievers, Sven: Lagern und Laden von Lithium-Ionen-Batterien
Zertifiziert und sicher.<text:line-break/>In: Sicherheitsingenieur, 55.Jg.2024-05, S. 26-27.<text:line-break/><text:line-break/>
<text:a xlink:type="simple" xlink:href="http://www.wissen-hilfe.de/_Wissen/locked/papers/s-ing-2024-06-001.pdf" text:style-name="Internet_20_link" text:visited-style-name="Visited_20_Internet_20_Link">LINK</text:a><text:line-break/>Amann, Marcel; Niederberger, Joel; Niederberger, Anton; et al.:: Vorbeugender Brandschutz
Prävention von Lithium- Akku-Bränden in Gebäuden.<text:line-break/>In: Sicherheitsingenieur, 55.Jg.2024-06, S. 8-10.<text:line-break/><text:line-break/>
<text:a xlink:type="simple" xlink:href="http://www.wissen-hilfe.de/_Wissen/locked/papers/din-2024-09-002.pdf" text:style-name="Internet_20_link" text:visited-style-name="Visited_20_Internet_20_Link">LINK</text:a><text:line-break/>Stein,Johannes; Heusinger,Stefan; Seibicke, Volker: All Electric Society
Gemeinsam auf dem Weg zur hachhaltigen Energiezukunft.<text:line-break/>In: DIN Mitteilungen, Jg. 2024-09, S. 26-30.<text:line-break/><text:line-break/>
<text:a xlink:type="simple" xlink:href="http://www.wissen-hilfe.de/_Wissen/locked/papers/s-ing-2024-11-007.pdf" text:style-name="Internet_20_link" text:visited-style-name="Visited_20_Internet_20_Link">LINK</text:a><text:line-break/>Magiera, Carsten: Arbeitsschutz in der Solarbranche
Lichtblick oder Risiko?.<text:line-break/>In: Sicherheitsingenieur, 55. Jg.2024-11, S. 30-33.<text:line-break/><text:line-break/>
<text:a xlink:type="simple" xlink:href="http://www.wissen-hilfe.de/_Wissen/locked/papers/te-si-2024-11-12-004.pdf" text:style-name="Internet_20_link" text:visited-style-name="Visited_20_Internet_20_Link">LINK</text:a><text:line-break/>Beneker, Iris: Sicherer Umgang mit Lithium-Akkus.<text:line-break/>In: Technische Sicherheit, 14. Jg.-2024-11-12, S. 27-29.<text:line-break/><text:line-break/>
<text:a xlink:type="simple" xlink:href="http://www.wissen-hilfe.de/_Wissen/locked/papers/vdsi-2024-05-002.pdf" text:style-name="Internet_20_link" text:visited-style-name="Visited_20_Internet_20_Link">LINK</text:a><text:line-break/>Scheibner, Andreas: Lithium-Ionen-Akkus im Betrieb.<text:line-break/>In: VDSI aktuell , Ausgabe-05-2024, S. 12-13.<text:line-break/><text:line-break/>
<text:a xlink:type="simple" xlink:href="http://www.wissen-hilfe.de/_Wissen/locked/papers/zfpc-2024-05-001.pdf" text:style-name="Internet_20_link" text:visited-style-name="Visited_20_Internet_20_Link">LINK</text:a><text:line-break/>Spiegel, Ulrich: Die Europäische Batterieverordnung - Entwicklungsstand am ersten Geburtstag.<text:line-break/>In: Zfpc Zeitschrift für Product Compliance, 3 Jg. 2024-05, S. 194-199.<text:line-break/><text:line-break/>
<text:a xlink:type="simple" xlink:href="http://www.wissen-hilfe.de/_Wissen/locked/papers/zfpc-2024-06-003.pdf" text:style-name="Internet_20_link" text:visited-style-name="Visited_20_Internet_20_Link">LINK</text:a><text:line-break/>Peter,Thalia; Jüngling, Alexander: From Design to Disposal - der umfassende Pflichtenkatalog der neuen EU-Batterieverordnung.<text:line-break/>In: Zfpc Zeitschrift für Product Compliance, 3 Jg. 2024-06, S. 249-258.<text:line-break/><text:line-break/>
<text:a xlink:type="simple" xlink:href="http://www.wissen-hilfe.de/_Wissen/locked/papers/zfpc-2024-B1-005.pdf" text:style-name="Internet_20_link" text:visited-style-name="Visited_20_Internet_20_Link">LINK</text:a><text:line-break/>Deeg,Thorsten; Schißler, Jan: Die Batterieverordnung und die Umsetzung in die Praxis.<text:line-break/>In: Zfpc Zeitschrift für Product Compliance, Beilage-01-2024, S. 10-15.<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in-2023-06-001.pdf" text:style-name="Internet_20_link" text:visited-style-name="Visited_20_Internet_20_Link">LINK</text:a><text:line-break/>Sann-Ferro, Kerstin: Was bringt die EU-Batterieverordnung?.<text:line-break/>In: DIN Mitteilungen, 102. Jg.2023-06, S. 20-23.<text:line-break/><text:line-break/>
<text:a xlink:type="simple" xlink:href="http://www.wissen-hilfe.de/_Wissen/locked/papers/s-ing-2023-04-003.pdf" text:style-name="Internet_20_link" text:visited-style-name="Visited_20_Internet_20_Link">LINK</text:a><text:line-break/>Wagner, Walter; Reiff, Ellen- Christine: Elektromagnetische Verträglichkeit und Netzanschlussverhalten
Sicherheit für Ladesysteme.<text:line-break/>In: Sicherheitsingenieur, 54. Jg., 04/2023, S. 36-37.<text:line-break/><text:line-break/>
<text:a xlink:type="simple" xlink:href="http://www.wissen-hilfe.de/_Wissen/locked/papers/sis-2023-02-005.pdf" text:style-name="Internet_20_link" text:visited-style-name="Visited_20_Internet_20_Link">LINK</text:a><text:line-break/>Marx, Romy; cicciari, Sergio;  Wieske, Martin: Klimaschutz und Arbeitsschutz und was Metalle damit zu tun haben.<text:line-break/>In: sicher ist sicher, 74. Jg. 2023-02, S. 81-86.<text:line-break/><text:line-break/>
<text:a xlink:type="simple" xlink:href="http://www.wissen-hilfe.de/_Wissen/locked/papers/sis-2023-04-002.pdf" text:style-name="Internet_20_link" text:visited-style-name="Visited_20_Internet_20_Link">LINK</text:a><text:line-break/>Arnhold, Thorsten: „Ex-citing“ Future durch Wasserstoff (Teil 1 von 2).<text:line-break/>In: sicher ist sicher, 74. Jg. 2023-04, S. 178-183.<text:line-break/><text:line-break/>
<text:a xlink:type="simple" xlink:href="http://www.wissen-hilfe.de/_Wissen/locked/papers/sis-2023-05-004.pdf" text:style-name="Internet_20_link" text:visited-style-name="Visited_20_Internet_20_Link">LINK</text:a><text:line-break/>Arnhold, Thorsten: „Ex-citing“ Future durch Wasserstoff (Teil 2 von 2).<text:line-break/>In: sicher ist sicher, 74. Jg. 2023-05, S. 227-231.<text:line-break/><text:line-break/>
<text:a xlink:type="simple" xlink:href="http://www.wissen-hilfe.de/_Wissen/locked/papers/sis-2023-05-006.pdf" text:style-name="Internet_20_link" text:visited-style-name="Visited_20_Internet_20_Link">LINK</text:a><text:line-break/>Wilrich, Thomas: Explosion der Elektroroller-Batterie
Wann Batterieladen bei dem Betrieb eines Elektrorollers ist, so dass die Gefährdungshaftung des Halters gemäß § 7 StVG greift.<text:line-break/>In: sicher ist sicher, 74. Jg. 2023-05, S. 237-238.<text:line-break/><text:line-break/>
<text:a xlink:type="simple" xlink:href="http://www.wissen-hilfe.de/_Wissen/locked/papers/te-si-2023-05-06-001.pdf" text:style-name="Internet_20_link" text:visited-style-name="Visited_20_Internet_20_Link">LINK</text:a><text:line-break/>Sulce, Anda; Langstrof, Alexandra: Brandschutz: Lithium-Ionen-Batterien sicher produzieren und lagern.<text:line-break/>In: Technische Sicherheit, 13. Jg. (2023) Nr. 05-06, S. 10-13.<text:line-break/><text:line-break/>
<text:a xlink:type="simple" xlink:href="http://www.wissen-hilfe.de/_Wissen/locked/papers/te-si-2023-05-06-002.pdf" text:style-name="Internet_20_link" text:visited-style-name="Visited_20_Internet_20_Link">LINK</text:a><text:line-break/>König, Klaus W.: Lass brennen
Kontrolliertes Abbrennen von in Flammen geratenen Objekten.<text:line-break/>In: Technische Sicherheit, 13. Jg. (2023) Nr. 05-06, S. 14-17.<text:line-break/><text:line-break/>
<text:a xlink:type="simple" xlink:href="http://www.wissen-hilfe.de/_Wissen/locked/papers/zfpc-2023-02-001.pdf" text:style-name="Internet_20_link" text:visited-style-name="Visited_20_Internet_20_Link">LINK</text:a><text:line-break/>Ruttloff, Marc; Wagner, Eric; Misztl, Marius: Die neue europäische Batterieverordnung - ein Überblick.<text:line-break/>In: Zeitschrift für Product Compliance, 2. Jg.  02-2023, S. 54-58.<text:line-break/><text:line-break/>
<text:a xlink:type="simple" xlink:href="http://www.wissen-hilfe.de/_Wissen/locked/papers/dSV-2023-12-001.pdf" text:style-name="Internet_20_link" text:visited-style-name="Visited_20_Internet_20_Link">LINK</text:a><text:line-break/>BVS: BVS: Warnung vor Brandgefahren bei Photovoltaik-Anlagen und Speichern.<text:line-break/>In: Die Sachverständigen, 50. Jg.2023-12, S. 304-305.<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te-si-2022-11-12-001.pdf" text:style-name="Internet_20_link" text:visited-style-name="Visited_20_Internet_20_Link">LINK</text:a><text:line-break/>Metzler, Markus; Langstrof, Alexander: Wirksamer Brandschutz für Batteriespeichersysteme.<text:line-break/>In: Technische Sicherheit, 12. Jg. (2022) Nr. 11-12, S. 13-17.<text:line-break/><text:line-break/>
<text:a xlink:type="simple" xlink:href="http://www.wissen-hilfe.de/_Wissen/locked/papers/te-si-2022-07-08-007.pdf" text:style-name="Internet_20_link" text:visited-style-name="Visited_20_Internet_20_Link">LINK</text:a><text:line-break/>Divkovic, Ilija: Präventive Brandvermeidung durch Gasdetektion.<text:line-break/>In: Technische Sicherheit, 12. Jg. (2022) Nr. 07-08, S. 45-46.<text:line-break/><text:line-break/>
<text:a xlink:type="simple" xlink:href="http://www.wissen-hilfe.de/_Wissen/locked/papers/sis-2022-09-005.pdf" text:style-name="Internet_20_link" text:visited-style-name="Visited_20_Internet_20_Link">LINK</text:a><text:line-break/>Wilrich, Thomas: Der Brand der Photovoltaikanlage auf dem Dach des Elektronikmarktes in Wittmund.<text:line-break/>In: sicher ist sicher, 73. Jg. 09-2022, S. 386-390.<text:line-break/><text:line-break/>
<text:a xlink:type="simple" xlink:href="http://www.wissen-hilfe.de/_Wissen/locked/papers/sis-2022-09-004.pdf" text:style-name="Internet_20_link" text:visited-style-name="Visited_20_Internet_20_Link">LINK</text:a><text:line-break/>Bergmann, Anna Lena: Der Lebenszyklus einer Windenergieanlage und ihre Schnittstellen zum Arbeitsschutz.<text:line-break/>In: sicher ist sicher, 73. Jg. 09-2022, S. 381-385.<text:line-break/><text:line-break/>
<text:a xlink:type="simple" xlink:href="http://www.wissen-hilfe.de/_Wissen/locked/papers/sis-2022-04-005.pdf" text:style-name="Internet_20_link" text:visited-style-name="Visited_20_Internet_20_Link">LINK</text:a><text:line-break/>Wilrich, Cordula; Wilrich, Thomas: Kittelverbrennung auf der Abschlussfeier der Pharmaziestudierenden.<text:line-break/>In: sicher ist sicher,  73. Jg. 2022-04, S. 186-188.<text:line-break/><text:line-break/>
<text:a xlink:type="simple" xlink:href="http://www.wissen-hilfe.de/_Wissen/locked/papers/sis-2022-04-004.pdf" text:style-name="Internet_20_link" text:visited-style-name="Visited_20_Internet_20_Link">LINK</text:a><text:line-break/>Höhmann, Ralf; Müller, Nadja: Brandschutz für Ladestationen mit Batteriepufferspeicher.<text:line-break/>In: sicher ist sicher, 73. Jg.2022-04, S. 183-185.<text:line-break/><text:line-break/>
<text:a xlink:type="simple" xlink:href="http://www.wissen-hilfe.de/_Wissen/locked/papers/sis-2022-04-003.pdf" text:style-name="Internet_20_link" text:visited-style-name="Visited_20_Internet_20_Link">LINK</text:a><text:line-break/>Saling, Carlo; Kemmling, Alexander: Schutzkonzepte für Batteriespeichersysteme.<text:line-break/>In: sicher ist sicher, 73. Jg. 2022-04, S. 180-182.<text:line-break/><text:line-break/>
<text:a xlink:type="simple" xlink:href="http://www.wissen-hilfe.de/_Wissen/locked/papers/s-ing-2022-01-002.pdf" text:style-name="Internet_20_link" text:visited-style-name="Visited_20_Internet_20_Link">LINK</text:a><text:line-break/>Fricke, Paul: Wie man die Energiespeicher richtig lagert
Gefahrenquelle Lithium-Ionen-Batterien.<text:line-break/>In: Sicherheitsingenieur, 53. Jg., 01/2022, S. 30-31.<text:line-break/><text:line-break/>
<text:a xlink:type="simple" xlink:href="http://www.wissen-hilfe.de/_Wissen/locked/papers/d-ing-2022-09-001.pdf" text:style-name="Internet_20_link" text:visited-style-name="Visited_20_Internet_20_Link">LINK</text:a><text:line-break/>Everling, Marc: Bauwerkintegrierte Photovoltaik ( BIPV )
Von der Nische zum Massenmarkt.<text:line-break/>In: Deutsches Ingenieurblatt, DIB 09-2022, S. 47-49.<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dSV-2021-01-02-003.pdf" text:style-name="Internet_20_link" text:visited-style-name="Visited_20_Internet_20_Link">LINK</text:a><text:line-break/>Schröder, Ingo: Photovoltaik-Anlagen - eine sicherheitstechnische Betrachtung.<text:line-break/>In: Der Sachverständige, 48.Jg., DS 1-2/2021, S. 27-32.<text:line-break/><text:line-break/>
<text:a xlink:type="simple" xlink:href="http://www.wissen-hilfe.de/_Wissen/locked/papers/din-2021-05-002.pdf" text:style-name="Internet_20_link" text:visited-style-name="Visited_20_Internet_20_Link">LINK</text:a><text:line-break/>Radacki, Dominika; et al.: et al: Aktuelle Normungsaktivitäten im Bereich der Photovoltaik: Stecker-Solar und LETIO-Norm
DKE.<text:line-break/>In: DIN Mitteilungen, 100. Jg.2021-05, S. 46-50.<text:line-break/><text:line-break/>
<text:a xlink:type="simple" xlink:href="http://www.wissen-hilfe.de/_Wissen/locked/papers/din-2021-07-002.pdf" text:style-name="Internet_20_link" text:visited-style-name="Visited_20_Internet_20_Link">LINK</text:a><text:line-break/>Mair, Georg W; Günzel, Stephan: Wasserstoffspeicher in der Normung - Steuerung des Sicherheitsniveaus.<text:line-break/>In: DIN Mitteilungen, 100. Jg.2021-07, S. 50-55.<text:line-break/><text:line-break/>
<text:a xlink:type="simple" xlink:href="http://www.wissen-hilfe.de/_Wissen/locked/papers/s-ing-2021-07-002.pdf" text:style-name="Internet_20_link" text:visited-style-name="Visited_20_Internet_20_Link">LINK</text:a><text:line-break/>Saurugg, Herbert: Warum Europa auf einen „Blackout„ zusteuert
Drohender Strom-, Infrastruktur- sowie Versorgungsausfall.<text:line-break/>In: Sicherheitsingenieur, 52. Jg., 07/2021, S. 14-17.<text:line-break/><text:line-break/>
<text:a xlink:type="simple" xlink:href="http://www.wissen-hilfe.de/_Wissen/locked/papers/te-si-2021-05-06-004.pdf" text:style-name="Internet_20_link" text:visited-style-name="Visited_20_Internet_20_Link">LINK</text:a><text:line-break/>Meißner, Carsten: Brandschutz für stationäre Lithium-Ionen-Batterie-Energiespeichersysteme
Anwendungsspezifisches Schutzkonzept erfüllt hohe Anforderungen.<text:line-break/>In: Technische Sicherheit, Bd.11 (2021) Nr. 05-06, S. 19-21.<text:line-break/><text:line-break/>
<text:a xlink:type="simple" xlink:href="http://www.wissen-hilfe.de/_Wissen/locked/papers/te-si-2021-05-06-008.pdf" text:style-name="Internet_20_link" text:visited-style-name="Visited_20_Internet_20_Link">LINK</text:a><text:line-break/>Kilian, Sandra; et al.:: Erfahrungen aus der Prüfung einer Kernfusionsanlage als Ex-Anlage nach BetrSichV
Teil 1 Pellet-Zentrifuge.<text:line-break/>In: Technische Sicherheit, Bd.11 (2021) Nr. 05-06, S. 37-43.<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dVS-2020-03-001.pdf" text:style-name="Internet_20_link" text:visited-style-name="Visited_20_Internet_20_Link">LINK</text:a><text:line-break/>b.v.s.: Standpunkt.
Fachbereich Elektrotechnik und Informationstechnik.
Systeme in Niederspannungsnetzen 01-2020.<text:line-break/>In: Der Sachverständige, 47.Jg., DS 03/2020, S. 37-45.<text:line-break/><text:line-break/>
<text:a xlink:type="simple" xlink:href="http://www.wissen-hilfe.de/_Wissen/locked/papers/dVS-2020-03-002.pdf" text:style-name="Internet_20_link" text:visited-style-name="Visited_20_Internet_20_Link">LINK</text:a><text:line-break/>Schauer, Martin: Systeme in Niederspannungsnetzen.
Erläuterungen zum BVS-Standpunkt.<text:line-break/>In: Der Sachverständige, 47.Jg., DS 03/2020, S. 46-50.<text:line-break/><text:line-break/>
<text:a xlink:type="simple" xlink:href="http://www.wissen-hilfe.de/_Wissen/locked/papers/dVS-2020-07-08-004.pdf" text:style-name="Internet_20_link" text:visited-style-name="Visited_20_Internet_20_Link">LINK</text:a><text:line-break/>Brechtken, Dirk: Netzrückwirkungen durch Elektromobilität.<text:line-break/>In: Der Sachverständige, 47.Jg., DS 7-8/2020, S. 175-178.<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te-si-2019-06-006.pdf" text:style-name="Internet_20_link" text:visited-style-name="Visited_20_Internet_20_Link">LINK</text:a><text:line-break/>Boberg, Markus: Brandgefährlich: Selbstentzündende Lithium-Batterien in Gewerbebetrieben.<text:line-break/>In: Technische Sicherheit, Bd.9 (2019) Nr. 6, S. 35-37.<text:line-break/><text:line-break/>
<text:a xlink:type="simple" xlink:href="http://www.wissen-hilfe.de/_Wissen/locked/papers/te-si-2019-09-002.pdf" text:style-name="Internet_20_link" text:visited-style-name="Visited_20_Internet_20_Link">LINK</text:a><text:line-break/>König, Klaus W.: Wenn der Rotor raucht.
Vorbeugender Brandschutz mit unterirdisch gelagertem Löschwasser.<text:line-break/>In: Technische Sicherheit, Bd.9 (2019) Nr. 9, S. 16-20.<text:line-break/><text:line-break/>
<text:a xlink:type="simple" xlink:href="http://www.wissen-hilfe.de/_Wissen/locked/papers/te-si-2019-1-2-001.pdf" text:style-name="Internet_20_link" text:visited-style-name="Visited_20_Internet_20_Link">LINK</text:a><text:line-break/>Kritzer, Peter; et al.:: Hitzeschilde als Sicherheitselemente für großformatige Lithium-Batteriesysteme.<text:line-break/>In: Technische Sicherheit, Bd.9 (2019) Nr. 01/02, S. 10-13.<text:line-break/><text:line-break/></text:p>
      <text:h text:style-name="Heading_20_2" text:outline-level="2"><text:bookmark-start text:name="__RefHeading___NoTitle_8"/><text:bookmark-start text:name="section7"/>2017<text:bookmark-end text:name="__RefHeading___NoTitle_8"/><text:bookmark-end text:name="section7"/></text:h>
      <text:p text:style-name="Text_20_body"><text:a xlink:type="simple" xlink:href="http://www.wissen-hilfe.de/_Wissen/locked/papers/te-si-2017-06-001.pdf" text:style-name="Internet_20_link" text:visited-style-name="Visited_20_Internet_20_Link">LINK</text:a><text:line-break/>Peters, Babett; Rothe, Rajko; Saß, Alexander: Wasserbasierte Brandbekämpfungsanlage für Großtransformatoren. Nachweis durch Brandversuche im Realmaßstab.<text:line-break/>In: Technische Sicherheit, 7. Jg. Bd.7 (2017) Nr. 6, S. 11-15.<text:line-break/><text:line-break/>
<text:a xlink:type="simple" xlink:href="http://www.wissen-hilfe.de/_Wissen/locked/papers/te-si-2017-11-12-005.pdf" text:style-name="Internet_20_link" text:visited-style-name="Visited_20_Internet_20_Link">LINK</text:a><text:line-break/>Kern, Alexander: Notwendigkeit und Optimierung des Blitzschutzes bei Biogasanlagen.<text:line-break/>In: Technische Sicherheit, 7. Jg. Bd.7 (2017) Nr.11/12, S. 33-40.<text:line-break/><text:line-break/>
<text:a xlink:type="simple" xlink:href="http://www.wissen-hilfe.de/_Wissen/locked/papers/te-ue-2017-04-032.pdf" text:style-name="Internet_20_link" text:visited-style-name="Visited_20_Internet_20_Link">LINK</text:a><text:line-break/>Iro, Stefan: Planung, Herstellung und Betrieb von Geothermieanlagen. Risiken minimieren - Potenziale nutzen.<text:line-break/>In: Technische Überwachung, Bd. 58, 2017-04, S. 119–123.<text:line-break/><text:line-break/></text:p>
      <text:h text:style-name="Heading_20_2" text:outline-level="2"><text:bookmark-start text:name="__RefHeading___bis_2016_9"/><text:bookmark-start text:name="bis_2016"/>2007 bis 2016<text:bookmark-end text:name="__RefHeading___bis_2016_9"/><text:bookmark-end text:name="bis_2016"/></text:h>
      <text:p text:style-name="Text_20_body"><text:a xlink:type="simple" xlink:href="http://www.wissen-hilfe.de/_Wissen/locked/papers/sis-2016-07-08-005.pdf" text:style-name="Internet_20_link" text:visited-style-name="Visited_20_Internet_20_Link">LINK</text:a><text:line-break/>Kuhnsch, Hans·}oachim
: Sicherer Betrieb mobiler Stromerzeuger auf Bau- und Montagestellen.<text:line-break/>In: sicher ist sicher, 67. Jg 2016-07-08, S. 388 - 394.<text:line-break/><text:line-break/>
<text:a xlink:type="simple" xlink:href="http://www.wissen-hilfe.de/_Wissen/locked/papers/te-si-2011-04-004.pdf" text:style-name="Internet_20_link" text:visited-style-name="Visited_20_Internet_20_Link">LINK</text:a><text:line-break/>Kappelmaier, Rudolf : Verhaltensorientierte Sicherheitsarbeit - ein neuer Ansatz. Das Verhalten der Mitarbeiter bestimmt in steigendem Maße das Unfallgeschehen.<text:line-break/>In: Technische Sicherheit, Bd.1(2011)Nr.4 , S. 29 - 33.<text:line-break/><text:line-break/>
<text:a xlink:type="simple" xlink:href="http://www.wissen-hilfe.de/_Wissen/locked/papers/te-si-2011-09-007.pdf" text:style-name="Internet_20_link" text:visited-style-name="Visited_20_Internet_20_Link">LINK</text:a><text:line-break/>Ernst, Michael: Sicherer Solarstrom.<text:line-break/>In: Technische Sicherheit, Bd.1(2011)Nr.9, S. 41 - 42.<text:line-break/><text:line-break/>
<text:a xlink:type="simple" xlink:href="http://www.wissen-hilfe.de/_Wissen/locked/papers/te-si-2011-10-004.pdf" text:style-name="Internet_20_link" text:visited-style-name="Visited_20_Internet_20_Link">LINK</text:a><text:line-break/>Reil, Florian / Vaaßen, Willi: Brandschutz an Photovoltaikanlagen.<text:line-break/>In: Technische Sicherheit, Bd.1(2011)Nr.10, S. 38 - 40.<text:line-break/><text:line-break/>
<text:a xlink:type="simple" xlink:href="http://www.wissen-hilfe.de/_Wissen/locked/papers/te-si-2011-10-006.pdf" text:style-name="Internet_20_link" text:visited-style-name="Visited_20_Internet_20_Link">LINK</text:a><text:line-break/>Ganz, Christian / Deuerler, Friederike: Die Risikoanalyse mittels Konsequenz und Eintrittswahrscheinlichkeit. Methodik am Beispiel des Druckbehälterversagens - Teil 1: Konsequenz.<text:line-break/>In: Technische Sicherheit, Bd.1(2011)Nr.10, S. 53 - 58.<text:line-break/><text:line-break/>
<text:a xlink:type="simple" xlink:href="http://www.wissen-hilfe.de/_Wissen/locked/papers/te-si-2012-01-02-005.pdf" text:style-name="Internet_20_link" text:visited-style-name="Visited_20_Internet_20_Link">LINK</text:a><text:line-break/>Konersmann, Rainer : Zur Abschätzung von Bauwerksschäden durch Flugzeugabstürze.<text:line-break/>In: Technische Sicherheit, Bd.2(2012)Nr.1/2, S. 36 - 42.<text:line-break/><text:line-break/>
<text:a xlink:type="simple" xlink:href="http://www.wissen-hilfe.de/_Wissen/locked/papers/te-si-2012-05-004.pdf" text:style-name="Internet_20_link" text:visited-style-name="Visited_20_Internet_20_Link">LINK</text:a><text:line-break/>Ostermann, Hans-J. / Frank, Wolfgang: Offshore-Bauwerke auf dem Markt bereitstellen.<text:line-break/>In: Technische Sicherheit, Bd.2(2012)Nr.5, S. 24 - 27.<text:line-break/><text:line-break/>
<text:a xlink:type="simple" xlink:href="http://www.wissen-hilfe.de/_Wissen/locked/papers/te-si-2012-05-005.pdf" text:style-name="Internet_20_link" text:visited-style-name="Visited_20_Internet_20_Link">LINK</text:a><text:line-break/>Aich, Ursula: Arbeitsschutzrechtliche Anforderungen an den Betrieb von Biogasanlagen.<text:line-break/>In: Technische Sicherheit, Bd.2(2012)Nr.5, S. 32 - 37.<text:line-break/><text:line-break/>
<text:a xlink:type="simple" xlink:href="http://www.wissen-hilfe.de/_Wissen/locked/papers/te-si-2012-11-12-006.pdf" text:style-name="Internet_20_link" text:visited-style-name="Visited_20_Internet_20_Link">LINK</text:a><text:line-break/>Hermann, Begofia / Heuer, lris-Gesine : Sicherheitstechnische Überprüfungen von Biogasanlagen. Arbeitshilfe für Behörden, Sachverständige und Betreiber..<text:line-break/>In: Technische Sicherheit, Bd.2(2012)Nr.11/12, S. 30 - 35.<text:line-break/><text:line-break/>
<text:a xlink:type="simple" xlink:href="http://www.wissen-hilfe.de/_Wissen/locked/papers/te-si-2013-01-02-001.pdf" text:style-name="Internet_20_link" text:visited-style-name="Visited_20_Internet_20_Link">LINK</text:a><text:line-break/>Bansemer, Björn / Halfmann, Michael : Brandverhalten von Photovoltaik-Modulen.<text:line-break/>In: Technische Sicherheit, Bd.3(2013)Nr.1/2 , S. 10 - 13.<text:line-break/><text:line-break/>
<text:a xlink:type="simple" xlink:href="http://www.wissen-hilfe.de/_Wissen/locked/papers/te-si-2013-06-004.pdf" text:style-name="Internet_20_link" text:visited-style-name="Visited_20_Internet_20_Link">LINK</text:a><text:line-break/>Konersmann, Rainer / Otremba, Frank: Vergleich von Risiken.<text:line-break/>In: Technische Sicherheit, Bd.3(2013)Nr.6, S. 32 - 37.<text:line-break/><text:line-break/>
<text:a xlink:type="simple" xlink:href="http://www.wissen-hilfe.de/_Wissen/locked/papers/te-si-2013-11-12-002.pdf" text:style-name="Internet_20_link" text:visited-style-name="Visited_20_Internet_20_Link">LINK</text:a><text:line-break/>Lehmann, Ottmar: Elektrisches Schutzkonzept für eine sichere industrielle Produktion.<text:line-break/>In: Technische Sicherheit, Bd.3(2013)Nr.11/12, S. 16 -17.<text:line-break/><text:line-break/>
<text:a xlink:type="simple" xlink:href="http://www.wissen-hilfe.de/_Wissen/locked/papers/te-si-2014-01-02-002.pdf" text:style-name="Internet_20_link" text:visited-style-name="Visited_20_Internet_20_Link">LINK</text:a><text:line-break/>Niedermayer, Wolfgang: Hackschnitzel- und Pelletheizungen - eine latente Gefahr?.<text:line-break/>In: Technische Sicherheit, Bd.4(2014)Nr.1/2 , S. 16 - 19.<text:line-break/><text:line-break/>
<text:a xlink:type="simple" xlink:href="http://www.wissen-hilfe.de/_Wissen/locked/papers/te-si-2014-05-010.pdf" text:style-name="Internet_20_link" text:visited-style-name="Visited_20_Internet_20_Link">LINK</text:a><text:line-break/>Festag, Sebastian: Das Versagen von unangepassten Sicherheitsstrategien.<text:line-break/>In: Technische Sicherheit, Bd.4(2014)Nr.5, S. 51 - 55.<text:line-break/><text:line-break/>
<text:a xlink:type="simple" xlink:href="http://www.wissen-hilfe.de/_Wissen/locked/papers/te-si-2014-05-011.pdf" text:style-name="Internet_20_link" text:visited-style-name="Visited_20_Internet_20_Link">LINK</text:a><text:line-break/>Linsen, Bastian: Absturzsicherungssysteme für Wartungsarbeiten an Photovoltaikanlagen.<text:line-break/>In: Technische Sicherheit, Bd.4(2014)Nr.5, S. 56 - 57.<text:line-break/><text:line-break/>
<text:a xlink:type="simple" xlink:href="http://www.wissen-hilfe.de/_Wissen/locked/papers/te-si-2014-09-005.pdf" text:style-name="Internet_20_link" text:visited-style-name="Visited_20_Internet_20_Link">LINK</text:a><text:line-break/>Bansemer, Björn / Halfmann,  Michael / Trettin, Corinna / Wittbecker, Friedrich-Wilhelm / Reil, Florian / Althaus, Jörg : Entwicklung einer Brandprüfmethode für dachmontierte Photovoltaik-Systeme.<text:line-break/>In: Technische Sicherheit, Bd.4(2014)Nr.9, S. 26 -29.<text:line-break/><text:line-break/>
<text:a xlink:type="simple" xlink:href="http://www.wissen-hilfe.de/_Wissen/locked/papers/te-si-2014-10-001.pdf" text:style-name="Internet_20_link" text:visited-style-name="Visited_20_Internet_20_Link">LINK</text:a><text:line-break/>Wettingfeld, Jürgen : Blitzschutz für Photovoltaik-Anlagen. Neue Norm schafft Klarheit..<text:line-break/>In: Technische Sicherheit, Bd.4(2014)Nr.10, S. 10 - 15.<text:line-break/><text:line-break/>
<text:a xlink:type="simple" xlink:href="http://www.wissen-hilfe.de/_Wissen/locked/papers/te-si-2014-10-003.pdf" text:style-name="Internet_20_link" text:visited-style-name="Visited_20_Internet_20_Link">LINK</text:a><text:line-break/>Paproth, Martin : Technische Dichtheit von Gasspeichereinrichtungen in Biogasanlagen. Aktuelle Situation - Anforderungen - Handlungsbedarf.<text:line-break/>In: Technische Sicherheit, Bd.4(2014)Nr.10, S. 21 - 25.<text:line-break/><text:line-break/>
<text:a xlink:type="simple" xlink:href="http://www.wissen-hilfe.de/_Wissen/locked/papers/te-si-2014-10-004.pdf" text:style-name="Internet_20_link" text:visited-style-name="Visited_20_Internet_20_Link">LINK</text:a><text:line-break/>Zahorszki, Frank : Optische Gasleckageortung an Biogasanlagen.<text:line-break/>In: Technische Sicherheit, Bd.4(2014)Nr.10, S. 26 - 28.<text:line-break/><text:line-break/>
<text:a xlink:type="simple" xlink:href="http://www.wissen-hilfe.de/_Wissen/locked/papers/te-si-2014-11-12-004.pdf" text:style-name="Internet_20_link" text:visited-style-name="Visited_20_Internet_20_Link">LINK</text:a><text:line-break/>Westphalen, Max: Biogasanlagen - sicherheitstechnisches Niemandsland?.<text:line-break/>In: Technische Sicherheit, Bd.4(2014)Nr.11/12, S. 27 - 31.<text:line-break/><text:line-break/>
<text:a xlink:type="simple" xlink:href="http://www.wissen-hilfe.de/_Wissen/locked/papers/te-si-2015-04-007.pdf" text:style-name="Internet_20_link" text:visited-style-name="Visited_20_Internet_20_Link">LINK</text:a><text:line-break/>Garbrands, Sabine / Pachurka,  Dirk : Die neue TRGS 529 ,,Tätigkeiten bei der Herstellung von Biogas''.<text:line-break/>In: Technische Sicherheit, Bd.5(2015)Nr.4, S. 43 - 46.<text:line-break/><text:line-break/>
<text:a xlink:type="simple" xlink:href="http://www.wissen-hilfe.de/_Wissen/locked/papers/te-si-2016-07-08-004.pdf" text:style-name="Internet_20_link" text:visited-style-name="Visited_20_Internet_20_Link">LINK</text:a><text:line-break/>Schröder, Volkmar / Askar, Enis / Seemann, Albert : Power-to-Gas: Zusatz von Wasserstoff zum Erdgas. Erfordert dies veränderte Explosionsschutzmaßnahmen?.<text:line-break/>In: Technische Sicherheit, Bd.6(2016)Nr.7/8, S. 22- 26.<text:line-break/><text:line-break/>
<text:a xlink:type="simple" xlink:href="http://www.wissen-hilfe.de/_Wissen/locked/papers/te-ue-2008-01-02-002.pdf" text:style-name="Internet_20_link" text:visited-style-name="Visited_20_Internet_20_Link">LINK</text:a><text:line-break/>Sehröder, Volkmar / Molnarne, Maria  :  Die Explosionsgrenzen von Biogas in Luft.<text:line-break/>In: Technische Überwachung, Bd.49(2008)Nr. 1/2, S. 16 - 20.<text:line-break/><text:line-break/>
<text:a xlink:type="simple" xlink:href="http://www.wissen-hilfe.de/_Wissen/locked/papers/te-ue-2008-03-001.pdf" text:style-name="Internet_20_link" text:visited-style-name="Visited_20_Internet_20_Link">LINK</text:a><text:line-break/>Wörner, Axel / Loddoch, Airi  : Windenergie: „Hohe Schule“ des Brandschutzes.<text:line-break/>In: Technische Überwachung, Bd.49(2008) Nr. 3, S. 10 - 11.<text:line-break/><text:line-break/>
<text:a xlink:type="simple" xlink:href="http://www.wissen-hilfe.de/_Wissen/locked/papers/te-ue-2009-03-003.pdf" text:style-name="Internet_20_link" text:visited-style-name="Visited_20_Internet_20_Link">LINK</text:a><text:line-break/>Schendler, Thomas  : Sicherheit in Biogasanlagen.<text:line-break/>In: Technische Überwachung, Bd.50(2009)Nr.3, S. 21 - 22.<text:line-break/><text:line-break/>
<text:a xlink:type="simple" xlink:href="http://www.wissen-hilfe.de/_Wissen/locked/papers/te-ue-2010-07-08-005.pdf" text:style-name="Internet_20_link" text:visited-style-name="Visited_20_Internet_20_Link">LINK</text:a><text:line-break/>Lux, Reinhard : Schutz gegen Absturz von Dächern bei der Montage von Photovoltaikanlagen.<text:line-break/>In: Technische Überwachung, Bd.51(2010)Nr.7/8, S. 46 - 49.<text:line-break/><text:line-break/>
<text:a xlink:type="simple" xlink:href="http://www.wissen-hilfe.de/_Wissen/locked/papers/te-ue-2014-04-001.pdf" text:style-name="Internet_20_link" text:visited-style-name="Visited_20_Internet_20_Link">LINK</text:a><text:line-break/>Holzhauser, Erik / Sirnon, Renè Pascal : Gasleckagen an Biogasanlagen - Wo treten sie auf? Erfahrungen und Maßnahmen.<text:line-break/>In: Technische Überwachung, Bd.55(2014) 04, S. 35 - 38.<text:line-break/><text:line-break/>
<text:a xlink:type="simple" xlink:href="http://www.wissen-hilfe.de/_Wissen/locked/papers/te-ue-2016-04-003.pdf" text:style-name="Internet_20_link" text:visited-style-name="Visited_20_Internet_20_Link">LINK</text:a><text:line-break/>Fischer, Klaus Michael : Das neue Konzept der BetrSichV zur Prüfung von Anlagen mit Explosions- und Brandgefährdung.<text:line-break/>In: Technische Überwachung, Bd. 57, 2016-04, S. 13 - 16.<text:line-break/><text:line-break/>
<text:a xlink:type="simple" xlink:href="http://www.wissen-hilfe.de/_Wissen/locked/papers/vdsi-2016-04-001.pdf" text:style-name="Internet_20_link" text:visited-style-name="Visited_20_Internet_20_Link">LINK</text:a><text:line-break/>Brandt-Falkenthal, lsfrid : »Stichprobenkontrollen wurden begonnen«. Energieaudit.<text:line-break/>In: VDSI, VDSIaktuell 04.2016, S. 09.<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16::47:12</meta:creation-date>
    <dc:creator>Generated</dc:creator>
    <dc:date>2026-08-30T16::47:12</dc:date>
    <dc:language>en-US</dc:language>
    <meta:editing-cycles>1</meta:editing-cycles>
    <meta:editing-duration>PT0S</meta:editing-duration>
    <dc:title>papers:p_power_generation</dc:title>
  </office:meta>
</office:document-meta>
</file>