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4d4ff54d2aad71a45826149075529b3c.gif"/>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4d4ff54d2aad71a45826149075529b3c.gif"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pharmaceutical_devices"/>Artikel: Pharmazeutische Erzeugnisse</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bis_2016_1"/><text:bookmark-start text:name="bis_2016"/>2007 bis 2016<text:bookmark-end text:name="__RefHeading___bis_2016_1"/><text:bookmark-end text:name="bis_2016"/></text:h>
      <text:p text:style-name="Text_20_body"><text:a xlink:type="simple" xlink:href="http://www.wissen-hilfe.de/_Wissen/locked/papers/sis-2016-01-002.pdf" text:style-name="Internet_20_link" text:visited-style-name="Visited_20_Internet_20_Link">LINK</text:a><text:line-break/>Heinemann, André / Kimbel, Renate: Umgang mit Arzneimitteln im Gesundheitsdienst: Wege zur Gefährdungsbeurteilung und Ableitung von Schutzmaßnahmen.<text:line-break/>In: sicher ist sicher, 67. Jg 2016-01, S. 18 - 23.<text:line-break/><text:line-break/>
<text:a xlink:type="simple" xlink:href="http://www.wissen-hilfe.de/_Wissen/locked/papers/sis-2016-01-003.pdf" text:style-name="Internet_20_link" text:visited-style-name="Visited_20_Internet_20_Link">LINK</text:a><text:line-break/>Krause, Monika: Flächen-Desinfektion im Krankenhaus - Gefährdungen und Schutzmaßnahmen.<text:line-break/>In: sicher ist sicher, 67. Jg 2016-01, S. 24 - 27.<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1::01:30</meta:creation-date>
    <dc:creator>Generated</dc:creator>
    <dc:date>2026-08-30T11::01:30</dc:date>
    <dc:language>en-US</dc:language>
    <meta:editing-cycles>1</meta:editing-cycles>
    <meta:editing-duration>PT0S</meta:editing-duration>
    <dc:title>papers:p_pharmaceutical_devices</dc:title>
  </office:meta>
</office:document-meta>
</file>