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a34d4f28bb393d6ac569d8d557b39b5.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aa34d4f28bb393d6ac569d8d557b39b5.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miltary_goods"/>Artikel: Militärisch, Waffen, Zivilschutz, Katastrophen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4-005.pdf" text:style-name="Internet_20_link" text:visited-style-name="Visited_20_Internet_20_Link">LINK</text:a><text:line-break/>Klindt, Thomas: Umwelt-, Chemikalien- und Produktrecht im Defence-Sektor.<text:line-break/>In: Zfpc Zeitschrift für Product Compliance, 4 Jg.2025-04, S. Seite 207.<text:line-break/><text:line-break/>
<text:a xlink:type="simple" xlink:href="http://www.wissen-hilfe.de/_Wissen/locked/papers/zfpc-2025-06-004.pdf" text:style-name="Internet_20_link" text:visited-style-name="Visited_20_Internet_20_Link">LINK</text:a><text:line-break/>Klindt, Thomas: Mitgeltende zivile Vorschriften der Product Compliance im Verteidigungssektor.<text:line-break/>In: Zfpc Zeitschrift für Product Compliance, 4 Jg.2025-06, S. 288-290.<text:line-break/><text:line-break/></text:p>
      <text:h text:style-name="Heading_20_2" text:outline-level="2"><text:bookmark-start text:name="__RefHeading___NoTitle_2"/><text:bookmark-start text:name="section1"/>2024<text:bookmark-end text:name="__RefHeading___NoTitle_2"/><text:bookmark-end text:name="section1"/></text:h>
      <text:p text:style-name="Text_20_body"><text:a xlink:type="simple" xlink:href="http://www.wissen-hilfe.de/_Wissen/locked/papers/sis-2024-09-001.pdf" text:style-name="Internet_20_link" text:visited-style-name="Visited_20_Internet_20_Link">LINK</text:a><text:line-break/>Müller, Francesca; Oppers Jacqueline Desiree; Lukas, Tim: Aktuelle Erkenntnisse zum öffentlichen Vertrauen in Behörden und Organisationen mit Sicherheitsaufgaben.<text:line-break/>In: sicher ist sicher, 75.Jg.-2024-09, S. 378-383.<text:line-break/><text:line-break/>
<text:a xlink:type="simple" xlink:href="http://www.wissen-hilfe.de/_Wissen/locked/papers/sis-2024-09-002.pdf" text:style-name="Internet_20_link" text:visited-style-name="Visited_20_Internet_20_Link">LINK</text:a><text:line-break/>Bauer, Franz Josef; Barth, Uli: Systemrelevanz von Schutzobjekten im Umfeld von Störfallanlagen.<text:line-break/>In: sicher ist sicher, 75. Jg.-2024-09, S. 384-393.<text:line-break/><text:line-break/></text:p>
      <text:h text:style-name="Heading_20_2" text:outline-level="2"><text:bookmark-start text:name="__RefHeading___NoTitle_3"/><text:bookmark-start text:name="section2"/>2022<text:bookmark-end text:name="__RefHeading___NoTitle_3"/><text:bookmark-end text:name="section2"/></text:h>
      <text:p text:style-name="Text_20_body"><text:a xlink:type="simple" xlink:href="http://www.wissen-hilfe.de/_Wissen/locked/papers/te-si-2022-07-08-001.pdf" text:style-name="Internet_20_link" text:visited-style-name="Visited_20_Internet_20_Link">LINK</text:a><text:line-break/>Hilse, Annika: Katastrophen- und Bevölkerungsschutz ist wichtiger denn je!.<text:line-break/>In: Technische Sicherheit, 12. Jg. (2022) Nr. 07-08, S. 11-14.<text:line-break/><text:line-break/>
<text:a xlink:type="simple" xlink:href="http://www.wissen-hilfe.de/_Wissen/locked/papers/te-si-2022-05-06-005.pdf" text:style-name="Internet_20_link" text:visited-style-name="Visited_20_Internet_20_Link">LINK</text:a><text:line-break/>König, Klaus W.: Besondere Mauer schützt vor Überflutung.<text:line-break/>In: Technische Sicherheit, 12. Jg. (2022) Nr. 05-06, S. 31-36.<text:line-break/><text:line-break/>
<text:a xlink:type="simple" xlink:href="http://www.wissen-hilfe.de/_Wissen/locked/papers/te-si-2022-05-06-004.pdf" text:style-name="Internet_20_link" text:visited-style-name="Visited_20_Internet_20_Link">LINK</text:a><text:line-break/>Kuhlmey, Marcel: Krise, Katastrophe, Krieg- sind wir richtig vorbereitet?.<text:line-break/>In: Technische Sicherheit, 12. Jg. (2022) Nr. 05-06, S. 27-30.<text:line-break/><text:line-break/>
<text:a xlink:type="simple" xlink:href="http://www.wissen-hilfe.de/_Wissen/locked/papers/te-si-2022-05-06-003.pdf" text:style-name="Internet_20_link" text:visited-style-name="Visited_20_Internet_20_Link">LINK</text:a><text:line-break/>Reuter, Robin: Die Position von Unternehmen in Zivilschutzlagen.<text:line-break/>In: Technische Sicherheit, 12. Jg. (2022) Nr. 05-06, S. 23-26.<text:line-break/><text:line-break/>
<text:a xlink:type="simple" xlink:href="http://www.wissen-hilfe.de/_Wissen/locked/papers/s-ing-2022-08-09-002.pdf" text:style-name="Internet_20_link" text:visited-style-name="Visited_20_Internet_20_Link">LINK</text:a><text:line-break/>Tatulinski, Marcus; Biermann, Hnna: The show must go on!.<text:line-break/>In: Sicherheitsingenieur, 53. Jg. 08-09-2022, S. 13-15.<text:line-break/><text:line-break/>
<text:a xlink:type="simple" xlink:href="http://www.wissen-hilfe.de/_Wissen/locked/papers/s-ing-2022-08-09-001.pdf" text:style-name="Internet_20_link" text:visited-style-name="Visited_20_Internet_20_Link">LINK</text:a><text:line-break/>Fuchs, Kristin; Petersen, Volker: Die effektive Zusammensetzung des Krisenstabes.<text:line-break/>In: Sicherheitsingenieur, 53. Jg. 08-09-2022, S. 6-10.<text:line-break/><text:line-break/>
<text:a xlink:type="simple" xlink:href="http://www.wissen-hilfe.de/_Wissen/locked/papers/dSV-2022-07-08-005.pdf" text:style-name="Internet_20_link" text:visited-style-name="Visited_20_Internet_20_Link">LINK</text:a><text:line-break/>Carstensen, Kai; Reichel, Helmut: Auflistung der durch VOB/C vereinbarten Normen zur Elektrotechnik mit Kommentar.<text:line-break/>In: Der Sachverständige, 49. Jg. 07-08-2022, S. 192-206.<text:line-break/><text:line-break/></text:p>
      <text:h text:style-name="Heading_20_2" text:outline-level="2"><text:bookmark-start text:name="__RefHeading___NoTitle_4"/><text:bookmark-start text:name="section3"/>2021<text:bookmark-end text:name="__RefHeading___NoTitle_4"/><text:bookmark-end text:name="section3"/></text:h>
      <text:p text:style-name="Text_20_body"><text:a xlink:type="simple" xlink:href="http://www.wissen-hilfe.de/_Wissen/locked/papers/s-ing-2021-05-001.pdf" text:style-name="Internet_20_link" text:visited-style-name="Visited_20_Internet_20_Link">LINK</text:a><text:line-break/>Bördlein, Christoph; Zeitler, Lisa: Sicheres Verhalten bei Rettungskräften
Behavior Based Safety.<text:line-break/>In: Sicherheitsingenieur, 52. Jg., 05/2021, S. 8-12.<text:line-break/><text:line-break/>
<text:a xlink:type="simple" xlink:href="http://www.wissen-hilfe.de/_Wissen/locked/papers/s-ing-2021-05-003.pdf" text:style-name="Internet_20_link" text:visited-style-name="Visited_20_Internet_20_Link">LINK</text:a><text:line-break/>Koss, Arne: Notfall- und Krisenmanagement
Umsetzung und Vorgehen - Kommunikation, Transparenz, Fallstricke.<text:line-break/>In: Sicherheitsingenieur, 52. Jg., 05/2021, S. 26-30.<text:line-break/><text:line-break/>
<text:a xlink:type="simple" xlink:href="http://www.wissen-hilfe.de/_Wissen/locked/papers/s-ing-2021-07-002.pdf" text:style-name="Internet_20_link" text:visited-style-name="Visited_20_Internet_20_Link">LINK</text:a><text:line-break/>Saurugg, Herbert: Warum Europa auf einen „Blackout„ zusteuert
Drohender Strom-, Infrastruktur- sowie Versorgungsausfall.<text:line-break/>In: Sicherheitsingenieur, 52. Jg., 07/2021, S. 14-17.<text:line-break/><text:line-break/>
<text:a xlink:type="simple" xlink:href="http://www.wissen-hilfe.de/_Wissen/locked/papers/te-si-2021-03-04-004.pdf" text:style-name="Internet_20_link" text:visited-style-name="Visited_20_Internet_20_Link">LINK</text:a><text:line-break/>Rupprecht, Reinhard: Digitalisierung der Sicherheitswirtschaft.<text:line-break/>In: Technische Sicherheit, Bd.11 (2021) Nr. 03-04, S. 25-27.<text:line-break/><text:line-break/>
<text:a xlink:type="simple" xlink:href="http://www.wissen-hilfe.de/_Wissen/locked/papers/te-si-2021-05-06-005.pdf" text:style-name="Internet_20_link" text:visited-style-name="Visited_20_Internet_20_Link">LINK</text:a><text:line-break/>Wyss, Samuel: Gut gerüstet für den Ernstfall.<text:line-break/>In: Technische Sicherheit, Bd.11 (2021) Nr. 05-06, S. 22-24.<text:line-break/><text:line-break/></text:p>
      <text:h text:style-name="Heading_20_2" text:outline-level="2"><text:bookmark-start text:name="__RefHeading___NoTitle_5"/><text:bookmark-start text:name="section4"/>2020<text:bookmark-end text:name="__RefHeading___NoTitle_5"/><text:bookmark-end text:name="section4"/></text:h>
      <text:p text:style-name="Text_20_body"><text:a xlink:type="simple" xlink:href="http://www.wissen-hilfe.de/_Wissen/locked/papers/s-ing-2020-07-002.pdf" text:style-name="Internet_20_link" text:visited-style-name="Visited_20_Internet_20_Link">LINK</text:a><text:line-break/>Schmitz, Andreas: Sicherheit im Ordnungsdienst.
Maßnahmen zur Reduzierung von Gefährdungspotenzialen.<text:line-break/>In: Sicherheitsingenieur, 51. Jg., 07/2020, S. 11-13.<text:line-break/><text:line-break/></text:p>
      <text:h text:style-name="Heading_20_2" text:outline-level="2"><text:bookmark-start text:name="__RefHeading___NoTitle_6"/><text:bookmark-start text:name="section5"/>2019<text:bookmark-end text:name="__RefHeading___NoTitle_6"/><text:bookmark-end text:name="section5"/></text:h>
      <text:p text:style-name="Text_20_body"><text:a xlink:type="simple" xlink:href="http://www.wissen-hilfe.de/_Wissen/locked/papers/s-ing-2019-12-004.pdf" text:style-name="Internet_20_link" text:visited-style-name="Visited_20_Internet_20_Link">LINK</text:a><text:line-break/>Beyerer, Jürgen; Tchouchenkov, Igor: lernende Systeme in menschenfeindlichen Umgebungen.
Zum Schutz des Menschen.<text:line-break/>In: Sicherheitsingenieur, 50. Jg., 12/2019, S. 22-25.<text:line-break/><text:line-break/></text:p>
      <text:h text:style-name="Heading_20_2" text:outline-level="2"><text:bookmark-start text:name="__RefHeading___bis_2016_7"/><text:bookmark-start text:name="bis_2016"/>2007 bis 2016<text:bookmark-end text:name="__RefHeading___bis_2016_7"/><text:bookmark-end text:name="bis_2016"/></text:h>
      <text:p text:style-name="Text_20_body"><text:a xlink:type="simple" xlink:href="http://www.wissen-hilfe.de/_Wissen/locked/papers/dp-2010-12-003.pdf" text:style-name="Internet_20_link" text:visited-style-name="Visited_20_Internet_20_Link">LINK</text:a><text:line-break/>Aich, Wolfgang: Zeitreise in die zertifizierte Welt des Schweißens. Schweissen für das Militär erfordert besondere Herstellerqualifikation - Teil 1: Vorbereitung.<text:line-break/>In: Der Praktiker, 61. Jg 2010-12, S. 497 - 499.<text:line-break/><text:line-break/>
<text:a xlink:type="simple" xlink:href="http://www.wissen-hilfe.de/_Wissen/locked/papers/dp-2011-01-02-004.pdf" text:style-name="Internet_20_link" text:visited-style-name="Visited_20_Internet_20_Link">LINK</text:a><text:line-break/>Aich, Wolfgang: Zeitreise in die zertifizierte Welt des Schweißens. Schweissen für das Militär erfordert besondere Herstellerqualifikation - Teil 2: Ablauf.<text:line-break/>In: Der Praktiker, 62. Jg 2011-01-02, S. 38 - 4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8::50:02</meta:creation-date>
    <dc:creator>Generated</dc:creator>
    <dc:date>2026-08-30T18::50:02</dc:date>
    <dc:language>en-US</dc:language>
    <meta:editing-cycles>1</meta:editing-cycles>
    <meta:editing-duration>PT0S</meta:editing-duration>
    <dc:title>papers:p_miltary_goods</dc:title>
  </office:meta>
</office:document-meta>
</file>