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ef6368d410999e51572f977e72d9054.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1191627358491cm" style:rel-height="scale"><draw:image xlink:href="Pictures/fef6368d410999e51572f977e72d9054.jpg" xlink:type="simple" xlink:show="embed" xlink:actuate="onLoad"/></draw:frame><text:line-break/><text:a xlink:type="simple" xlink:href="https://wiki.product-compliance.net/doku.php?id=start" text:style-name="Internet_20_link" text:visited-style-name="Visited_20_Internet_20_Link">Startseite</text:a><text:line-break/><text:line-break/><text:a xlink:type="simple" xlink:href="https://wiki.product-compliance.net/doku.php?id=angebote" text:style-name="Internet_20_link" text:visited-style-name="Visited_20_Internet_20_Link">Informationsseite</text:a><text:line-break/><text:line-break/><text:a xlink:type="simple" xlink:href="https://wiki.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medical_devices_ivd"/>Artikel: Medizinprodukte, IVD</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s-ing-2025-11-002.pdf" text:style-name="Internet_20_link" text:visited-style-name="Visited_20_Internet_20_Link">LINK</text:a><text:line-break/>Kowatzky, Michael: Neue Medizinprodukte-Betreiberverordnung
Was Sifas jetzt wissen müssen.<text:line-break/>In: Sicherheitsingenieur, Jg. 56-2025-11, S. 13-15.<text:line-break/><text:line-break/>
<text:a xlink:type="simple" xlink:href="http://www.wissen-hilfe.de/_Wissen/locked/papers/sis-2025-09-002.pdf" text:style-name="Internet_20_link" text:visited-style-name="Visited_20_Internet_20_Link">LINK</text:a><text:line-break/>Kalisch, Tobias; Pendzich, Marie; Bleyer, Tobias: Der Einsatz von FFP2 - Masken während der SARS - CoV 2 Pandemie - Nutzung jenseits der „ vernünftigerweise vorhersehbaren Verwendung “.<text:line-break/>In: sicher ist sicher, Jg.76-2025-09, S. 369-372.<text:line-break/><text:line-break/></text:p>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zfpc-2024-01-006.pdf.pdf" text:style-name="Internet_20_link" text:visited-style-name="Visited_20_Internet_20_Link">LINK</text:a><text:line-break/>ZfPC: Prüfplicht des Händlers beim Vertieb von Medizinprodukten ( Trockenluftkompressor ).<text:line-break/>In: Zfpc Zeitschrift für Product Compliance, 3 Jg. 2024-01, S. 29-38.<text:line-break/><text:line-break/>
<text:a xlink:type="simple" xlink:href="http://www.wissen-hilfe.de/_Wissen/locked/papers/zfpc-2024-02-001 pdf..pdf" text:style-name="Internet_20_link" text:visited-style-name="Visited_20_Internet_20_Link">LINK</text:a><text:line-break/>Botta, Jonas: ( K ) ein Recht auf Behandlung mit KI? - Zugang zu intelligenten Medizinprodukten.<text:line-break/>In: Zfpc Zeitschrift für Product Compliance, 3 Jg. 2024-02, S. 42-48.<text:line-break/><text:line-break/>
<text:a xlink:type="simple" xlink:href="http://www.wissen-hilfe.de/_Wissen/locked/papers/zfpc-2024-02-004.pdf.pdf" text:style-name="Internet_20_link" text:visited-style-name="Visited_20_Internet_20_Link">LINK</text:a><text:line-break/>Eichelberger, Jan: Klassifizierung von Software - Medizinprodukten.<text:line-break/>In: Zfpc Zeitschrift für Product Compliance, 3 Jg. 2024-02, S. 58-60.<text:line-break/><text:line-break/>
<text:a xlink:type="simple" xlink:href="http://www.wissen-hilfe.de/_Wissen/locked/papers/zfpc-2024-03-003.pdf.pdf" text:style-name="Internet_20_link" text:visited-style-name="Visited_20_Internet_20_Link">LINK</text:a><text:line-break/>Steinrötter, Björn; Schaller, Noel: Anforderungen an den Einsatz von Pflegerobotern unter Geltung des neuen EU - Produktsicherheitsregimes.<text:line-break/>In: Zfpc Zeitschrift für Product Compliance, 3 Jg. 2024-03, S. 104-111.<text:line-break/><text:line-break/>
<text:a xlink:type="simple" xlink:href="http://www.wissen-hilfe.de/_Wissen/locked/papers/zfpc-2024-04-005.pdf.pdf" text:style-name="Internet_20_link" text:visited-style-name="Visited_20_Internet_20_Link">LINK</text:a><text:line-break/>Hoos, Katja: KI trifft auf Medizinprodukte - Das zukünftige Zusammenspiel von AL - Act und MDR.<text:line-break/>In: Zfpc Zeitschrift für Product Compliance, 3 Jg. 2024-04, S. 168-175.<text:line-break/><text:line-break/>
<text:a xlink:type="simple" xlink:href="http://www.wissen-hilfe.de/_Wissen/locked/papers/sis-2024-03-001.pdf.pdf" text:style-name="Internet_20_link" text:visited-style-name="Visited_20_Internet_20_Link">LINK</text:a><text:line-break/>Kalisch, Tobias; Pendzich, Marie; Bleyer, Tobias: Untersuchung zur Produktsicherheit und Gebrauchstauglichkeit von FFP2-Masken bei alltäglicher Anwendung.<text:line-break/>In: sicher ist sicher, 75.Jg.-2024-03, S. 106-110.<text:line-break/><text:line-break/></text:p>
      <text:h text:style-name="Heading_20_2" text:outline-level="2"><text:bookmark-start text:name="__RefHeading___NoTitle_3"/><text:bookmark-start text:name="section2"/>2022<text:bookmark-end text:name="__RefHeading___NoTitle_3"/><text:bookmark-end text:name="section2"/></text:h>
      <text:p text:style-name="Text_20_body"><text:a xlink:type="simple" xlink:href="http://www.wissen-hilfe.de/_Wissen/locked/papers/zfpc-2022-02-003.pdf" text:style-name="Internet_20_link" text:visited-style-name="Visited_20_Internet_20_Link">LINK</text:a><text:line-break/>Taeger, Jürgen: Haftung für Verdachtsfehler aus § 1 Abs. 1 ProdHaftG.<text:line-break/>In: Zeitschrift für Product Compliance, 1. Jg 02-2022, S. 62-66.<text:line-break/><text:line-break/></text:p>
      <text:h text:style-name="Heading_20_2" text:outline-level="2"><text:bookmark-start text:name="__RefHeading___NoTitle_4"/><text:bookmark-start text:name="section3"/>2021<text:bookmark-end text:name="__RefHeading___NoTitle_4"/><text:bookmark-end text:name="section3"/></text:h>
      <text:h text:style-name="Heading_20_2" text:outline-level="2"><text:bookmark-start text:name="__RefHeading___NoTitle_5"/><text:bookmark-start text:name="section4"/>2020<text:bookmark-end text:name="__RefHeading___NoTitle_5"/><text:bookmark-end text:name="section4"/></text:h>
      <text:h text:style-name="Heading_20_2" text:outline-level="2"><text:bookmark-start text:name="__RefHeading___NoTitle_6"/><text:bookmark-start text:name="section5"/>2019<text:bookmark-end text:name="__RefHeading___NoTitle_6"/><text:bookmark-end text:name="section5"/></text:h>
      <text:h text:style-name="Heading_20_2" text:outline-level="2"><text:bookmark-start text:name="__RefHeading___NoTitle_7"/><text:bookmark-start text:name="section6"/>2018<text:bookmark-end text:name="__RefHeading___NoTitle_7"/><text:bookmark-end text:name="section6"/></text:h>
      <text:h text:style-name="Heading_20_2" text:outline-level="2"><text:bookmark-start text:name="__RefHeading___NoTitle_8"/><text:bookmark-start text:name="section7"/>2017<text:bookmark-end text:name="__RefHeading___NoTitle_8"/><text:bookmark-end text:name="section7"/></text:h>
      <text:h text:style-name="Heading_20_2" text:outline-level="2"><text:bookmark-start text:name="__RefHeading___bis_2016_9"/><text:bookmark-start text:name="bis_2016"/>2007 bis 2016<text:bookmark-end text:name="__RefHeading___bis_2016_9"/><text:bookmark-end text:name="bis_2016"/></text:h>
      <text:p text:style-name="Text_20_body"><text:a xlink:type="simple" xlink:href="http://www.wissen-hilfe.de/_Wissen/locked/papers/sis-2016-03-001.pdf" text:style-name="Internet_20_link" text:visited-style-name="Visited_20_Internet_20_Link">LINK</text:a><text:line-break/>Wittmann, Andreas: Zum Spannungsfeld zwischen Persönlicher Schutzausrüstung und Medizinprodukten.<text:line-break/>In: sicher ist sicher, 67. Jg 2016-03, S. 141 - 144.<text:line-break/><text:line-break/>
<text:a xlink:type="simple" xlink:href="http://www.wissen-hilfe.de/_Wissen/locked/papers/te-ue-2007-11-12-002.pdf" text:style-name="Internet_20_link" text:visited-style-name="Visited_20_Internet_20_Link">LINK</text:a><text:line-break/>Franze,Klaus / Neuwieser, Ferdinand  : Der Kernspintomograph als Druckgerät.<text:line-break/>In: Technische Überwachung, Bd.48 (2007) Nr. 11/12, S. 16 - 19.<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16::32:18</meta:creation-date>
    <dc:creator>Generated</dc:creator>
    <dc:date>2026-09-01T16::32:18</dc:date>
    <dc:language>en-US</dc:language>
    <meta:editing-cycles>1</meta:editing-cycles>
    <meta:editing-duration>PT0S</meta:editing-duration>
    <dc:title>papers:p_medical_devices_ivd</dc:title>
  </office:meta>
</office:document-meta>
</file>