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9a2445c866a031c8601df30fd4752a0.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b9a2445c866a031c8601df30fd4752a0.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mechanical_human_engineering"/>Artikel: Maschinenbau, Ergonomi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2-001.pdf" text:style-name="Internet_20_link" text:visited-style-name="Visited_20_Internet_20_Link">LINK</text:a><text:line-break/>Steinmüller, Frank: Ökodesign-Verordnung für nachhaltige Produkte (ESPR) (DKE ).<text:line-break/>In: DIN-Mitteilungen, Jg. 2025-02, S. 7-13.<text:line-break/><text:line-break/>
<text:a xlink:type="simple" xlink:href="http://www.wissen-hilfe.de/_Wissen/locked/papers/te-si-2025-03--04-002.pdf" text:style-name="Internet_20_link" text:visited-style-name="Visited_20_Internet_20_Link">LINK</text:a><text:line-break/>Matzer, Michael: Einsatz von Echtzeit-Datenloggern in der Transportlogistik
Teure Maschinen und Anlagen absichern während des Transports.<text:line-break/>In: Technische Sicherheit, Jg. 15-2025-03-04, S. 26-29.<text:line-break/><text:line-break/>
<text:a xlink:type="simple" xlink:href="http://www.wissen-hilfe.de/_Wissen/locked/papers/tk-2025-11-12-001.pdf" text:style-name="Internet_20_link" text:visited-style-name="Visited_20_Internet_20_Link">LINK</text:a><text:line-break/>Roppelt, Tobias: BFSG-Check: was zählt, was hilft.<text:line-break/>In: technische kommunikation, Ausgabe-06-2025-11-12, S. Seite 9-11.<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1-002.pdf" text:style-name="Internet_20_link" text:visited-style-name="Visited_20_Internet_20_Link">LINK</text:a><text:line-break/>Hübner, Tobias: Ordnungssystem der Fertigungsverfahren nach DIN 8580: Zukünftige Entwicklungen in der Normung.<text:line-break/>In: DIN Mitteilungen, Jg.2024-01, S. 24-25.<text:line-break/><text:line-break/>
<text:a xlink:type="simple" xlink:href="http://www.wissen-hilfe.de/_Wissen/locked/papers/din-2024-04-002.pdf" text:style-name="Internet_20_link" text:visited-style-name="Visited_20_Internet_20_Link">LINK</text:a><text:line-break/>Böhme, Stefan, Everding, Jan Philip: Sortieranlagen für Leichtverpackungen:
DIN SPEC 91466 ermöglicht erstmals vergleichbare Qualitätsinformationen.<text:line-break/>In: DIN Mitteilungen, Jg.2024-04, S. 12-14.<text:line-break/><text:line-break/>
<text:a xlink:type="simple" xlink:href="http://www.wissen-hilfe.de/_Wissen/locked/papers/din-2024-05-002.pdf" text:style-name="Internet_20_link" text:visited-style-name="Visited_20_Internet_20_Link">LINK</text:a><text:line-break/>Fleischer, Gabriela: Die europäische Maschinenverordnung mit neuen Regelungen zur digitalen Betriebsanleitung.<text:line-break/>In: DIN Mitteilungen, Jg.2024-05, S. 18-22.<text:line-break/><text:line-break/>
<text:a xlink:type="simple" xlink:href="http://www.wissen-hilfe.de/_Wissen/locked/papers/zfpc-2024-01-004.pdf.pdf" text:style-name="Internet_20_link" text:visited-style-name="Visited_20_Internet_20_Link">LINK</text:a><text:line-break/>Franke, Lucia: Digitale Barrierefreiheit von Produkten und Dienstleistungen.<text:line-break/>In: Zfpc Zeitschrift für Product Compliance, 3 Jg. 2024-01, S. 21-27.<text:line-break/><text:line-break/>
<text:a xlink:type="simple" xlink:href="http://www.wissen-hilfe.de/_Wissen/locked/papers/zfpc-2024-04-002.pdf.pdf" text:style-name="Internet_20_link" text:visited-style-name="Visited_20_Internet_20_Link">LINK</text:a><text:line-break/>Niemeier, Florian: Das neue europäische Recht auf Repararur.<text:line-break/>In: Zfpc Zeitschrift für Product Compliance, 3 Jg. 2024-04, S. 150-154.<text:line-break/><text:line-break/>
<text:a xlink:type="simple" xlink:href="http://www.wissen-hilfe.de/_Wissen/locked/papers/zfpc-2024-04-007.pdf.pdf" text:style-name="Internet_20_link" text:visited-style-name="Visited_20_Internet_20_Link">LINK</text:a><text:line-break/>Gelbrich, Katharina: Neue EU Vorschriften zu nachhaltigem Konsum - To -Dos für die unternehmensinterne Product Compliance.<text:line-break/>In: Zfpc Zeitschrift für Product Compliance, 3 Jg. 2024-04, S. 181-184.<text:line-break/><text:line-break/>
<text:a xlink:type="simple" xlink:href="http://www.wissen-hilfe.de/_Wissen/locked/papers/sis-2024-01-001.pdf.pdf" text:style-name="Internet_20_link" text:visited-style-name="Visited_20_Internet_20_Link">LINK</text:a><text:line-break/>Riemer, Julia; Wischniewski, Sascha: Schlüsselfaktoren für langfristige Akzeptant und Nutzungsbereitschaft von Exoskeletten am Arbeitsplatz.<text:line-break/>In: sicher ist sicher, 75. Jg.-2024-01, S. 7-11.<text:line-break/><text:line-break/>
<text:a xlink:type="simple" xlink:href="http://www.wissen-hilfe.de/_Wissen/locked/papers/sis-2024-01-003.pdf.pdf" text:style-name="Internet_20_link" text:visited-style-name="Visited_20_Internet_20_Link">LINK</text:a><text:line-break/>Lange, Andrea; Walasiak, Boris: Deilemma oder Handlungsauftrag?
Körperliche Belastungen in der Industrie
Erfahrungen aus 20 Jahren Projektarbeit in Produktionsunternehmen.<text:line-break/>In: sicher ist sicher, 75. Jg.-2024-01, S. 21-25.<text:line-break/><text:line-break/>
<text:a xlink:type="simple" xlink:href="http://www.wissen-hilfe.de/_Wissen/locked/papers/sis-2024-03-003.pdf.pdf" text:style-name="Internet_20_link" text:visited-style-name="Visited_20_Internet_20_Link">LINK</text:a><text:line-break/>Bringmann, Julia; Gümbel, Michael; Petersen, Benjamin Henry: Prospektive Folgenabschätzung:
Ein Ansatz zur gesundheitsgerechten Gestaltung von Software.<text:line-break/>In: sicher ist sicher, 75.Jg.-2024-03, S. 119-122.<text:line-break/><text:line-break/>
<text:a xlink:type="simple" xlink:href="http://www.wissen-hilfe.de/_Wissen/locked/papers/sis-2024-05-003.pdf.pdf" text:style-name="Internet_20_link" text:visited-style-name="Visited_20_Internet_20_Link">LINK</text:a><text:line-break/>Meyer, Sophie-Charlotte; Tisch, Anita: Technostreß am Arbeitsplatz:
eine empirische Studie zum Zusammenhang mit Burnout-Symptomen.<text:line-break/>In: sicher ist sicher, 75.Jg.-2024-05, S. 233-238.<text:line-break/><text:line-break/>
<text:a xlink:type="simple" xlink:href="http://www.wissen-hilfe.de/_Wissen/locked/papers/tk-2024-01-02-004.pdf" text:style-name="Internet_20_link" text:visited-style-name="Visited_20_Internet_20_Link">LINK</text:a><text:line-break/>Nickl, Markus: Die Komplexität im Griff.<text:line-break/>In: technische kommunikation, Ausgabe 01-2024-01-02, S. 26-27.<text:line-break/><text:line-break/>
<text:a xlink:type="simple" xlink:href="http://www.wissen-hilfe.de/_Wissen/locked/papers/tk-2024-01-02-006.pdf" text:style-name="Internet_20_link" text:visited-style-name="Visited_20_Internet_20_Link">LINK</text:a><text:line-break/>Sistig, Claudia; Udemadu, Katharina: Abenteuer Chatbot.<text:line-break/>In: technische kommunikation, Ausgabe 01-2024-01-02, S. 39-44.<text:line-break/><text:line-break/>
<text:a xlink:type="simple" xlink:href="http://www.wissen-hilfe.de/_Wissen/locked/papers/tk-2024--05-06-009.pdf" text:style-name="Internet_20_link" text:visited-style-name="Visited_20_Internet_20_Link">LINK</text:a><text:line-break/>Jameson, Nina; Roppelt, Tobias: Informationsprodukte ohne Barrieren.<text:line-break/>In: technische kommunikation, Ausgabe 03-2024-05-06, S. 46-50.<text:line-break/><text:line-break/>
<text:a xlink:type="simple" xlink:href="http://www.wissen-hilfe.de/_Wissen/locked/papers/tk-2024--07-08-003.pdf" text:style-name="Internet_20_link" text:visited-style-name="Visited_20_Internet_20_Link">LINK</text:a><text:line-break/>Bsdurrek, Pia; Meng, Mixhael: Ist weniger immer mehr?.<text:line-break/>In: technische kommunikation, Ausgabe 04-2024-07-08, S. 37-42.<text:line-break/><text:line-break/>
<text:a xlink:type="simple" xlink:href="http://www.wissen-hilfe.de/_Wissen/locked/papers/te-si-2024-09-10-001.pdf" text:style-name="Internet_20_link" text:visited-style-name="Visited_20_Internet_20_Link">LINK</text:a><text:line-break/>Spatz, Johannes; Langstfof, Alexandra: Gefährdungen bei der Mensch-Maschine-Interaktion.<text:line-break/>In: Technische Sicherheit, 14. Jg.2024-09-10, S. 15-18.<text:line-break/><text:line-break/>
<text:a xlink:type="simple" xlink:href="http://www.wissen-hilfe.de/_Wissen/locked/papers/s-ing-2024-09-001.pdf" text:style-name="Internet_20_link" text:visited-style-name="Visited_20_Internet_20_Link">LINK</text:a><text:line-break/>Piniek, Thorsten: Autonome Roboter in der Stahlindustrie
Sicherheit durch Kollaboration.<text:line-break/>In: Sicherheitsingenieur, 55. Jg.2024-09, S. 14-16.<text:line-break/><text:line-break/>
<text:a xlink:type="simple" xlink:href="http://www.wissen-hilfe.de/_Wissen/locked/papers/sis-2024-12-005.pdf" text:style-name="Internet_20_link" text:visited-style-name="Visited_20_Internet_20_Link">LINK</text:a><text:line-break/>Wilrich, Thomas: Die funktionsuntaugliche Fräsmaschine
Kaufrechtliche Sachmängelhaftung: Gewährleistungsansprüche durch Rückabwicklung eines Maschinenkaufvertrages trotz Beweisschwierigkeiten.<text:line-break/>In: sicher ist sicher, 75. Jg.-2024-12, S. 566568.<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ng-2023-06-007.pdf" text:style-name="Internet_20_link" text:visited-style-name="Visited_20_Internet_20_Link">LINK</text:a><text:line-break/>Kerz, Hertha-Margarethe: Funktionale Sicherheit bei Embedded Systems
Damit der Arm dran bleibt.<text:line-break/>In: Sicherheitsingenieur, 54. Jg., 06/2023, S. 35-37.<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s-ing-2022-02-005.pdf" text:style-name="Internet_20_link" text:visited-style-name="Visited_20_Internet_20_Link">LINK</text:a><text:line-break/> von Rymon Lipinski, Katharina: Der Normmensch wiegt 75 kg - doch wie ist die Realität?
Anpassungsbedarf ist vorhanden.<text:line-break/>In: Sicherheitsingenieur, 53. Jg., 02/2022, S. 31-33.<text:line-break/><text:line-break/>
<text:a xlink:type="simple" xlink:href="http://www.wissen-hilfe.de/_Wissen/locked/papers/KAN Brief-2022-03-004.pdf" text:style-name="Internet_20_link" text:visited-style-name="Visited_20_Internet_20_Link">LINK</text:a><text:line-break/>Schmauder, Martin: Digitale Methoden in der Ergonomie.<text:line-break/>In: KAN  Brief Kommission Arbeitsschutz und Normung 03-2022, KAN BRIEF 3/22, S. 13-14.<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p-2021-04-002.pdf" text:style-name="Internet_20_link" text:visited-style-name="Visited_20_Internet_20_Link">LINK</text:a><text:line-break/>Tran, Hannes: Kollege Roboter - Hand in Hand mit dem Schweißer
„COBOTS„ - Leichtbauroboter für die Mensch-Roboter-Zusammenarbeit.<text:line-break/>In: Der Praktiker, 73. Jg. 2021-04, S. 140-145.<text:line-break/><text:line-break/>
<text:a xlink:type="simple" xlink:href="http://www.wissen-hilfe.de/_Wissen/locked/papers/din-2021-02-001.pdf" text:style-name="Internet_20_link" text:visited-style-name="Visited_20_Internet_20_Link">LINK</text:a><text:line-break/>Hübner, Tobias: Berücksichtigung der Additiven Fertigung im Ordnungssystem der Fertigungsverfahren.
Die überarbeitete Neuausgabe von DIN 8580 berücksichtigt die Additive Fertigung im Ordnungssystem der Fertigungsverfahren als eigene Gruppe 1.10..<text:line-break/>In: DIN Mitteilungen, 100. Jg.2021-02, S. 22.<text:line-break/><text:line-break/>
<text:a xlink:type="simple" xlink:href="http://www.wissen-hilfe.de/_Wissen/locked/papers/din-2021-04-002.pdf" text:style-name="Internet_20_link" text:visited-style-name="Visited_20_Internet_20_Link">LINK</text:a><text:line-break/>Fleischer, Gabriela: Nutzungsinformationen (Gebrauchsanleitungen)¹ für Produkte.<text:line-break/>In: DIN Mitteilungen, 100. Jg.2021-04, S. 49-53.<text:line-break/><text:line-break/>
<text:a xlink:type="simple" xlink:href="http://www.wissen-hilfe.de/_Wissen/locked/papers/din-2021-07-001.pdf" text:style-name="Internet_20_link" text:visited-style-name="Visited_20_Internet_20_Link">LINK</text:a><text:line-break/>Weis, Bruno: Lichttechnische Anforderungen an die Notbeleuchtung
Grundlegende Untersuchungen.<text:line-break/>In: DIN Mitteilungen, 100. Jg.2021-07, S. 39-44.<text:line-break/><text:line-break/>
<text:a xlink:type="simple" xlink:href="http://www.wissen-hilfe.de/_Wissen/locked/papers/myf-2021-04-001.pdf" text:style-name="Internet_20_link" text:visited-style-name="Visited_20_Internet_20_Link">LINK</text:a><text:line-break/>igus GmbH: AUTOMATISIERUNG LEICHT GEMACHT
LOW-COST- ROBOTI CS.<text:line-break/>In: MY FACTORY, MY FACTORY 2021/04, S. 10-13.<text:line-break/><text:line-break/>
<text:a xlink:type="simple" xlink:href="http://www.wissen-hilfe.de/_Wissen/locked/papers/myf-2021-04-002.pdf" text:style-name="Internet_20_link" text:visited-style-name="Visited_20_Internet_20_Link">LINK</text:a><text:line-break/>Stäubli Tee-Systems GmbH Robotics: VIELSEITIGE ROBOTIK  FUR SMARTE FABRIKEN
Produktivitäts-Pusher.<text:line-break/>In: MY FACTORY, MY FACTORY 2021/04, S. 22-23.<text:line-break/><text:line-break/>
<text:a xlink:type="simple" xlink:href="http://www.wissen-hilfe.de/_Wissen/locked/papers/myf-2021-04-003.pdf" text:style-name="Internet_20_link" text:visited-style-name="Visited_20_Internet_20_Link">LINK</text:a><text:line-break/>Röhrig, Katharina - GFOS mbH: WEICHENSTELLER FÜR DIE FERTIGUNG DER ZUKUNFT
MES und künstliche Intelligenz.<text:line-break/>In: MY FACTORY, MY FACTORY 2021/04, S. 54-56.<text:line-break/><text:line-break/>
<text:a xlink:type="simple" xlink:href="http://www.wissen-hilfe.de/_Wissen/locked/papers/tk-2021-02-002.pdf" text:style-name="Internet_20_link" text:visited-style-name="Visited_20_Internet_20_Link">LINK</text:a><text:line-break/>Ballstaedt, Steffen-Peter : Wohlgefällige Gestalt.<text:line-break/>In: technische kommunikation, 43. Jg., 02/2021, S. 58.<text:line-break/><text:line-break/>
<text:a xlink:type="simple" xlink:href="http://www.wissen-hilfe.de/_Wissen/locked/papers/te-si-2021-09-10-002.pdf" text:style-name="Internet_20_link" text:visited-style-name="Visited_20_Internet_20_Link">LINK</text:a><text:line-break/>Ernst, Benjamin; Kaulbars, Uwe: Bestimmung der Vibrationsdosis mit Hilfssystemen als Alternative zu normgerechten Messsystemen.<text:line-break/>In: Technische Sicherheit, Bd.11 (2021) Nr. 09-10, S. 23-28.<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in-2020-05-001.pdf" text:style-name="Internet_20_link" text:visited-style-name="Visited_20_Internet_20_Link">LINK</text:a><text:line-break/>Urmann, David: Laser - ein Karajan für Photonen.<text:line-break/>In: DIN Mitteilungen, 99.Jg.2020-05, S. 11-14.<text:line-break/><text:line-break/>
<text:a xlink:type="simple" xlink:href="http://www.wissen-hilfe.de/_Wissen/locked/papers/din-2020-08-001.pdf" text:style-name="Internet_20_link" text:visited-style-name="Visited_20_Internet_20_Link">LINK</text:a><text:line-break/>Steiger, Gerhard; Krogmann, Ralph: Ist der auf harmonisierten Normen basierte New Approach {NLF) im EU-Binnenmarkt noch zu retten?.<text:line-break/>In: DIN Mitteilungen, 99.Jg.2020-08, S. 9-14.<text:line-break/><text:line-break/>
<text:a xlink:type="simple" xlink:href="http://www.wissen-hilfe.de/_Wissen/locked/papers/din-2020-08-002.pdf" text:style-name="Internet_20_link" text:visited-style-name="Visited_20_Internet_20_Link">LINK</text:a><text:line-break/>Blind, Knut; Heß, Philipp: Nachhaltigkeit und Normung.<text:line-break/>In: DIN Mitteilungen, 99.Jg.2020-08, S. 15-18.<text:line-break/><text:line-break/>
<text:a xlink:type="simple" xlink:href="http://www.wissen-hilfe.de/_Wissen/locked/papers/din-2020-08-003.pdf" text:style-name="Internet_20_link" text:visited-style-name="Visited_20_Internet_20_Link">LINK</text:a><text:line-break/>Döring, Tanja; Lutherdt, Stefan; Fritz, Jessica: Mensch- Maschine-Schnittstelle in der digitalen Fabrikhalle 2030.
DKE
Teil 5: Zukunftsszenario 4 . „Umgang mit Unterschieden zwischen Kulturen, Milieus, Generationen, Bildungsniveaus, Überforderungsschwelle“.<text:line-break/>In: DIN Mitteilungen, 99.Jg.2020-08, S. 35-38.<text:line-break/><text:line-break/>
<text:a xlink:type="simple" xlink:href="http://www.wissen-hilfe.de/_Wissen/locked/papers/tk-2020-01-001.pdf" text:style-name="Internet_20_link" text:visited-style-name="Visited_20_Internet_20_Link">LINK</text:a><text:line-break/>Dreikorn, Johannes: Die Redaktion ist gefragt.<text:line-break/>In: technische kommunikation, 42. Jg., 01/2020, S. 57-61.<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din-2019-02-001.pdf" text:style-name="Internet_20_link" text:visited-style-name="Visited_20_Internet_20_Link">LINK</text:a><text:line-break/>Henzold, Georg: Allgemeintoleranzen (Teil 1). DIN-Normenausschuss Technische Grundlagen (NATG). Probleme mit ISO 2768-1 und ISO 8062-3.<text:line-break/>In: DIN Mitteilungen, 98.Jg.2019-02, S. 109-113.<text:line-break/><text:line-break/>
<text:a xlink:type="simple" xlink:href="http://www.wissen-hilfe.de/_Wissen/locked/papers/sis-2019-10-006.pdf" text:style-name="Internet_20_link" text:visited-style-name="Visited_20_Internet_20_Link">LINK</text:a><text:line-break/>Heistenkamp, Fabian; Romanus, Erik: Fakten für den Kauf leiserer Maschinen.<text:line-break/>In: sicher ist sicher, 70. Jg. 2019-10, S. 479.<text:line-break/><text:line-break/>
<text:a xlink:type="simple" xlink:href="http://www.wissen-hilfe.de/_Wissen/locked/papers/sis-2019-10-007.pdf" text:style-name="Internet_20_link" text:visited-style-name="Visited_20_Internet_20_Link">LINK</text:a><text:line-break/>Dyrna, Jonathan; Gnauck, David; Kasper, Björn: PROSUmEr - Ein interaktives, nachhaltiges Lehrkonzept zur proaktiven Produkt- und Maschinensicherheit für die universitäre Ausbildung.<text:line-break/>In: sicher ist sicher, 70. Jg. 2019-10, S. 488-493.<text:line-break/><text:line-break/>
<text:a xlink:type="simple" xlink:href="http://www.wissen-hilfe.de/_Wissen/locked/papers/te-si-2019-1-2-002.pdf" text:style-name="Internet_20_link" text:visited-style-name="Visited_20_Internet_20_Link">LINK</text:a><text:line-break/>Himstedt, Matthias; et al.:: Trockenlaufschutz von Kreiselpumpen im Ex-Bereich durch Wirkleistungsüberwachung.<text:line-break/>In: Technische Sicherheit, Bd.9 (2019) Nr. 01/02, S. 26-31.<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sis-2018-01-001.pdf" text:style-name="Internet_20_link" text:visited-style-name="Visited_20_Internet_20_Link">LINK</text:a><text:line-break/>Vomberg, Anja; von Rymon Lipinski, Katharina: Praxisangebote der KAN zu Ergonomie und Normung.<text:line-break/>In: sicher ist sicher, 69. Jg. 2018-01, S. 18-20.<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at-2017-09-002.pdf" text:style-name="Internet_20_link" text:visited-style-name="Visited_20_Internet_20_Link">LINK</text:a><text:line-break/>Mayer, Gerhard: Auf den neuesten Stand gebracht.<text:line-break/>In: at - antriebstechnik, 56. Jg 9/2017, S. 56 - 58.<text:line-break/><text:line-break/>
<text:a xlink:type="simple" xlink:href="http://www.wissen-hilfe.de/_Wissen/locked/papers/at-2017-09-003.pdf" text:style-name="Internet_20_link" text:visited-style-name="Visited_20_Internet_20_Link">LINK</text:a><text:line-break/>Herrmann, Matthias: Intuitiv, sicher und schnell.<text:line-break/>In: at - antriebstechnik, 56. Jg 9/2017, S. 70 - 71.<text:line-break/><text:line-break/>
<text:a xlink:type="simple" xlink:href="http://www.wissen-hilfe.de/_Wissen/locked/papers/BL-2017-11-12-001.pdf" text:style-name="Internet_20_link" text:visited-style-name="Visited_20_Internet_20_Link">LINK</text:a><text:line-break/>Rüttger, Siegfried: Hauptsache hygienisch.<text:line-break/>In: Der Betriebsleiter, 58. Jg 2017/11-12, S. 6-7.<text:line-break/><text:line-break/>
<text:a xlink:type="simple" xlink:href="http://www.wissen-hilfe.de/_Wissen/locked/papers/BL-2017-11-12-002.pdf" text:style-name="Internet_20_link" text:visited-style-name="Visited_20_Internet_20_Link">LINK</text:a><text:line-break/>: LOTO bringt Energie unter Kontrolle.<text:line-break/>In: Der Betriebsleiter, 58. Jg 2017/11-12, S. 8-9.<text:line-break/><text:line-break/>
<text:a xlink:type="simple" xlink:href="http://www.wissen-hilfe.de/_Wissen/locked/papers/BL-2017-11-12-003.pdf" text:style-name="Internet_20_link" text:visited-style-name="Visited_20_Internet_20_Link">LINK</text:a><text:line-break/>Schenk, Andreas: Verzicht aufs Kabel bringt Vorteile.<text:line-break/>In: Der Betriebsleiter, 58. Jg 2017/11-12, S. 12-13.<text:line-break/><text:line-break/>
<text:a xlink:type="simple" xlink:href="http://www.wissen-hilfe.de/_Wissen/locked/papers/dib-2017-07-08-001.pdf" text:style-name="Internet_20_link" text:visited-style-name="Visited_20_Internet_20_Link">LINK</text:a><text:line-break/>Kalte, Peter; Wiesner, Michael: Das Honorar für Maschinen- und Verfahrenstechnik.<text:line-break/>In: DIB Deutsches Ingenieurblatt, DIB 7-8-2017, S. 43 - 45.<text:line-break/><text:line-break/>
<text:a xlink:type="simple" xlink:href="http://www.wissen-hilfe.de/_Wissen/locked/papers/hf-2017-01-02-001.pdf" text:style-name="Internet_20_link" text:visited-style-name="Visited_20_Internet_20_Link">LINK</text:a><text:line-break/>Pfaff, Mathias et al.:: Schwingungsabwehr an Krankabinen.
Einsatz von semiaktiven Dämpfern.<text:line-break/>In: hf - Hebezeuge Fördermittel, 01-02/2017, S. 34-35.<text:line-break/><text:line-break/>
<text:a xlink:type="simple" xlink:href="http://www.wissen-hilfe.de/_Wissen/locked/papers/hf-2017-06-002.pdf" text:style-name="Internet_20_link" text:visited-style-name="Visited_20_Internet_20_Link">LINK</text:a><text:line-break/>Dennig, Dirk; Bureick, Johannes; Hesse, Christian; Neumann, Ingo: Mit hoher Genauigkeit.<text:line-break/>In: hf - Hebezeuge Fördermittel, 6/2017, S. 26 - 29.<text:line-break/><text:line-break/>
<text:a xlink:type="simple" xlink:href="http://www.wissen-hilfe.de/_Wissen/locked/papers/MP-2017-05-001.pdf" text:style-name="Internet_20_link" text:visited-style-name="Visited_20_Internet_20_Link">LINK</text:a><text:line-break/>DuBose, Ben: Drone lnterest Soars.<text:line-break/>In: PM - Materials Performance, VOL. 56, NO. 5, S. 28 - 31.<text:line-break/><text:line-break/>
<text:a xlink:type="simple" xlink:href="http://www.wissen-hilfe.de/_Wissen/locked/papers/sis-2017-03-002.pdf" text:style-name="Internet_20_link" text:visited-style-name="Visited_20_Internet_20_Link">LINK</text:a><text:line-break/>Schmauder, Martin et al.:: Messverfahren für eine sichere
Personenerkennung bei der Mensch-Maschine-Interaktion. Funktionsweisen, Anwendungsgebiete und Verfahrensgrenzen.<text:line-break/>In: sicher ist sicher, 68. Jg. 2017-03, S. 112-118.<text:line-break/><text:line-break/>
<text:a xlink:type="simple" xlink:href="http://www.wissen-hilfe.de/_Wissen/locked/papers/sis-2017-09-005.pdf" text:style-name="Internet_20_link" text:visited-style-name="Visited_20_Internet_20_Link">LINK</text:a><text:line-break/>Stefan, Andreas; Gross, Benno; Bretschneider-Hagemes, Michael: Datenbrillen vs. klassische Anzeigesysteme bei Flurförderzeugen.<text:line-break/>In: sicher ist sicher, 68. Jg. 2017-09, S. 384-385.<text:line-break/><text:line-break/>
<text:a xlink:type="simple" xlink:href="http://www.wissen-hilfe.de/_Wissen/locked/papers/sis-2017-12-004.pdf" text:style-name="Internet_20_link" text:visited-style-name="Visited_20_Internet_20_Link">LINK</text:a><text:line-break/>Nordhaus, Martin; Schlechter, Sara: Vibrationen an Lastenpedelecs, ein unterschätztes Thema?.<text:line-break/>In: sicher ist sicher, 68. Jg. 2017-12, S. 546-549.<text:line-break/><text:line-break/>
<text:a xlink:type="simple" xlink:href="http://www.wissen-hilfe.de/_Wissen/locked/papers/te-si-2017-03-007.pdf" text:style-name="Internet_20_link" text:visited-style-name="Visited_20_Internet_20_Link">LINK</text:a><text:line-break/>Lafrenz, Bettina: Neue Informations- und Kommunikationstechnik in Leitwarten. Was ist einsetzbar?.<text:line-break/>In: Technische Sicherheit, 7. Jg. Bd.7 (2017) Nr. 3, S. 52-56.<text:line-break/><text:line-break/>
<text:a xlink:type="simple" xlink:href="http://www.wissen-hilfe.de/_Wissen/locked/papers/te-si-2017-10-001.pdf" text:style-name="Internet_20_link" text:visited-style-name="Visited_20_Internet_20_Link">LINK</text:a><text:line-break/>Mattiuzzo, Corrado: Ergonomie bei Maschinen.<text:line-break/>In: Technische Sicherheit, 7. Jg. Bd.7 (2017) Nr. 10, S. 12-14.<text:line-break/><text:line-break/>
<text:a xlink:type="simple" xlink:href="http://www.wissen-hilfe.de/_Wissen/locked/papers/te-si-2017-10-004.pdf" text:style-name="Internet_20_link" text:visited-style-name="Visited_20_Internet_20_Link">LINK</text:a><text:line-break/>Feist, Thekla; Kaulbars, Uwe: Die Vibrationsdosis messen oder schätzen. Vergleich neuer Systeme mit normgerechten Messungen.<text:line-break/>In: Technische Sicherheit, 7. Jg. Bd.7 (2017) Nr.10, S. 20-24.<text:line-break/><text:line-break/>
<text:a xlink:type="simple" xlink:href="http://www.wissen-hilfe.de/_Wissen/locked/papers/te-ue-2017-04-013.pdf" text:style-name="Internet_20_link" text:visited-style-name="Visited_20_Internet_20_Link">LINK</text:a><text:line-break/>Holzer, Wieland: Rechnerische Simulation als unverzichtbares Werkzeug zur Bewertung von Sicherheiten.<text:line-break/>In: Technische Überwachung, Bd. 58, 2017-04, S. 49-51.<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sis-2016-06-002.pdf" text:style-name="Internet_20_link" text:visited-style-name="Visited_20_Internet_20_Link">LINK</text:a><text:line-break/>Mattke, Claudia: Ganzkörper-Vibrationen beim Fahren von Flurförderzeugen in der Nahrungsmittel- und Getränkeindustrie.<text:line-break/>In: sicher ist sicher, 67. Jg 2016-06, S. 306 - 309.<text:line-break/><text:line-break/>
<text:a xlink:type="simple" xlink:href="http://www.wissen-hilfe.de/_Wissen/locked/papers/sis-2016-10-003.pdf" text:style-name="Internet_20_link" text:visited-style-name="Visited_20_Internet_20_Link">LINK</text:a><text:line-break/>Adolph, Lars / Kirchhoff, Britta: Arbeit in der digitalen Welt - Neue Herausforderungen für den Arbeitsschutz.<text:line-break/>In: sicher ist sicher, 67. Jg 2016-10, S. 503 - 505.<text:line-break/><text:line-break/>
<text:a xlink:type="simple" xlink:href="http://www.wissen-hilfe.de/_Wissen/locked/papers/sis-2016-10-004.pdf" text:style-name="Internet_20_link" text:visited-style-name="Visited_20_Internet_20_Link">LINK</text:a><text:line-break/>Bretschneider-Hagemes, Michael: Schon 4.0 oder doch nur 3.x? Anspruch und Wirklichkeit eines populären Stichworts.<text:line-break/>In: sicher ist sicher, 67. Jg 2016-10, S. 506 - 510.<text:line-break/><text:line-break/>
<text:a xlink:type="simple" xlink:href="http://www.wissen-hilfe.de/_Wissen/locked/papers/te-si-2011-03-006.pdf" text:style-name="Internet_20_link" text:visited-style-name="Visited_20_Internet_20_Link">LINK</text:a><text:line-break/>Kugler, Michaela / Bierwirth, Max / Schaub, Karlheinz / Bruder, Ralph : Ergonomie in der Produktionsplanung.<text:line-break/>In: Technische Sicherheit, Bd.1(2011)Nr.3  , S. 46 - 50.<text:line-break/><text:line-break/>
<text:a xlink:type="simple" xlink:href="http://www.wissen-hilfe.de/_Wissen/locked/papers/te-si-2011-04-005.pdf" text:style-name="Internet_20_link" text:visited-style-name="Visited_20_Internet_20_Link">LINK</text:a><text:line-break/>Fischer, Gabriel / Günthner, Willibald A.: Ganzkörper-Vibrationen bei Flurförderzeugen.<text:line-break/>In: Technische Sicherheit, Bd.1(2011)Nr.4  , S. 38 - 42.<text:line-break/><text:line-break/>
<text:a xlink:type="simple" xlink:href="http://www.wissen-hilfe.de/_Wissen/locked/papers/te-si-2011-06-004.pdf" text:style-name="Internet_20_link" text:visited-style-name="Visited_20_Internet_20_Link">LINK</text:a><text:line-break/>Kaulbars, Uwe: Schutz vor Hand-Arm-Vibration durch Substituieren und Isolieren. Praxisbeispiele zur Technischen Regel..<text:line-break/>In: Technische Sicherheit, Bd.1(2011)Nr.6 , S. 47 - 53.<text:line-break/><text:line-break/>
<text:a xlink:type="simple" xlink:href="http://www.wissen-hilfe.de/_Wissen/locked/papers/te-si-2011-06-005.pdf" text:style-name="Internet_20_link" text:visited-style-name="Visited_20_Internet_20_Link">LINK</text:a><text:line-break/>Maue, Jürgen H.  : Bestimmen des Emissions-Schalldruckpegels am Arbeitsplatz. Geräuschangabe nach der EG-Maschinenrichtlinie..<text:line-break/>In: Technische Sicherheit, Bd.1(2011)Nr.6  , S. 54 - 57.<text:line-break/><text:line-break/>
<text:a xlink:type="simple" xlink:href="http://www.wissen-hilfe.de/_Wissen/locked/papers/te-si-2012-03-004.pdf" text:style-name="Internet_20_link" text:visited-style-name="Visited_20_Internet_20_Link">LINK</text:a><text:line-break/>Bieske, Karin / Vandahl, Cornelia / Schierz, Christoph: Industriebeleuchtung am Tage. Biologische Lichtwirkungen..<text:line-break/>In: Technische Sicherheit, Bd.2(2012)Nr.3, S. 30 - 36.<text:line-break/><text:line-break/>
<text:a xlink:type="simple" xlink:href="http://www.wissen-hilfe.de/_Wissen/locked/papers/te-si-2015-10-002.pdf" text:style-name="Internet_20_link" text:visited-style-name="Visited_20_Internet_20_Link">LINK</text:a><text:line-break/>Ditchen, Dirk / Brandstädt, Felix : MEGAPHYS - Entwicklung eines Methodenpakets zur Gefährdungsbeurteilung physischer Belastungen am Arbeitsplatz.<text:line-break/>In: Technische Sicherheit, Bd.5(2015)Nr.10, S. 17 - 23.<text:line-break/><text:line-break/>
<text:a xlink:type="simple" xlink:href="http://www.wissen-hilfe.de/_Wissen/locked/papers/te-si-2016-04-011.pdf" text:style-name="Internet_20_link" text:visited-style-name="Visited_20_Internet_20_Link">LINK</text:a><text:line-break/>Herold, Rigo: Schutzhelmdatenbrille verbessert Arbeitssicherheit.<text:line-break/>In: Technische Sicherheit, Bd.6(2016)Nr.4, S. 56 - 57.<text:line-break/><text:line-break/>
<text:a xlink:type="simple" xlink:href="http://www.wissen-hilfe.de/_Wissen/locked/papers/te-si-2016-10-002.pdf" text:style-name="Internet_20_link" text:visited-style-name="Visited_20_Internet_20_Link">LINK</text:a><text:line-break/>Frohriep, Susanne / Bühlmeyer, Katja / Wittmann, Hubert: Arbeitsplatz Nutzfahrzeug. Dualmotion - Das Sitzkonzept von Grammer zur Fahrerentlastung nach der ergomechanics®-Philosophie.<text:line-break/>In: Technische Sicherheit, Bd.6(2016)Nr.10, S. 16 - 19.<text:line-break/><text:line-break/>
<text:a xlink:type="simple" xlink:href="http://www.wissen-hilfe.de/_Wissen/locked/papers/te-ue-2010-05-002.pdf" text:style-name="Internet_20_link" text:visited-style-name="Visited_20_Internet_20_Link">LINK</text:a><text:line-break/>Kurtz, Patrick : „Buy Quiet“ ein Wettbewerbsthema?  Teil 1.<text:line-break/>In: Technische Überwachung, Bd.51(2010(Nr.5, S. 24 - 29.<text:line-break/><text:line-break/>
<text:a xlink:type="simple" xlink:href="http://www.wissen-hilfe.de/_Wissen/locked/papers/te-ue-2010-05-003.pdf" text:style-name="Internet_20_link" text:visited-style-name="Visited_20_Internet_20_Link">LINK</text:a><text:line-break/>Neugebauer, Gerhard : Umsetzung der Vibrations- Arbeitsschutzverordnung in der Metallindustrie.<text:line-break/>In: Technische Überwachung, Bd.51(2010(Nr.5, S. 32 - 34.<text:line-break/><text:line-break/>
<text:a xlink:type="simple" xlink:href="http://www.wissen-hilfe.de/_Wissen/locked/papers/te-ue-2010-06-001.pdf" text:style-name="Internet_20_link" text:visited-style-name="Visited_20_Internet_20_Link">LINK</text:a><text:line-break/>Kurtz, Patrick: „Buy Quiet“ ein Wettbewerbsthema?  Teil 2.<text:line-break/>In: Technische Überwachung, Bd.51(2010)Nr.6, S. 19 - 22.<text:line-break/><text:line-break/>
<text:a xlink:type="simple" xlink:href="http://www.wissen-hilfe.de/_Wissen/locked/papers/te-ue-2010-10-004.pdf" text:style-name="Internet_20_link" text:visited-style-name="Visited_20_Internet_20_Link">LINK</text:a><text:line-break/>Pipke, Rüdiger : EU-Richtlinie über künstliche optische Strahlung durch europäischen Leitfaden konkretisiert.<text:line-break/>In: Technische Überwachung, Bd.51(2010)Nr.10, S. 43 - 45.<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3::35:36</meta:creation-date>
    <dc:creator>Generated</dc:creator>
    <dc:date>2026-09-02T03::35:36</dc:date>
    <dc:language>en-US</dc:language>
    <meta:editing-cycles>1</meta:editing-cycles>
    <meta:editing-duration>PT0S</meta:editing-duration>
    <dc:title>papers:p_mechanical_human_engineering</dc:title>
  </office:meta>
</office:document-meta>
</file>