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707700d9f4c08c1df776fb49a0b66de.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b707700d9f4c08c1df776fb49a0b66de.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aterials"/>Artikel: Materialien, Stoffe, Oberflächenschutz, Korrosions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p-2025-04-001.pdf" text:style-name="Internet_20_link" text:visited-style-name="Visited_20_Internet_20_Link">LINK</text:a><text:line-break/>Schuster, Jochen: Schweißgeeignet oder nicht?
HISTORISCHE BEWEHRUNGSWERKSTOFFE UND IHRE SCHWEISSMETALLURGISCHE UNTERSUCHUNG, TEIL 1.<text:line-break/>In: Der Praktiker, Jg. 77 2025-04, S. 28-37.<text:line-break/><text:line-break/>
<text:a xlink:type="simple" xlink:href="http://www.wissen-hilfe.de/_Wissen/locked/papers/dp-2025-05-001.pdf" text:style-name="Internet_20_link" text:visited-style-name="Visited_20_Internet_20_Link">LINK</text:a><text:line-break/>Schuster, Jochen: Ein Blick in die Praxis
HISTORISCHE BEWEHRUNGSWERKSTOFFE UND IHRE SCHWEISSMETALLURGISCHE UNTERSUCHUNG, TEIL 2.<text:line-break/>In: Der Praktiker, Jg. 77 2025-05, S. 38-42.<text:line-break/><text:line-break/>
<text:a xlink:type="simple" xlink:href="http://www.wissen-hilfe.de/_Wissen/locked/papers/zfp-2025-02-001.pdf" text:style-name="Internet_20_link" text:visited-style-name="Visited_20_Internet_20_Link">LINK</text:a><text:line-break/>Blankschän, Michel: Untersuchungen zum Einfluss der Beleuchtungsstärke und anderer Faktoren auf die Detektion von Anzeigen bei der Sichtprüfung.<text:line-break/>In: zfp Magazin, Ausgabe193-2025-02, S. 44-50.<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dp-2025-06-004.pdf" text:style-name="Internet_20_link" text:visited-style-name="Visited_20_Internet_20_Link">LINK</text:a><text:line-break/>Killing, Ulrich: Korrosion durch Flüssigkeiten an und  niedriglegierten Stählen sowie an hochlegierten CrNi - Stählen, Teil 1
Korrosion und wie man sie vermeidet.<text:line-break/>In: Der Praktiker, Jg. 77 2025-06, S. 48-55.<text:line-break/><text:line-break/>
<text:a xlink:type="simple" xlink:href="http://www.wissen-hilfe.de/_Wissen/locked/papers/dp-2025-07-08-004.pdf" text:style-name="Internet_20_link" text:visited-style-name="Visited_20_Internet_20_Link">LINK</text:a><text:line-break/>Waldleitner,Peter: Manuelles Schweißen komplexer Baugruppen aus Feinkornstahl
Herausforderung Feinkornstahl.<text:line-break/>In: Der Praktiker, Jg. 77 2025-07/08, S. 45-47.<text:line-break/><text:line-break/>
<text:a xlink:type="simple" xlink:href="http://www.wissen-hilfe.de/_Wissen/locked/papers/dp-2025-07-08-007.pdf" text:style-name="Internet_20_link" text:visited-style-name="Visited_20_Internet_20_Link">LINK</text:a><text:line-break/>Killing, Ulrich: Korrosion durch Flüssigkeiten an und  niedriglegierten Stählen sowie an hochlegierten CrNi - Stählen, Teil 2
Hinweise und Empfehlungen für sicheren Betrieb.<text:line-break/>In: Der Praktiker, Jg. 77 2025-07/08, S. 62-69.<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p-2024-01-02-001.pdf" text:style-name="Internet_20_link" text:visited-style-name="Visited_20_Internet_20_Link">LINK</text:a><text:line-break/>Killing, Ulrich: Lichtbogenschweißen von Mischverbindungen an Druckgeräten
Anforderungen und Empfehlungen.<text:line-break/>In: Der Praktiker, 76. Jg. 2024-01-02, S. 21-27.<text:line-break/><text:line-break/>
<text:a xlink:type="simple" xlink:href="http://www.wissen-hilfe.de/_Wissen/locked/papers/dp-2024-03-004.pdf" text:style-name="Internet_20_link" text:visited-style-name="Visited_20_Internet_20_Link">LINK</text:a><text:line-break/>Killing, Ulrich: Oberflächenbehandlung von Chrom-Nickel-Stählen
Hinweise und Empfehlungen.<text:line-break/>In: Der Praktiker, 76. Jg. 2024-03, S. 52-58.<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
Schädigungsmechanismen und deren Vermeidung.<text:line-break/>In: Der Praktiker, 76. Jg. 2024-06, S. 44-51.<text:line-break/><text:line-break/>
<text:a xlink:type="simple" xlink:href="http://www.wissen-hilfe.de/_Wissen/locked/papers/dp-2024-07-08-001.pdf" text:style-name="Internet_20_link" text:visited-style-name="Visited_20_Internet_20_Link">LINK</text:a><text:line-break/>Disch, Thomas: Titan- Eigenschaften, Normen, schweißtechnische Verarbeitung
Werkstoff mit Zukunft.<text:line-break/>In: Der Praktiker, 76. Jg. 2024-07-08, S. 38-47.<text:line-break/><text:line-break/>
<text:a xlink:type="simple" xlink:href="http://www.wissen-hilfe.de/_Wissen/locked/papers/dp-2024-07-08-003.pdf" text:style-name="Internet_20_link" text:visited-style-name="Visited_20_Internet_20_Link">LINK</text:a><text:line-break/>Killing, Ulrich: Wasserstoff-Was ist aus Sicht der Scheiß- und Werkstofftechnik zu beachten ?
Von Vorteilen und Problemen.<text:line-break/>In: Der Praktiker, 76. Jg. 2024-07-08, S. 58-66.<text:line-break/><text:line-break/>
<text:a xlink:type="simple" xlink:href="http://www.wissen-hilfe.de/_Wissen/locked/papers/zfp-2024-04-001.pdf.pdf" text:style-name="Internet_20_link" text:visited-style-name="Visited_20_Internet_20_Link">LINK</text:a><text:line-break/>Parker, Chris/ Theta Technilogeis: Additive Fertigung
Herausforderungen bei der Bauteileprüfung und wie man ihnen begegnen kann.<text:line-break/>In: zfp Magazin, Ausgabe 189  2024 04, S. 44-47.<text:line-break/><text:line-break/>
<text:a xlink:type="simple" xlink:href="http://www.wissen-hilfe.de/_Wissen/locked/papers/zfpc-2024-02-006.pdf.pdf" text:style-name="Internet_20_link" text:visited-style-name="Visited_20_Internet_20_Link">LINK</text:a><text:line-break/>ZfPC: Fehlende Materialangabe bei Bekleidungsstücken im Online- Shop unmittelbar vor dem Aufgeben der Bestellung.<text:line-break/>In: Zfpc Zeitschrift für Product Compliance, 3 Jg. 2024-02, S. 64-67.<text:line-break/><text:line-break/>
<text:a xlink:type="simple" xlink:href="http://www.wissen-hilfe.de/_Wissen/locked/papers/te-si-2024-09-10-002.pdf" text:style-name="Internet_20_link" text:visited-style-name="Visited_20_Internet_20_Link">LINK</text:a><text:line-break/>Schlick-Hasper, E.; Bethke, J.: Fließeigenschaften fester Gefahrgüter vor dem Hintergrund der Sicherheit beim Gefahrguttransüort in Gefahgutverpackungen- Teil 2:Vergleichende Schüttwinkeluntersuchungen.<text:line-break/>In: Technische Sicherheit, 14. Jg.2024-09-10, S. 19-24-.<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p-2023-06-002.pdf" text:style-name="Internet_20_link" text:visited-style-name="Visited_20_Internet_20_Link">LINK</text:a><text:line-break/>Killing, Ulrich: Lichtbogenschweißen des Werkstoffs AL 99,5 bei der Instandsetzung eines Flachbodentanks
Herausforderungen und wie man sie bewältigt.<text:line-break/>In: Der Praktiker, 75. Jg. 2023-06, S. 284-289.<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zfp-2023-04-001.pdf" text:style-name="Internet_20_link" text:visited-style-name="Visited_20_Internet_20_Link">LINK</text:a><text:line-break/>Sondermann, Fred; Lange,Klaus: Die Deutsche Reichsbahn in Wittenberge - Förderer des technischen Fortschritts.<text:line-break/>In: ZfP-Zeitung, ZfP-Zeitung 184, 2023-04, S. 25-30.<text:line-break/><text:line-break/>
<text:a xlink:type="simple" xlink:href="http://www.wissen-hilfe.de/_Wissen/locked/papers/din-2023-10-001.pdf" text:style-name="Internet_20_link" text:visited-style-name="Visited_20_Internet_20_Link">LINK</text:a><text:line-break/>Anik, Yavuz: Additive Fertigung: Erfolg durch Normenausschuss-übergreifende Zusammenarbeit beim DIN.<text:line-break/>In: DIN Mitteilungen, 102. Jg.2023-10, S. 42-43.<text:line-break/><text:line-break/>
<text:a xlink:type="simple" xlink:href="http://www.wissen-hilfe.de/_Wissen/locked/papers/dp-2023-12-004.pdf" text:style-name="Internet_20_link" text:visited-style-name="Visited_20_Internet_20_Link">LINK</text:a><text:line-break/>Schuster,Jochen: Werkstoff Prüfbescheinigungen und ihr Inhalt
Welche Angaben sind verpflichtend?.<text:line-break/>In: Der Praktiker, 75. Jg.2023-12, S. 754-762.<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3.pdf" text:style-name="Internet_20_link" text:visited-style-name="Visited_20_Internet_20_Link">LINK</text:a><text:line-break/>Baier, Matthias; Baum, Alexander: Die größten Herausforderungen bei den nachträglichen Kontrollen im Rahmen der VO (EU)2017/821 (Konfliktminerale-Verordnung), Teil 2.<text:line-break/>In: ZfPC-Zeitschrift für Product Compliance, 1. Jg.  05-2022, S. 211-216.<text:line-break/><text:line-break/>
<text:a xlink:type="simple" xlink:href="http://www.wissen-hilfe.de/_Wissen/locked/papers/zfpc-2022-05-002.pdf" text:style-name="Internet_20_link" text:visited-style-name="Visited_20_Internet_20_Link">LINK</text:a><text:line-break/>Asbrand, Dominik; Klindt, Thomas: Sanktionierung von Verstößen gegen Art.67 Abs. 1 Satz 1 REACH-VO im europäischen Vergleich.<text:line-break/>In: ZfPC-Zeitschrift für Product Compliance, 1. Jg.  05-2022, S. 203-211.<text:line-break/><text:line-break/>
<text:a xlink:type="simple" xlink:href="http://www.wissen-hilfe.de/_Wissen/locked/papers/zfpc-2022-04-002.pdf" text:style-name="Internet_20_link" text:visited-style-name="Visited_20_Internet_20_Link">LINK</text:a><text:line-break/>Kappler, Lisa: Safety Gate- RAPEX 2.0 oder Novum?.<text:line-break/>In: ZfPC-Zeitschrift für Product Compliance, 1. Jg.  04-2022, S. 160-165.<text:line-break/><text:line-break/>
<text:a xlink:type="simple" xlink:href="http://www.wissen-hilfe.de/_Wissen/locked/papers/zfp-2022-12-001.pdf" text:style-name="Internet_20_link" text:visited-style-name="Visited_20_Internet_20_Link">LINK</text:a><text:line-break/>Gajda, Christoph: 100 (+1) Jahre Lanz Bulldog -
auch aus werkstofftechnischer Sicht ein interessantes Jubiläum.<text:line-break/>In: ZfP-Zeitung, ZfP-Zeitung 182 Jg. 2022-12, S. 42-47.<text:line-break/><text:line-break/>
<text:a xlink:type="simple" xlink:href="http://www.wissen-hilfe.de/_Wissen/locked/papers/zfp-2022-10-002.pdf" text:style-name="Internet_20_link" text:visited-style-name="Visited_20_Internet_20_Link">LINK</text:a><text:line-break/>Berthold, R.; Schirp, W.: Die Grundlagen des Magnetpulver-Verfahrens
Mitteilung der Reichs-Röntgenstelle beim Staatlichen Materialprüfungsamt Berlin-Dahlem.<text:line-break/>In: ZfP-Zeitung, ZfP-Zeitung 178, 02-2022 / Sonderheft 1937, S. 38-52  (5-19).<text:line-break/><text:line-break/>
<text:a xlink:type="simple" xlink:href="http://www.wissen-hilfe.de/_Wissen/locked/papers/zfp-2022-10-001.pdf" text:style-name="Internet_20_link" text:visited-style-name="Visited_20_Internet_20_Link">LINK</text:a><text:line-break/>Morgenstern, Gunnar: Die Grundlagen des Magnetpulver-Verfahrens (R. Berthold; W. Schirp)  - Ein Kommentar.<text:line-break/>In: ZfP-Zeitung, ZfP-Zeitung 178, 02-2022 , S. 36-37.<text:line-break/><text:line-break/>
<text:a xlink:type="simple" xlink:href="http://www.wissen-hilfe.de/_Wissen/locked/papers/s-ing-2022-12-005.pdf" text:style-name="Internet_20_link" text:visited-style-name="Visited_20_Internet_20_Link">LINK</text:a><text:line-break/>Mundus, Jana: Neue Sicherheit bei der Arbeit mit kleinen Partikeln.<text:line-break/>In: Sicherheitsingenieur, 53. Jg. 12-2022, S. 2628.<text:line-break/><text:line-break/>
<text:a xlink:type="simple" xlink:href="http://www.wissen-hilfe.de/_Wissen/locked/papers/dp-2022-12-003.pdf" text:style-name="Internet_20_link" text:visited-style-name="Visited_20_Internet_20_Link">LINK</text:a><text:line-break/>Baunack, Django et al.:.: Abschätzen von Werkstoffhärten für Schweißer und Schweißaufsichten
Bestätigt in Versuch und Praxis.<text:line-break/>In: Der Praktiker, 74. Jg .12-2022, S. 633-640.<text:line-break/><text:line-break/>
<text:a xlink:type="simple" xlink:href="http://www.wissen-hilfe.de/_Wissen/locked/papers/dp-2022-12-001.pdf" text:style-name="Internet_20_link" text:visited-style-name="Visited_20_Internet_20_Link">LINK</text:a><text:line-break/>Klotzbach, Annett: Alternative zum Kleben: Thermisches Direktfügen vereint Kunststoff mit Metall
Fest verbunden durch Druck und Wärme.<text:line-break/>In: Der Praktiker, 74. Jg .12-2022, S. 621-623.<text:line-break/><text:line-break/>
<text:a xlink:type="simple" xlink:href="http://www.wissen-hilfe.de/_Wissen/locked/papers/dp-2022-11-003.pdf" text:style-name="Internet_20_link" text:visited-style-name="Visited_20_Internet_20_Link">LINK</text:a><text:line-break/>Busch, Wolf- Berend; Matzelle, Jürgen: Schweißen von Duplexstählen im Bauwesen
Möglichkeiten und Grenzen.<text:line-break/>In: Der Praktiker, 74. Jg.  11-2022, S. 584-589.<text:line-break/><text:line-break/>
<text:a xlink:type="simple" xlink:href="http://www.wissen-hilfe.de/_Wissen/locked/papers/dp-2022-05-004.pdf" text:style-name="Internet_20_link" text:visited-style-name="Visited_20_Internet_20_Link">LINK</text:a><text:line-break/>Schuster, Jochen: Was ist normal?
Normalglühen von unlegierten Baustählen.<text:line-break/>In: Der Praktiker, 74. Jg. 2022-05, S. 224-231.<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3-002.pdf" text:style-name="Internet_20_link" text:visited-style-name="Visited_20_Internet_20_Link">LINK</text:a><text:line-break/>Killing, Ulrich: Die unsichtbare Gefahr
Prozessoptimierung durch Risikobetrachtung, Teil 2: Risikobasierte Inspektionen {RBI} an wärme-/kälteisolierten Rohrleitungen aus UN- und Niedriglegierten Stählen.<text:line-break/>In: Der Praktiker, 73. Jg. 2021-03, S. 92-97.<text:line-break/><text:line-break/>
<text:a xlink:type="simple" xlink:href="http://www.wissen-hilfe.de/_Wissen/locked/papers/dp-2021-06-002.pdf" text:style-name="Internet_20_link" text:visited-style-name="Visited_20_Internet_20_Link">LINK</text:a><text:line-break/>Schuster, Jochen: Baustähle aus China - Vertrauen ist gut, Kontrolle ist besser!
Vergleich Chinesischer und Europäischer Normen für unlegierte Baustähle und Feinkornbaustähle.<text:line-break/>In: Der Praktiker, 73. Jg. 2021-06, S. 251-262.<text:line-break/><text:line-break/>
<text:a xlink:type="simple" xlink:href="http://www.wissen-hilfe.de/_Wissen/locked/papers/dp-2021-08-001.pdf" text:style-name="Internet_20_link" text:visited-style-name="Visited_20_Internet_20_Link">LINK</text:a><text:line-break/>Killing, Ulrich: Anregungen zur Werkstoffauswahl
Betrachtungen zu Einsparmöglichkeiten bei der Beschaffung von Chemieapparaten am Beispiel der Grundwerkstoffe.<text:line-break/>In: Der Praktiker, 73. Jg. 2021-08, S. 363-367.<text:line-break/><text:line-break/>
<text:a xlink:type="simple" xlink:href="http://www.wissen-hilfe.de/_Wissen/locked/papers/dp-2021-09-001.pdf" text:style-name="Internet_20_link" text:visited-style-name="Visited_20_Internet_20_Link">LINK</text:a><text:line-break/>Vauderwange, Thomas : Schneller und reproduzierbarer vorwärmen
Mechanisierte Vorwärmung von Mischverbindungen mit Tiefeninduktion.<text:line-break/>In: Der Praktiker, 73. Jg. 2021-09, S. 421-426.<text:line-break/><text:line-break/>
<text:a xlink:type="simple" xlink:href="http://www.wissen-hilfe.de/_Wissen/locked/papers/dp-2021-09-004.pdf" text:style-name="Internet_20_link" text:visited-style-name="Visited_20_Internet_20_Link">LINK</text:a><text:line-break/>Schuster, Jochen: Von Leonardo da Vinci zur Digitaltechnik.
Der statische Zugversuch und seine Entwicklung.<text:line-break/>In: Der Praktiker, 73. Jg. 2021-09, S. 440-449.<text:line-break/><text:line-break/>
<text:a xlink:type="simple" xlink:href="http://www.wissen-hilfe.de/_Wissen/locked/papers/dp-2021-12-001.pdf" text:style-name="Internet_20_link" text:visited-style-name="Visited_20_Internet_20_Link">LINK</text:a><text:line-break/>Killing, Ulrich: Von Gründen, Risiken und Maßnahmen
Betrachtungen zum Entstehen von Loch- und Spaltkorrosion an Druckgeräten aus chemisch beständigen Crni-Stählen.<text:line-break/>In: Der Praktiker, 73. Jg. 2021-12, S. 626-632.<text:line-break/><text:line-break/>
<text:a xlink:type="simple" xlink:href="http://www.wissen-hilfe.de/_Wissen/locked/papers/d-ing-2021-10-001.pdf" text:style-name="Internet_20_link" text:visited-style-name="Visited_20_Internet_20_Link">LINK</text:a><text:line-break/>Jacob-Freitag, Susanne: Zustimmungen im Einzelfall für zwei Kranbahnen
stahlharte Träger aus Holz.<text:line-break/>In: Deutsches Ingenieurblatt, DIB 10-2021, S. 20-25.<text:line-break/><text:line-break/>
<text:a xlink:type="simple" xlink:href="http://www.wissen-hilfe.de/_Wissen/locked/papers/te-si-2021-01-02-003.pdf" text:style-name="Internet_20_link" text:visited-style-name="Visited_20_Internet_20_Link">LINK</text:a><text:line-break/>Konersmann, Rainer: Trügerische Sicherheit.<text:line-break/>In: Technische Sicherheit, Bd.11 (2021) Nr. 01-02, S. 22-31.<text:line-break/><text:line-break/>
<text:a xlink:type="simple" xlink:href="http://www.wissen-hilfe.de/_Wissen/locked/papers/te-si-2021-05-06-007.pdf" text:style-name="Internet_20_link" text:visited-style-name="Visited_20_Internet_20_Link">LINK</text:a><text:line-break/>Wolf, Christian; Marx, Marcus; Gabel, Dieter: Herausforderungen bei der Bestimmung der Mindestzündenergie hybrider Gemische.<text:line-break/>In: Technische Sicherheit, Bd.11 (2021) Nr. 05-06, S. 32-36.<text:line-break/><text:line-break/>
<text:a xlink:type="simple" xlink:href="http://www.wissen-hilfe.de/_Wissen/locked/papers/te-si-2021-05-06-009.pdf" text:style-name="Internet_20_link" text:visited-style-name="Visited_20_Internet_20_Link">LINK</text:a><text:line-break/>Vogel, Hans-Herbert: Ein halbempirisches Modell zur Berechnung der Explosionsgrenzen und der Sauerstoffgrenzkonzentration
Teil 1: Die Explosionsgrenzen von Methan, Ethan und Propan.<text:line-break/>In: Technische Sicherheit, Bd.11 (2021) Nr. 05-06, S. 44-48.<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p-2020-06-001.pdf" text:style-name="Internet_20_link" text:visited-style-name="Visited_20_Internet_20_Link">LINK</text:a><text:line-break/>Schuster, Jochen: Zahlreiche Vorteile.
(Desktop-)Rasterelektronenmikroskopie und energiedispersive Spektrometrie in der Metallographie.<text:line-break/>In: Der Praktiker, 72. Jg. 2020-06, S. 278-285.<text:line-break/><text:line-break/>
<text:a xlink:type="simple" xlink:href="http://www.wissen-hilfe.de/_Wissen/locked/papers/dp-2020-07-002.pdf" text:style-name="Internet_20_link" text:visited-style-name="Visited_20_Internet_20_Link">LINK</text:a><text:line-break/>Gajda, Christoph; Schuster, Jochen: Ein Blick in die Geschichte.
Schweisseignung von Stählen für den Stahlbau, Teil 1: Kurze Geschichte der Stahlerzeugung.<text:line-break/>In: Der Praktiker, 72. Jg. 2020-07, S. 343-352.<text:line-break/><text:line-break/>
<text:a xlink:type="simple" xlink:href="http://www.wissen-hilfe.de/_Wissen/locked/papers/dp-2020-08-002.pdf" text:style-name="Internet_20_link" text:visited-style-name="Visited_20_Internet_20_Link">LINK</text:a><text:line-break/>Schuster, Jochen: 100 Jahre Fortschritt
Schweisseignung von Stählen für den Stahlbau, Teil 2: Unlegierte Baustähle und ihre normative Entwicklung.<text:line-break/>In: Der Praktiker, 72. Jg. 2020-8, S. 388-395-.<text:line-break/><text:line-break/>
<text:a xlink:type="simple" xlink:href="http://www.wissen-hilfe.de/_Wissen/locked/papers/dp-2020-09-003.pdf" text:style-name="Internet_20_link" text:visited-style-name="Visited_20_Internet_20_Link">LINK</text:a><text:line-break/>Schuster, Jochen: Der Weg zu Festigkeit und Schweißeignung.
Schweisseignung von Stählen für den Stahlbau, Teil 3: Unlegierte Baustähle und ihre Metallurgische Entwicklung.<text:line-break/>In: Der Praktiker, 72. Jg. 2020-09, S. 460-467.<text:line-break/><text:line-break/>
<text:a xlink:type="simple" xlink:href="http://www.wissen-hilfe.de/_Wissen/locked/papers/dp-2020-10-002.pdf" text:style-name="Internet_20_link" text:visited-style-name="Visited_20_Internet_20_Link">LINK</text:a><text:line-break/>Schuster, Jochen; Gajda, Christoph: Sichere und reproduzierbare Bewertung.
Schweisseignung von Stählen für den Stahlbau, Teil 4: Bewertung der Schweisseignung unlegierter Baustähle.<text:line-break/>In: Der Praktiker, 72. Jg. 2020-10, S. 504-514.<text:line-break/><text:line-break/>
<text:a xlink:type="simple" xlink:href="http://www.wissen-hilfe.de/_Wissen/locked/papers/dp-2020-11-001.pdf" text:style-name="Internet_20_link" text:visited-style-name="Visited_20_Internet_20_Link">LINK</text:a><text:line-break/>Schuster, Jochen: Wie die Kerbschlagarbeit zu ihren „mysteriösen„ 27 J kam
Geschichte des Kerbschlagbiegeversuchs.<text:line-break/>In: Der Praktiker, 72. Jg. 2020-10, S. 582-592.<text:line-break/><text:line-break/>
<text:a xlink:type="simple" xlink:href="http://www.wissen-hilfe.de/_Wissen/locked/papers/dp-2020-12-002.pdf" text:style-name="Internet_20_link" text:visited-style-name="Visited_20_Internet_20_Link">LINK</text:a><text:line-break/>Voigt &amp; Schweitzer GmbH: Norm DIN 50997 für Zink-Aluminium-Stückverzinken verabschiedet.
Norm Din 50997:2020-08: Durch Dünnschichtverzinken auf Stahl aufgebrachte Zink-Aluminiumüberzüge -Anforderungen und Prüfungen.<text:line-break/>In: Der Praktiker, 72. Jg. 2020-12, S. 620-621.<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p-2019-03-001.pdf" text:style-name="Internet_20_link" text:visited-style-name="Visited_20_Internet_20_Link">LINK</text:a><text:line-break/>AutorJochen; Wagner, Steffen: Präzisierungen und Ergänzungen. UNLEGIERTE BAUSTÄHLE-WELCHE NEUERUNGEN BRINGT DER ENTWURF DER EN 10025-2:2018-07 AUS SICHT DER SCHMELZTAUCHVERZINKUNG?.<text:line-break/>In: Der Praktiker, 71. Jg. 2019-3, S. 104-110.<text:line-break/><text:line-break/>
<text:a xlink:type="simple" xlink:href="http://www.wissen-hilfe.de/_Wissen/locked/papers/dp-2019-07-001.pdf" text:style-name="Internet_20_link" text:visited-style-name="Visited_20_Internet_20_Link">LINK</text:a><text:line-break/>Schaupp, Thomas; Schröpfer, Dirk; Kannengießer, Thomas: Welchen Einfluss haben Nahtgeometrie und Wärmeführung?
Vermeidung von Kaltrissen beim Mehrlagenschweissen mit modifizierten Sprühlichtbogenprozessen.<text:line-break/>In: Der Praktiker, 71. Jg. 2019-7, S. 342-347.<text:line-break/><text:line-break/>
<text:a xlink:type="simple" xlink:href="http://www.wissen-hilfe.de/_Wissen/locked/papers/dp-2019-08-002.pdf" text:style-name="Internet_20_link" text:visited-style-name="Visited_20_Internet_20_Link">LINK</text:a><text:line-break/>Killing, Ulrich: Eindeutige Aussagen.
„BUNTE BILDER“ UND DAS HEISSRISSVERHALTEN AUSTENITISCHER-CRN-STAHLSCHWEISSGÜTER.<text:line-break/>In: Der Praktiker, 71. Jg. 2019-8, S. 384-387.<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p-2018-06-001.pdf" text:style-name="Internet_20_link" text:visited-style-name="Visited_20_Internet_20_Link">LINK</text:a><text:line-break/>Schuster, Jochen; Tilger, Henning; Keitel, Steffen: Erfolgreich revitalisiert. ERTÜCHTIGUNG ALTERUNGSGESCHÄDIGTER BAUSTÄHLE DURCH GEZIELTE WÄRMEBEHANDLUNGSMASSNAHMEN.<text:line-break/>In: Der Praktiker, 70. Jg. 2018-06, S. 280-287.<text:line-break/><text:line-break/>
<text:a xlink:type="simple" xlink:href="http://www.wissen-hilfe.de/_Wissen/locked/papers/dp-2018-09-002.pdf" text:style-name="Internet_20_link" text:visited-style-name="Visited_20_Internet_20_Link">LINK</text:a><text:line-break/>Kammpffmeyer, Dirk: Vorteile und Besonderheiten. 3-D-DRUCK- ADDITIVE FERTIGUNG VON METALL-BAUTEILEN.<text:line-break/>In: Der Praktiker, 70. Jg. 2018-09, S. 492-494.<text:line-break/><text:line-break/>
<text:a xlink:type="simple" xlink:href="http://www.wissen-hilfe.de/_Wissen/locked/papers/dp-2018-10-001.pdf" text:style-name="Internet_20_link" text:visited-style-name="Visited_20_Internet_20_Link">LINK</text:a><text:line-break/>Schuster, Jochen: Welcher Stahl für welche Anwendung? NORMGERECHTE AUSWAHL NICHTROSTENDER STÄHLE UND VERBINDUNGSMITTEL UNTER DEM GESICHTSPUNKT IHRER KORROSIONSBESTÄNDIGKEIT.<text:line-break/>In: Der Praktiker, 70. Jg. 2018-10, S. 542-554.<text:line-break/><text:line-break/>
<text:a xlink:type="simple" xlink:href="http://www.wissen-hilfe.de/_Wissen/locked/papers/te-si-2018-09-005.pdf" text:style-name="Internet_20_link" text:visited-style-name="Visited_20_Internet_20_Link">LINK</text:a><text:line-break/>Konersmann, Rainer: Korrosionsschäden an Pipelines.<text:line-break/>In: Technische Sicherheit, Bd.8 (2018) Nr. 9, S. 37-44.<text:line-break/><text:line-break/>
<text:a xlink:type="simple" xlink:href="http://www.wissen-hilfe.de/_Wissen/locked/papers/te-si-2018-11-12-001.pdf" text:style-name="Internet_20_link" text:visited-style-name="Visited_20_Internet_20_Link">LINK</text:a><text:line-break/>Konersmann, Rainer: Korrosionsschäden an Hochseetankern.<text:line-break/>In: Technische Sicherheit, Bd.8 (2018) Nr. 11/12, S. 9-17.<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dp-2017-01-02-003.pdf" text:style-name="Internet_20_link" text:visited-style-name="Visited_20_Internet_20_Link">LINK</text:a><text:line-break/>Schuster,Jochen: Neuerungen aus Sicht der schweißtechnischen Verarbeitung.
Unlegierte Baustähle und der Aktuelle Entwurf der EN 10025-2.<text:line-break/>In: Der Praktiker, 69. Jg. 2017-01-02, S. 42-48.<text:line-break/><text:line-break/>
<text:a xlink:type="simple" xlink:href="http://www.wissen-hilfe.de/_Wissen/locked/papers/dp-2017-06-003.pdf" text:style-name="Internet_20_link" text:visited-style-name="Visited_20_Internet_20_Link">LINK</text:a><text:line-break/>Schmidt, Joachim: Am Anfang war der Wasserstoff
DIE GEBURT DER ELEMENTE UND DEREN BEDEUTUNG IN DER SCHWEISSTECHNIK, TEIL 1.<text:line-break/>In: Der Praktiker, 69. Jg. 2017-06, S. 242-246.<text:line-break/><text:line-break/>
<text:a xlink:type="simple" xlink:href="http://www.wissen-hilfe.de/_Wissen/locked/papers/te-ue-2017-04-014.pdf" text:style-name="Internet_20_link" text:visited-style-name="Visited_20_Internet_20_Link">LINK</text:a><text:line-break/>Zschäckel, Wolf-Dietmar; Klamann, Sigmar: Zur Bedeutung von Prüfbescheinigungen. Ausgewählte rechtliche Aspekte am Beispiel der EN 10204.<text:line-break/>In: Technische Überwachung, Bd. 58, 2017-04, S. 52-54.<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p-2008-04-003.pdf" text:style-name="Internet_20_link" text:visited-style-name="Visited_20_Internet_20_Link">LINK</text:a><text:line-break/>Schuster, Jochen : Was zum Teufel ist Stahl? - Ein Auszubildender macht sich Gedanken über die wundersame Welt der aktuellen Stahlnormung.<text:line-break/>In: Der Praktiker, 60. Jg 2008-04, S. 148 - 153.<text:line-break/><text:line-break/>
<text:a xlink:type="simple" xlink:href="http://www.wissen-hilfe.de/_Wissen/locked/papers/dp-2008-05-002.pdf" text:style-name="Internet_20_link" text:visited-style-name="Visited_20_Internet_20_Link">LINK</text:a><text:line-break/>Aichele, Günter: Altbewährte und neue Regeln für den Schutzgasschweißer -Teil 2: Regeln zu Werkstoffbesonderheiten.<text:line-break/>In: Der Praktiker, 60. Jg 2008-05, S. 174 - 181.<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10-02-002.pdf" text:style-name="Internet_20_link" text:visited-style-name="Visited_20_Internet_20_Link">LINK</text:a><text:line-break/>Schuster, Jochen: Zwei gegen Verschleiß.Verschleissbeständige Stähle in der Erdbewegung und ihre schweisstechnische Verarbeitung.<text:line-break/>In: Der Praktiker, 62. Jg 2010-02, S. 72 - 78.<text:line-break/><text:line-break/>
<text:a xlink:type="simple" xlink:href="http://www.wissen-hilfe.de/_Wissen/locked/papers/dp-2010-04-002.pdf" text:style-name="Internet_20_link" text:visited-style-name="Visited_20_Internet_20_Link">LINK</text:a><text:line-break/>Schuster, Jochen: Von Puddings, Paddelbooten und altem Eisen. Humorvolle Einblicke in das Thema Puddelstahl, Teil 1.<text:line-break/>In: Der Praktiker, 62. Jg 2010-04, S. 168 - 170.<text:line-break/><text:line-break/>
<text:a xlink:type="simple" xlink:href="http://www.wissen-hilfe.de/_Wissen/locked/papers/dp-2010-05-001.pdf" text:style-name="Internet_20_link" text:visited-style-name="Visited_20_Internet_20_Link">LINK</text:a><text:line-break/>Schuster, Jochen: Von Phosphor, dem Wetter und Außerirdischen. Humorvolle Einblicke in das Thema Puddelstahl, Teil 2.<text:line-break/>In: Der Praktiker, 62. Jg 2010-05, S. 210 - 212.<text:line-break/><text:line-break/>
<text:a xlink:type="simple" xlink:href="http://www.wissen-hilfe.de/_Wissen/locked/papers/dp-2010-10-001.pdf" text:style-name="Internet_20_link" text:visited-style-name="Visited_20_Internet_20_Link">LINK</text:a><text:line-break/>Schuster, Jochen: Marmor, Stein und Eisen bricht … . Werkstoffliche Mechanismen der Entstehung von Brüchen und Brucherscheinungen in Metallen, Teil 1.<text:line-break/>In: Der Praktiker, 61. Jg 2010-10, S. 396 - 400.<text:line-break/><text:line-break/>
<text:a xlink:type="simple" xlink:href="http://www.wissen-hilfe.de/_Wissen/locked/papers/dp-2010-11-001.pdf" text:style-name="Internet_20_link" text:visited-style-name="Visited_20_Internet_20_Link">LINK</text:a><text:line-break/>Schuster, Jochen: Von der ,,Kullerkunde“ zum ,,Gefüge-Swing„. Werkstoffliche Mechanismen der Entstehung von Brüchen und Brucherscheinungen in Metallen, Teil 2.<text:line-break/>In: Der Praktiker, 61. Jg 2010-11, S. 440 - 443.<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2-10-001.pdf" text:style-name="Internet_20_link" text:visited-style-name="Visited_20_Internet_20_Link">LINK</text:a><text:line-break/>Axmann, Georges et al.: Geliefert wie bestellt? Lieferzustände von Unlegierten Baustählen nach Din En 10025-2.<text:line-break/>In: Der Praktiker, 63. Jg 2012-10, S. 464 - 469.<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3-07-003.pdf" text:style-name="Internet_20_link" text:visited-style-name="Visited_20_Internet_20_Link">LINK</text:a><text:line-break/>Schmidt, Joachim: Bemerkungen zur Normung. Baustähle und ihre Eignung zum Schmelztauchverzinken.<text:line-break/>In: Der Praktiker, 65. Jg 2013-07, S. 298 - 300.<text:line-break/><text:line-break/>
<text:a xlink:type="simple" xlink:href="http://www.wissen-hilfe.de/_Wissen/locked/papers/dp-2013-09-001.pdf" text:style-name="Internet_20_link" text:visited-style-name="Visited_20_Internet_20_Link">LINK</text:a><text:line-break/>Schuster, Jochen: Von schwarzen Schimmeln und nichtrostenden Edelstählen. Korrekte Einordnung und Bezeichnung nichtrostender Stähle.<text:line-break/>In: Der Praktiker, 65. Jg 2013-09, S. 422 - 427.<text:line-break/><text:line-break/>
<text:a xlink:type="simple" xlink:href="http://www.wissen-hilfe.de/_Wissen/locked/papers/dp-2013-12-002.pdf" text:style-name="Internet_20_link" text:visited-style-name="Visited_20_Internet_20_Link">LINK</text:a><text:line-break/>Schuster, Jochen: Altes Verfahren mit neuen Perspektiven. Herstellung und Anwendung von Damaszener-Stahl.<text:line-break/>In: Der Praktiker, 65. Jg 2013-12, S. 582 - 586.<text:line-break/><text:line-break/>
<text:a xlink:type="simple" xlink:href="http://www.wissen-hilfe.de/_Wissen/locked/papers/dp-2014-04-002.pdf" text:style-name="Internet_20_link" text:visited-style-name="Visited_20_Internet_20_Link">LINK</text:a><text:line-break/>Metting, Günter F. / Hausen, Tobias: Welche Stähle wie schweißen? Neuere warmfeste Stähle für den Kraftwerksbau.<text:line-break/>In: Der Praktiker, 66. Jg 2014-04, S. 142 - 147.<text:line-break/><text:line-break/>
<text:a xlink:type="simple" xlink:href="http://www.wissen-hilfe.de/_Wissen/locked/papers/dp-2014-07-002.pdf" text:style-name="Internet_20_link" text:visited-style-name="Visited_20_Internet_20_Link">LINK</text:a><text:line-break/>Schuster, Jochen / Hoßbach, Jörg: Eine Mischverbindung mit Geschichte. Herstellung und Anwendung von Damaszener-Stahl.<text:line-break/>In: Der Praktiker, 66. Jg 2014-07, S. 292 - 298.<text:line-break/><text:line-break/>
<text:a xlink:type="simple" xlink:href="http://www.wissen-hilfe.de/_Wissen/locked/papers/dp-2014-09-001.pdf" text:style-name="Internet_20_link" text:visited-style-name="Visited_20_Internet_20_Link">LINK</text:a><text:line-break/>Schuster, Jochen  : Nichtrostende Duplexstähle und ihre schweißtechnische Verarbeitung, Teil 1. Eigenschaften und Besonderheiten.<text:line-break/>In: Der Praktiker, 66. Jg 2014-09, S. 396 - 400.<text:line-break/><text:line-break/>
<text:a xlink:type="simple" xlink:href="http://www.wissen-hilfe.de/_Wissen/locked/papers/dp-2014-11-001.pdf" text:style-name="Internet_20_link" text:visited-style-name="Visited_20_Internet_20_Link">LINK</text:a><text:line-break/>Schuster, Jochen: Nichtrostende Duplexstähle und ihre schweißtechnische Verarbeitung, Teil 2. Besonderheiten und Schweisseignung.<text:line-break/>In: Der Praktiker, 66. Jg 2014-11, S. 504 - 508.<text:line-break/><text:line-break/>
<text:a xlink:type="simple" xlink:href="http://www.wissen-hilfe.de/_Wissen/locked/papers/dp-2014-12-001.pdf" text:style-name="Internet_20_link" text:visited-style-name="Visited_20_Internet_20_Link">LINK</text:a><text:line-break/>Schröder, Hans Christian / Lehmkuhl, Claas: Praxiserfahrungen unter Montagebedingungen. Verarbeitung neuer Stahllegierungen, Teil 1.<text:line-break/>In: Der Praktiker, 66. Jg 2014-12, S. 564 - 570.<text:line-break/><text:line-break/>
<text:a xlink:type="simple" xlink:href="http://www.wissen-hilfe.de/_Wissen/locked/papers/dp-2014-12-003.pdf" text:style-name="Internet_20_link" text:visited-style-name="Visited_20_Internet_20_Link">LINK</text:a><text:line-break/>Schuster, Jochen: Hinweise für sichereren Umgang. Die aktuellen Systeme zur Kurzbezeichnung von Nichteisenmetallen.<text:line-break/>In: Der Praktiker, 66. Jg 2015-12, S. 576 - 586.<text:line-break/><text:line-break/>
<text:a xlink:type="simple" xlink:href="http://www.wissen-hilfe.de/_Wissen/locked/papers/dp-2015-01-02-001.pdf" text:style-name="Internet_20_link" text:visited-style-name="Visited_20_Internet_20_Link">LINK</text:a><text:line-break/>Schröder, Hans Christian / Lehmkuhl, Claas: Anforderungen und deren praktische Relevanz. Verarbeitung neuer Stahllegierungen, Teil 2.<text:line-break/>In: Der Praktiker, 67. Jg 2015-01-02, S. 38 - 41.<text:line-break/><text:line-break/>
<text:a xlink:type="simple" xlink:href="http://www.wissen-hilfe.de/_Wissen/locked/papers/dp-2015-01-02-002.pdf" text:style-name="Internet_20_link" text:visited-style-name="Visited_20_Internet_20_Link">LINK</text:a><text:line-break/>Zabel, Michael / Schuster, Jochen: Keine wirtschaftliche Alternative? Einsatz von Kupfer-Phosphor-Loten nn niedrig mit Eisen legierten Kupferwerkstoffen.<text:line-break/>In: Der Praktiker, 67. Jg 2015-01-02, S. 42 - 48.<text:line-break/><text:line-break/>
<text:a xlink:type="simple" xlink:href="http://www.wissen-hilfe.de/_Wissen/locked/papers/dp-2015-10-004.pdf" text:style-name="Internet_20_link" text:visited-style-name="Visited_20_Internet_20_Link">LINK</text:a><text:line-break/>Herrmann, Jörg / Schuster, Jochen: Eigenschaften unter Kontrolle. Ausgewählte „Reparaturschweissungen“ an flüssigkeitsvergüteten Feinkornbaustählen.<text:line-break/>In: Der Praktiker, 67. Jg 2015-10, S. 476 - 487.<text:line-break/><text:line-break/>
<text:a xlink:type="simple" xlink:href="http://www.wissen-hilfe.de/_Wissen/locked/papers/dp-2015-11-002.pdf" text:style-name="Internet_20_link" text:visited-style-name="Visited_20_Internet_20_Link">LINK</text:a><text:line-break/>Killing, Ulrich: Ursachen, Folgen, Abhilfe. Korrosion von Stählen in Wasser.<text:line-break/>In: Der Praktiker, 67. Jg 2015-11, S. 528 - 537.<text:line-break/><text:line-break/>
<text:a xlink:type="simple" xlink:href="http://www.wissen-hilfe.de/_Wissen/locked/papers/dp-2016-04-001.pdf" text:style-name="Internet_20_link" text:visited-style-name="Visited_20_Internet_20_Link">LINK</text:a><text:line-break/>Ivanov, Bojan / Burt, Andreas: Vom Baustahl bis zum Duplexstahl. Die MSG-Prozessvariante ,,Forcearc Puls“.<text:line-break/>In: Der Praktiker, 68. Jg 2016-04, S. 128 - 130.<text:line-break/><text:line-break/>
<text:a xlink:type="simple" xlink:href="http://www.wissen-hilfe.de/_Wissen/locked/papers/dp-2016-04-002.pdf" text:style-name="Internet_20_link" text:visited-style-name="Visited_20_Internet_20_Link">LINK</text:a><text:line-break/>Schmidt, Joachim: Tipps für die Anwendung. Stahlbau mit wetterfesten Baustählen.<text:line-break/>In: Der Praktiker, 68. Jg 2016-04, S. 142 - 144.<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p-2016-06-001.pdf" text:style-name="Internet_20_link" text:visited-style-name="Visited_20_Internet_20_Link">LINK</text:a><text:line-break/>Schuster, Jochen /  Kokot, Torsten: Ein Sturm im Wasserglas?.Schweisseignung von Baustählen mit erhöhten Borgehalten.<text:line-break/>In: Der Praktiker, 68. Jg 2016-06, S. 238 - 245.<text:line-break/><text:line-break/>
<text:a xlink:type="simple" xlink:href="http://www.wissen-hilfe.de/_Wissen/locked/papers/dp-2016-07-003.pdf" text:style-name="Internet_20_link" text:visited-style-name="Visited_20_Internet_20_Link">LINK</text:a><text:line-break/>Gajda, Christoph /Schuster, Jochen : Eine Bulldogge aus Gusseisen - oder was ist ,,Lanz-Perlit„?. Geschichte des Gusseisens und sein Einsatz im Schlepper ,,Lanz Bulldog“.<text:line-break/>In: Der Praktiker, 68. Jg 2016-07, S. 302 - 309.<text:line-break/><text:line-break/>
<text:a xlink:type="simple" xlink:href="http://www.wissen-hilfe.de/_Wissen/locked/papers/dp-2016-08-002.pdf" text:style-name="Internet_20_link" text:visited-style-name="Visited_20_Internet_20_Link">LINK</text:a><text:line-break/>Schuster, Jochen /Gajda, Christoph : Eine Bulldogge aus Gusseisen - Reparaturschweißung an ,,Lanz-Perlit„. Geschichte des Gusseisens und sein Einsatz Im Schlepper ,,Lanz Bulldog“.<text:line-break/>In: Der Praktiker, 68. Jg 2016-08, S. 344 - 350.<text:line-break/><text:line-break/>
<text:a xlink:type="simple" xlink:href="http://www.wissen-hilfe.de/_Wissen/locked/papers/te-si-2014-09-009.pdf" text:style-name="Internet_20_link" text:visited-style-name="Visited_20_Internet_20_Link">LINK</text:a><text:line-break/>Krietsch, Arne / Schmidt, Martin / Krause, Ulrich: Brand- und Explosionseigenschaften von nanoskalig hergestellten Stäuben.<text:line-break/>In: Technische Sicherheit, Bd.4(2014)Nr.9, S. 44 - 49.<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5-04-004.pdf" text:style-name="Internet_20_link" text:visited-style-name="Visited_20_Internet_20_Link">LINK</text:a><text:line-break/>Burkert, Andreas / Lehmann, Jens: KorroPad - ein Korrosionsschnelltest zur Bewertung der Passivschichtqualität.<text:line-break/>In: Technische Sicherheit, Bd.5(2015)Nr.4, S. 26 - 29.<text:line-break/><text:line-break/>
<text:a xlink:type="simple" xlink:href="http://www.wissen-hilfe.de/_Wissen/locked/papers/te-si-2015-05-004.pdf" text:style-name="Internet_20_link" text:visited-style-name="Visited_20_Internet_20_Link">LINK</text:a><text:line-break/>Körner, Ursula: Marktüberwachung an Druckgasflaschen zur Überprüfung der Wärmebehandlung*.<text:line-break/>In: Technische Sicherheit, Bd.5(2015)Nr.5, S. 27 - 36.<text:line-break/><text:line-break/>
<text:a xlink:type="simple" xlink:href="http://www.wissen-hilfe.de/_Wissen/locked/papers/te-si-2015-06-005.pdf" text:style-name="Internet_20_link" text:visited-style-name="Visited_20_Internet_20_Link">LINK</text:a><text:line-break/>Hesener, Ute / Beck, Matthias: Brenn- und Explosionskenngrößen von Stäuben. Kann man das Verhalten außerhalb atmosphärischer Bedingungen abschätzen?..<text:line-break/>In: Technische Sicherheit, Bd.5(2015)Nr.6, S. 25 - 28.<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7.pdf" text:style-name="Internet_20_link" text:visited-style-name="Visited_20_Internet_20_Link">LINK</text:a><text:line-break/>Salg, Steffen / Malow, Marcus / Morhenn, Heinrich : Experimentelle und theoretische Untersuchung des Zersetzungsmechanismus deflagrationsfähiger Substanzen.<text:line-break/>In: Technische Sicherheit, Bd.5(2015)Nr.6, S. 39 - 44.<text:line-break/><text:line-break/>
<text:a xlink:type="simple" xlink:href="http://www.wissen-hilfe.de/_Wissen/locked/papers/te-si-2015-10-001.pdf" text:style-name="Internet_20_link" text:visited-style-name="Visited_20_Internet_20_Link">LINK</text:a><text:line-break/>Niesmann, Katharina/ Packroff, Rolf: Sicherer Umgang mit Nanomaterialien und anderen innovativen Materialien am Arbeitsplatz.<text:line-break/>In: Technische Sicherheit, Bd.5(2015)Nr.10, S. 11 - 15.<text:line-break/><text:line-break/>
<text:a xlink:type="simple" xlink:href="http://www.wissen-hilfe.de/_Wissen/locked/papers/te-si-2015-11-12-004.pdf" text:style-name="Internet_20_link" text:visited-style-name="Visited_20_Internet_20_Link">LINK</text:a><text:line-break/>Stahmer, Klaus-Werner : GESTIS-STAUB-Ex: 6 000 Datensätze zu Explosionskenngrößen von Stäuben.<text:line-break/>In: Technische Sicherheit, Bd.5(2015)Nr.11/12, S. 27 - 33.<text:line-break/><text:line-break/>
<text:a xlink:type="simple" xlink:href="http://www.wissen-hilfe.de/_Wissen/locked/papers/te-si-2016-04-005.pdf" text:style-name="Internet_20_link" text:visited-style-name="Visited_20_Internet_20_Link">LINK</text:a><text:line-break/>Beck, Matthias / Hesener, Ute : Hybride Gemische. Wie verändern sich die Kenngrößen von Stäuben bei Anwesenheit brennbarer Gase..<text:line-break/>In: Technische Sicherheit, Bd.6(2016)Nr.4, S. 32 - 3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7::20:02</meta:creation-date>
    <dc:creator>Generated</dc:creator>
    <dc:date>2026-09-02T07::20:02</dc:date>
    <dc:language>en-US</dc:language>
    <meta:editing-cycles>1</meta:editing-cycles>
    <meta:editing-duration>PT0S</meta:editing-duration>
    <dc:title>papers:p_materials</dc:title>
  </office:meta>
</office:document-meta>
</file>