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6c82acfe20f6e1084baf3f733adccd7.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26c82acfe20f6e1084baf3f733adccd7.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import_control_anti-dumping-tariff"/>Artikel: Einfuhrkontrollen, Aussenhandel, Antidumpingzöll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te-si-2024-05-06-005.pdf" text:style-name="Internet_20_link" text:visited-style-name="Visited_20_Internet_20_Link">LINK</text:a><text:line-break/>Rupprecht, R.: Bedrohungen und Belasrungen der Lieferkette.<text:line-break/>In: Technische Sicherheit, 14. Jg. 2024-05-06, S. 34-37.<text:line-break/><text:line-break/></text:p>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3::11:12</meta:creation-date>
    <dc:creator>Generated</dc:creator>
    <dc:date>2026-09-01T23::11:12</dc:date>
    <dc:language>en-US</dc:language>
    <meta:editing-cycles>1</meta:editing-cycles>
    <meta:editing-duration>PT0S</meta:editing-duration>
    <dc:title>papers:p_import_control_anti-dumping-tariff</dc:title>
  </office:meta>
</office:document-meta>
</file>