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0d497bcfe4fb7e545d3e70e7a0baf504.jpg"/>
  <manifest:file-entry manifest:media-type="image/png" manifest:full-path="Pictures/3ce661e790d23bf6aa4d59fedbc7d613.png"/>
  <manifest:file-entry manifest:media-type="image/gif" manifest:full-path="Pictures/8201922e3a187870aeea4e3c1e278ab3.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cell" table:number-rows-spanned="4">
            <text:p text:style-name="tablealignleft"><draw:frame draw:style-name="media" draw:name="0" text:anchor-type="as-char" draw:z-index="0" svg:width="3.175cm" style:rel-width="100%" svg:height="2.2057091346154cm" style:rel-height="scale"><draw:image xlink:href="Pictures/0d497bcfe4fb7e545d3e70e7a0baf504.jpg" xlink:type="simple" xlink:show="embed" xlink:actuate="onLoad"/></draw:frame><text:line-break/><text:a xlink:type="simple" xlink:href="https://wiki.product-compliance.net/doku.php?id=start" text:style-name="Internet_20_link" text:visited-style-name="Visited_20_Internet_20_Link">Startseite</text:a><text:line-break/><text:line-break/><text:a xlink:type="simple" xlink:href="https://wiki.product-compliance.net/doku.php?id=angebote" text:style-name="Internet_20_link" text:visited-style-name="Visited_20_Internet_20_Link">Informationsseite</text:a><text:line-break/><text:line-break/><text:a xlink:type="simple" xlink:href="https://wiki.product-compliance.net/doku.php?id=papers:papers" text:style-name="Internet_20_link" text:visited-style-name="Visited_20_Internet_20_Link">Artikel Hauptseite</text:a></text:p>
          </table:table-cell>
          <table:table-cell office:value-type="string" table:style-name="tablecell" table:number-columns-spanned="3">
            <text:p text:style-name="tablealignleft"><draw:frame draw:style-name="media" draw:name="1" text:anchor-type="as-char" draw:z-index="1" svg:width="21.166666666667cm" style:rel-width="100%" svg:height="2.4656136887134cm" style:rel-height="scale"><draw:image xlink:href="Pictures/3ce661e790d23bf6aa4d59fedbc7d613.png" xlink:type="simple" xlink:show="embed" xlink:actuate="onLoad"/></draw:frame><text:line-break/><text:span text:style-name=""><text:span text:style-name="Strong_20_Emphasis"><text:bookmark text:name="papers:p_human_compliance"/>Artikel: Human Compliance</text:span></text:span> </text:p>
          </table:table-cell>
          <table:covered-table-cell/>
          <table:covered-table-cell/>
          <table:table-cell office:value-type="string" table:style-name="tablecell"/>
        </table:table-row>
        <table:table-row>
          <table:table-cell office:value-type="string" table:style-name="tablecell" table:number-columns-spanned="3">
            <text:p text:style-name="tablealignleft"><text:span text:style-name="">Diese Anwendung richtet sich ausschließlich an Unternehmen (gewerblicher Kontext).</text:span> </text:p>
          </table:table-cell>
          <table:covered-table-cell/>
          <table:covered-table-cell/>
          <table:table-cell office:value-type="string" table:style-name="tablecell" table:number-rows-spanned="3">
            <text:p text:style-name="tablealignleft"><draw:frame draw:style-name="mediaright" draw:name="2" text:anchor-type="paragraph" draw:z-index="2" svg:width="2.1166666666667cm" style:rel-width="100%" svg:height="1.7298085291558cm" style:rel-height="scale"><draw:image xlink:href="Pictures/8201922e3a187870aeea4e3c1e278ab3.gif" xlink:type="simple" xlink:show="embed" xlink:actuate="onLoad"/></draw:frame></text:p>
          </table:table-cell>
        </table:table-row>
        <table:table-row>
          <table:table-cell office:value-type="string" table:style-name="tablecell" table:number-columns-spanned="3">
            <text:p text:style-name="tablealignleft"><text:span text:style-name="">Die Inhalte werden fortlaufend angepasst.</text:span></text:p>
          </table:table-cell>
          <table:covered-table-cell/>
          <table:covered-table-cell/>
        </table:table-row>
        <table:table-row>
          <table:table-cell office:value-type="string" table:style-name="tablecell">
            <text:p text:style-name="tablealigncenter">  <text:span text:style-name="Strong_20_Emphasis"><text:a xlink:type="simple" xlink:href="https://www.wissen-hilfe.de/Knowledge_Database/Weblinks.htm" text:style-name="Internet_20_link" text:visited-style-name="Visited_20_Internet_20_Link">Weblinks</text:a></text:span>  </text:p>
          </table:table-cell>
          <table:table-cell office:value-type="string" table:style-name="tablecell">
            <text:p text:style-name="tablealigncenter">  <text:a xlink:type="simple" xlink:href="http://www.impressum.bialek-ing.de/Impressum.htm" text:style-name="Internet_20_link" text:visited-style-name="Visited_20_Internet_20_Link">Impressum &amp; Rechtliches</text:a>  </text:p>
          </table:table-cell>
          <table:table-cell office:value-type="string" table:style-name="tablecell">
            <text:p text:style-name="tablealigncenter">  <text:a xlink:type="simple" xlink:href="http://www.datenschutz.bialek-ing.de/Datenschutz.htm" text:style-name="Internet_20_link" text:visited-style-name="Visited_20_Internet_20_Link">Datenschutz</text:a>  </text:p>
          </table:table-cell>
        </table:table-row>
      </table:table>
      <text:p text:style-name="Text_20_body">Für auf dieser Website enthaltene Hyperlinks gilt: Bei den zum Anlinken zur Verfügung gestellten Seiten handelt es sich ausschließlich um fremde Inhalte. Ingenieurbüro Jürgen Bialek übernimmt keine Verantwortung für den Inhalt der angelinkten Seiten.</text:p>
      <text:p text:style-name="Text_20_body"><text:span text:style-name=""><text:span text:style-name="Strong_20_Emphasis">Aus Urheberrechtsgründen ist der Zugriff auf den Volltext der hier vorliegenden Informationen für externe Benutzer nicht möglich. Nutzen Sie deshalb unsere Beratungsangebote für Themen, die Ihr Interesse geweckt haben oder wenden Sie sich an die Autoren bzw. den herausgebenden Verlag.</text:span></text:span></text:p>
      <text:h text:style-name="Heading_20_2" text:outline-level="2"><text:bookmark-start text:name="__RefHeading___NoTitle_1"/><text:bookmark-start text:name="section"/>2025<text:bookmark-end text:name="__RefHeading___NoTitle_1"/><text:bookmark-end text:name="section"/></text:h>
      <text:p text:style-name="Text_20_body"><text:a xlink:type="simple" xlink:href="http://www.wissen-hilfe.de/_Wissen/locked/papers/s-ing-2025-01-02-003.pdf" text:style-name="Internet_20_link" text:visited-style-name="Visited_20_Internet_20_Link">LINK</text:a><text:line-break/>Elster, Peter: ISO 45003: Chance für den Arbeits- und Gesundheitsschutz
Krisenzeiten bewältigen.<text:line-break/>In: Sicherheitsingenieur, Jg. 56-2025-01-02, S. 38-39.<text:line-break/><text:line-break/>
<text:a xlink:type="simple" xlink:href="http://www.wissen-hilfe.de/_Wissen/locked/papers/s-ing-2025-05-006.pdf" text:style-name="Internet_20_link" text:visited-style-name="Visited_20_Internet_20_Link">LINK</text:a><text:line-break/>Klagge, Matthias: Nichtraucherschutz am Arbeitsplatz
Kurioser Fall in der Pizzeria.<text:line-break/>In: Sicherheitsingenieur, Jg. 56-2025-05, S. 42-43.<text:line-break/><text:line-break/>
<text:a xlink:type="simple" xlink:href="http://www.wissen-hilfe.de/_Wissen/locked/papers/sis-2025-01-001.pdf" text:style-name="Internet_20_link" text:visited-style-name="Visited_20_Internet_20_Link">LINK</text:a><text:line-break/>Hien, Wolfgang; Enders, Kristina; Höfs, Antonia; et al.:: Erste Ergebnisse aus einer Studie zu Gesundheit und Krankheit im Handwerk
Arbeiten im Handwerk: Hohe Belastung, Präventionslücken, Präsentismus und andere Paradoxien ( Teil 2 von 2 ).<text:line-break/>In: sicher ist sicher, Jg.76-2025-01, S. 17-20.<text:line-break/><text:line-break/>
<text:a xlink:type="simple" xlink:href="http://www.wissen-hilfe.de/_Wissen/locked/papers/sis-2025-05-001.pdf" text:style-name="Internet_20_link" text:visited-style-name="Visited_20_Internet_20_Link">LINK</text:a><text:line-break/>Kröger, Josef: Umgang mit körperlichen Belastungen im Zusammenhang mit der mutterschutzrechtlichen Gefährdungsbeurteilung.<text:line-break/>In: sicher ist sicher, Jg.76-2025-05, S. 199-203.<text:line-break/><text:line-break/>
<text:a xlink:type="simple" xlink:href="http://www.wissen-hilfe.de/_Wissen/locked/papers/sis-2025-05-002.pdf" text:style-name="Internet_20_link" text:visited-style-name="Visited_20_Internet_20_Link">LINK</text:a><text:line-break/>Kaboth, Arthur; Lück, Marcel; Hünefeld, Lena: Arbeits- und Gesundheitssituation von Erwerbstätigen in der Einfacharbeit.<text:line-break/>In: sicher ist sicher, Jg.76-2025-05, S. 208-211.<text:line-break/><text:line-break/>
<text:a xlink:type="simple" xlink:href="http://www.wissen-hilfe.de/_Wissen/locked/papers/sis-2025-05-003.pdf" text:style-name="Internet_20_link" text:visited-style-name="Visited_20_Internet_20_Link">LINK</text:a><text:line-break/>Ketzmerick, Thomas; Kothe, Wolfgang: Belastungen durch die Digitalisierung der Arbeit und Gegenmaßnahmen.<text:line-break/>In: sicher ist sicher, Jg.76-2025-05, S. 216-222.<text:line-break/><text:line-break/>
<text:a xlink:type="simple" xlink:href="http://www.wissen-hilfe.de/_Wissen/locked/papers/s-ing-2025-06-002.pdf" text:style-name="Internet_20_link" text:visited-style-name="Visited_20_Internet_20_Link">LINK</text:a><text:line-break/>Elster, Peter: ISO 45003 im internationalen Vergleich
Deutschland hinkt hinterher.<text:line-break/>In: Sicherheitsingenieur, Jg. 56-2025-06, S. 16-17.<text:line-break/><text:line-break/>
<text:a xlink:type="simple" xlink:href="http://www.wissen-hilfe.de/_Wissen/locked/papers/s-ing-2025-12-003.pdf" text:style-name="Internet_20_link" text:visited-style-name="Visited_20_Internet_20_Link">LINK</text:a><text:line-break/>Kring, Friedhelm: Toxikologie und Chemikalienbewertung
Was Epigenetik für den Arbeitsschutz bedeutet.<text:line-break/>In: Sicherheitsingenieur, Jg. 56-2025-12, S. 24-26.<text:line-break/><text:line-break/>
<text:a xlink:type="simple" xlink:href="http://www.wissen-hilfe.de/_Wissen/locked/papers/s-ing-2025-12-004.pdf" text:style-name="Internet_20_link" text:visited-style-name="Visited_20_Internet_20_Link">LINK</text:a><text:line-break/>Metzler,annick: Psychische Belastung bei dynamischen Tätigkeiten
Wenn Standardverfahren an ihre Grenzen stoßen.<text:line-break/>In: Sicherheitsingenieur, Jg. 56-2025-12, S. 27-30.<text:line-break/><text:line-break/>
<text:a xlink:type="simple" xlink:href="http://www.wissen-hilfe.de/_Wissen/locked/papers/sis-2025-06-001.pdf" text:style-name="Internet_20_link" text:visited-style-name="Visited_20_Internet_20_Link">LINK</text:a><text:line-break/>Wienemann, Elisabeth: Suchtprävention und betrieblicher Arbeits- und Gesundheitsschutz.<text:line-break/>In: sicher ist sicher, Jg.76-2025-06, S. 254-260.<text:line-break/><text:line-break/>
<text:a xlink:type="simple" xlink:href="http://www.wissen-hilfe.de/_Wissen/locked/papers/sis-2025-06-003.pdf" text:style-name="Internet_20_link" text:visited-style-name="Visited_20_Internet_20_Link">LINK</text:a><text:line-break/>Hubalek, Sylvia: Einleuchtend: Tipps zur menschengerechten Beleuchtung im Betrieb.<text:line-break/>In: sicher ist sicher, Jg.76-2025-06, S. 268-273.<text:line-break/><text:line-break/>
<text:a xlink:type="simple" xlink:href="http://www.wissen-hilfe.de/_Wissen/locked/papers/sis-2025-09-006.pdf" text:style-name="Internet_20_link" text:visited-style-name="Visited_20_Internet_20_Link">LINK</text:a><text:line-break/>Wilrich, Thomas: Fristlose Kündigung nach unbefugter Schlüsselweitergabe.<text:line-break/>In: sicher ist sicher, Jg.76-2025-09, S. 401-403.<text:line-break/><text:line-break/>
<text:a xlink:type="simple" xlink:href="http://www.wissen-hilfe.de/_Wissen/locked/papers/sis-2025-10-003.pdf" text:style-name="Internet_20_link" text:visited-style-name="Visited_20_Internet_20_Link">LINK</text:a><text:line-break/>Günther, Ljuba; Rehmer, Sabine: Mit psychologischem Know-how zur sicheren Arbeitswelt: Chancen der aktualisierten DGUV Vorschrift 2.<text:line-break/>In: sicher ist sicher, Jg.76-2025-10, S. 441-444.<text:line-break/><text:line-break/>
<text:a xlink:type="simple" xlink:href="http://www.wissen-hilfe.de/_Wissen/locked/papers/sis-2025-10-004.pdf" text:style-name="Internet_20_link" text:visited-style-name="Visited_20_Internet_20_Link">LINK</text:a><text:line-break/>Beyer, Magnus; Winkelmann, Anja: Der Präventionsguide Psyche - Ein Onlinetool für die betriebliche Beratung.<text:line-break/>In: sicher ist sicher, Jg.76-2025-10, S. 445-447.<text:line-break/><text:line-break/>
<text:a xlink:type="simple" xlink:href="http://www.wissen-hilfe.de/_Wissen/locked/papers/sis-2025-11-005.pdf" text:style-name="Internet_20_link" text:visited-style-name="Visited_20_Internet_20_Link">LINK</text:a><text:line-break/>Schulz-Dadaczynski, Anika; Junghans, Gisa: Handlungshilfe für Betriebe
Arbeitsgestaltung bei Zeit - und Leistungsdruck sowie Informationsflut.<text:line-break/>In: sicher ist sicher, Jg.76-2025-11, S. 502-507.<text:line-break/><text:line-break/>
<text:a xlink:type="simple" xlink:href="http://www.wissen-hilfe.de/_Wissen/locked/papers/sis-2025-11-006.pdf" text:style-name="Internet_20_link" text:visited-style-name="Visited_20_Internet_20_Link">LINK</text:a><text:line-break/>Wilrich, Thomas: Der „einfache Küchen-Holzstuhl„ im Amtsbüro.<text:line-break/>In: sicher ist sicher, Jg.76-2025-11, S. 508-513.<text:line-break/><text:line-break/>
<text:a xlink:type="simple" xlink:href="http://www.wissen-hilfe.de/_Wissen/locked/papers/zfpc-2025-03-005.pdf" text:style-name="Internet_20_link" text:visited-style-name="Visited_20_Internet_20_Link">LINK</text:a><text:line-break/>Ruhnke, Isabel Dorothee: Neue EU-Zwangsarbeitsverordnung: Verschärfte Regelungen für Produkte auf dem EU-Binnenmarkt im Kampf gegen Zwangsarbeit.<text:line-break/>In: Zfpc Zeitschrift für Product Compliance, 4 Jg.2025-03, S. 102-106.<text:line-break/><text:line-break/></text:p>
      <text:h text:style-name="Heading_20_2" text:outline-level="2"><text:bookmark-start text:name="__RefHeading___NoTitle_2"/><text:bookmark-start text:name="section1"/>2024<text:bookmark-end text:name="__RefHeading___NoTitle_2"/><text:bookmark-end text:name="section1"/></text:h>
      <text:p text:style-name="Text_20_body"><text:a xlink:type="simple" xlink:href="http://www.wissen-hilfe.de/_Wissen/locked/papers/din-2024-07-001.pdf" text:style-name="Internet_20_link" text:visited-style-name="Visited_20_Internet_20_Link">LINK</text:a><text:line-break/>Jablonski, Hans W., Chrisren, Corina: DIN 30415: Eine Norm für die Vielfalt?
Eine Norm für das Diversity- Management.<text:line-break/>In: DIN Mitteilungen, Jg.2024-07, S. 91-92.<text:line-break/><text:line-break/>
<text:a xlink:type="simple" xlink:href="http://www.wissen-hilfe.de/_Wissen/locked/papers/vdsi-2024-04-001.pdf.pdf" text:style-name="Internet_20_link" text:visited-style-name="Visited_20_Internet_20_Link">LINK</text:a><text:line-break/>Zander, Petra: Resilienz - mehr als ein Modewort.<text:line-break/>In: VDSI aktuell , 2024-04, S. 6-8.<text:line-break/><text:line-break/>
<text:a xlink:type="simple" xlink:href="http://www.wissen-hilfe.de/_Wissen/locked/papers/sis-2024-01-003.pdf.pdf" text:style-name="Internet_20_link" text:visited-style-name="Visited_20_Internet_20_Link">LINK</text:a><text:line-break/>Lange, Andrea; Walasiak, Boris: Deilemma oder Handlungsauftrag?
Körperliche Belastungen in der Industrie
Erfahrungen aus 20 Jahren Projektarbeit in Produktionsunternehmen.<text:line-break/>In: sicher ist sicher, 75. Jg.-2024-01, S. 21-25.<text:line-break/><text:line-break/>
<text:a xlink:type="simple" xlink:href="http://www.wissen-hilfe.de/_Wissen/locked/papers/sis-2024-01-004.pdf.pdf" text:style-name="Internet_20_link" text:visited-style-name="Visited_20_Internet_20_Link">LINK</text:a><text:line-break/>Arens, Uwe: Notfallplanung und Krisenvorsorge-eine Aufgabe für die Fachkraft für Arbeitssicherheit? ( Teil 2 von 2 ).<text:line-break/>In: sicher ist sicher, 75. Jg.-2024-01, S. 26-31.<text:line-break/><text:line-break/>
<text:a xlink:type="simple" xlink:href="http://www.wissen-hilfe.de/_Wissen/locked/papers/sis-2024-02-001.pdf.pdf" text:style-name="Internet_20_link" text:visited-style-name="Visited_20_Internet_20_Link">LINK</text:a><text:line-break/>Küppers, Martin: Qualifikation, Unterweisung und Beauftragung von Beschäftigten für die sichere Verwendung von Arbeitsmitteln- Die TRBS 1116.<text:line-break/>In: sicher ist sicher, 75. Jg.-2024-02, S. 59-62.<text:line-break/><text:line-break/>
<text:a xlink:type="simple" xlink:href="http://www.wissen-hilfe.de/_Wissen/locked/papers/sis-2024-02-005.pdf.pdf" text:style-name="Internet_20_link" text:visited-style-name="Visited_20_Internet_20_Link">LINK</text:a><text:line-break/>Wilrich, Thomas: Strafverfahren nach Unfall am Laborwalzwerk.<text:line-break/>In: sicher ist sicher, 75.Jg.-2024-02, S. 83-88.<text:line-break/><text:line-break/>
<text:a xlink:type="simple" xlink:href="http://www.wissen-hilfe.de/_Wissen/locked/papers/sis-2024-03-002.pdf.pdf" text:style-name="Internet_20_link" text:visited-style-name="Visited_20_Internet_20_Link">LINK</text:a><text:line-break/>Krell, Klaus-Michael: Baggerführerschein, Baggerschein Beauftragung
Welche Qualifizierung muß das Fahrpersonal von Hydraulikbaggern und Radladern haben?.<text:line-break/>In: sicher ist sicher, 75.Jg.-2024-03, S. 115-118.<text:line-break/><text:line-break/>
<text:a xlink:type="simple" xlink:href="http://www.wissen-hilfe.de/_Wissen/locked/papers/sis-2024-03-004.pdf.pdf" text:style-name="Internet_20_link" text:visited-style-name="Visited_20_Internet_20_Link">LINK</text:a><text:line-break/>Wienhold, Lutz: Künstliche Intelligenz erfordert ethische Grundsätze ( Teil 1 von 3 ).<text:line-break/>In: sicher ist sicher, 75.Jg.-2024-03, S. 123-127.<text:line-break/><text:line-break/>
<text:a xlink:type="simple" xlink:href="http://www.wissen-hilfe.de/_Wissen/locked/papers/sis-2024-04-003.pdf.pdf" text:style-name="Internet_20_link" text:visited-style-name="Visited_20_Internet_20_Link">LINK</text:a><text:line-break/>Wienhold, Lutz: Künstliche Intelligenz erfordert ethische Grundsätze ( Teil 2 von 3 ).<text:line-break/>In: sicher ist sicher, 75.Jg.-2024-04, S. 174-181.<text:line-break/><text:line-break/>
<text:a xlink:type="simple" xlink:href="http://www.wissen-hilfe.de/_Wissen/locked/papers/sis-2024-05-001.pdf.pdf" text:style-name="Internet_20_link" text:visited-style-name="Visited_20_Internet_20_Link">LINK</text:a><text:line-break/>Kröger, Josef: Betrieblicher Mutterschutz in der Praxis.<text:line-break/>In: sicher ist sicher, 75.Jg.-2024-05, S. 214-2200.<text:line-break/><text:line-break/>
<text:a xlink:type="simple" xlink:href="http://www.wissen-hilfe.de/_Wissen/locked/papers/sis-2024-05-003.pdf.pdf" text:style-name="Internet_20_link" text:visited-style-name="Visited_20_Internet_20_Link">LINK</text:a><text:line-break/>Meyer, Sophie-Charlotte; Tisch, Anita: Technostreß am Arbeitsplatz:
eine empirische Studie zum Zusammenhang mit Burnout-Symptomen.<text:line-break/>In: sicher ist sicher, 75.Jg.-2024-05, S. 233-238.<text:line-break/><text:line-break/>
<text:a xlink:type="simple" xlink:href="http://www.wissen-hilfe.de/_Wissen/locked/papers/sis-2024-05-005.pdf.pdf" text:style-name="Internet_20_link" text:visited-style-name="Visited_20_Internet_20_Link">LINK</text:a><text:line-break/>Wienhold, Lutz: Künstliche Intelligenz erfordert ethische Grundsätze ( Teil 3von 3 ).<text:line-break/>In: sicher ist sicher, 75.Jg.-2024-05, S. 243-246.<text:line-break/><text:line-break/>
<text:a xlink:type="simple" xlink:href="http://www.wissen-hilfe.de/_Wissen/locked/papers/sis-2024-05-006.pdf.pdf" text:style-name="Internet_20_link" text:visited-style-name="Visited_20_Internet_20_Link">LINK</text:a><text:line-break/>Kiesche, Eberhard: Stufenweise Wiedereingliederung in das Erwerbsleben und Arbeitsschutz ( Teil 1 von 2 ).<text:line-break/>In: sicher ist sicher, 75.Jg.-2024-05, S. 247-250.<text:line-break/><text:line-break/>
<text:a xlink:type="simple" xlink:href="http://www.wissen-hilfe.de/_Wissen/locked/papers/sis-2024-06-002.pdf.pdf" text:style-name="Internet_20_link" text:visited-style-name="Visited_20_Internet_20_Link">LINK</text:a><text:line-break/>Rygl, David; Fuchs, Andrea; Epstein, Nurith; et al.:: Evaluation der betrieblichen Anwendung des INQA-Unternehmenschecks
„Guter Mittelstand-Erfolg ist kein Zufall“-
Teil1: Ziele, Aufbau, Vorgehen.<text:line-break/>In: sicher ist sicher, 75.Jg.-2024-06, S. 274-279.<text:line-break/><text:line-break/>
<text:a xlink:type="simple" xlink:href="http://www.wissen-hilfe.de/_Wissen/locked/papers/sis-2024-06-005.pdf.pdf" text:style-name="Internet_20_link" text:visited-style-name="Visited_20_Internet_20_Link">LINK</text:a><text:line-break/>Kiesche, Eberhard: Stufenweise Wiedereingliederung in das Erwerbsleben und Arbeitsschutz ( Teil 2 von 2 ).<text:line-break/>In: sicher ist sicher, 75.Jg.-2024-06, S. 297-301.<text:line-break/><text:line-break/>
<text:a xlink:type="simple" xlink:href="http://www.wissen-hilfe.de/_Wissen/locked/papers/sis-2024-07-08-004.pdf.pdf" text:style-name="Internet_20_link" text:visited-style-name="Visited_20_Internet_20_Link">LINK</text:a><text:line-break/>Schröer, Laura; Wirth, Lena Marie: Langzeitstationäre Plege
Mentale Erholung im Rahmen flexibler Arbeitszeitgestaltung.<text:line-break/>In: sicher ist sicher, 75.Jg.-2024-07-08, S. 339-345.<text:line-break/><text:line-break/>
<text:a xlink:type="simple" xlink:href="http://www.wissen-hilfe.de/_Wissen/locked/papers/sis-2024-07-08-005.pdf.pdf" text:style-name="Internet_20_link" text:visited-style-name="Visited_20_Internet_20_Link">LINK</text:a><text:line-break/>Rygl, David; Fuchs, Andrea; Epstein, Nurith; et al.:: Evaluation der betrieblichen Anwendung des INQA-Unternehmenschecks
„Guter Mittelstand-Erfolg ist kein Zufall“-
Teil2: Ergebnisse, Schlußfolgerungen, Empfehlungen.<text:line-break/>In: sicher ist sicher, 75.Jg.-2024-07-08, S. 346-351.<text:line-break/><text:line-break/>
<text:a xlink:type="simple" xlink:href="http://www.wissen-hilfe.de/_Wissen/locked/papers/te-si-2024-03-04-008.pdf" text:style-name="Internet_20_link" text:visited-style-name="Visited_20_Internet_20_Link">LINK</text:a><text:line-break/>Muro, Donato: Risiko für die Arbeitssicherheit: unzureichend qualifizierte Fachkräfte für Arbeitssicherheit ohne ausreichende Genehmigung.<text:line-break/>In: Technische Sicherheit, 14. Jg. 2024-03-04, S. 38-41.<text:line-break/><text:line-break/>
<text:a xlink:type="simple" xlink:href="http://www.wissen-hilfe.de/_Wissen/locked/papers/te-si-2024-07-08-008.pdf" text:style-name="Internet_20_link" text:visited-style-name="Visited_20_Internet_20_Link">LINK</text:a><text:line-break/>Hoving, H.: Ein starkes Bewusstsein für Sicherheit und Gesundheit bei der Arbeit.<text:line-break/>In: Technische Sicherheit, 14. Jg. 2024-07-08, S. 42-45.<text:line-break/><text:line-break/>
<text:a xlink:type="simple" xlink:href="http://www.wissen-hilfe.de/_Wissen/locked/papers/s-ing-2024-04-001.pdf" text:style-name="Internet_20_link" text:visited-style-name="Visited_20_Internet_20_Link">LINK</text:a><text:line-break/>Wessels, Alexandra: Mit Achtsamkeit sicher arbeiten
Mehr als ein Buzzword.<text:line-break/>In: Sicherheitsingenieur, 55.Jg.2024-04, S. 24-25.<text:line-break/><text:line-break/>
<text:a xlink:type="simple" xlink:href="http://www.wissen-hilfe.de/_Wissen/locked/papers/s-ing-2024-05-001.pdf" text:style-name="Internet_20_link" text:visited-style-name="Visited_20_Internet_20_Link">LINK</text:a><text:line-break/>Kring, Friedhelm: Überlastungsanzeige am Arbeitsplatz
Wann “ zu viel Arbeit „ melden ?.<text:line-break/>In: Sicherheitsingenieur, 55.Jg.2024-05, S. 14-17.<text:line-break/><text:line-break/>
<text:a xlink:type="simple" xlink:href="http://www.wissen-hilfe.de/_Wissen/locked/papers/sis-2024-09-003.pdf" text:style-name="Internet_20_link" text:visited-style-name="Visited_20_Internet_20_Link">LINK</text:a><text:line-break/>Hasselhorn, Hans Martin; Müller, Bernd Hans: ( Noch ) Länger arbeiten bei schwerer körperlicher Tätigkeit? - Impulse von der lidA- Studie.<text:line-break/>In: sicher ist sicher, 75. Jg.-2024-09, S. 394-398.<text:line-break/><text:line-break/>
<text:a xlink:type="simple" xlink:href="http://www.wissen-hilfe.de/_Wissen/locked/papers/s-ing-2024-10-006.pdf" text:style-name="Internet_20_link" text:visited-style-name="Visited_20_Internet_20_Link">LINK</text:a><text:line-break/>Wilrich, Thomas: Arbeitsschutz und Arbeitsrecht
Die rote Arbeitshose und das schwarze „Nichts··.<text:line-break/>In: Sicherheitsingenieur, 55. Jg.2024-10, S. 41-43.<text:line-break/><text:line-break/></text:p>
      <text:h text:style-name="Heading_20_2" text:outline-level="2"><text:bookmark-start text:name="__RefHeading___NoTitle_3"/><text:bookmark-start text:name="section2"/>2023<text:bookmark-end text:name="__RefHeading___NoTitle_3"/><text:bookmark-end text:name="section2"/></text:h>
      <text:p text:style-name="Text_20_body"><text:a xlink:type="simple" xlink:href="http://www.wissen-hilfe.de/_Wissen/locked/papers/s-ing-2023-03-002.pdf" text:style-name="Internet_20_link" text:visited-style-name="Visited_20_Internet_20_Link">LINK</text:a><text:line-break/>Metzler, Yannick: Fortschreibung der Gefährdungsbeurteilung psychischer Belastung
Sonderfall oder Business as usual?.<text:line-break/>In: Sicherheitsingenieur, 54. Jg., 03/2023, S. 12-15.<text:line-break/><text:line-break/>
<text:a xlink:type="simple" xlink:href="http://www.wissen-hilfe.de/_Wissen/locked/papers/s-ing-2023-03-004.pdf" text:style-name="Internet_20_link" text:visited-style-name="Visited_20_Internet_20_Link">LINK</text:a><text:line-break/>Poppelreuter, Stefan: Umgang mit Todesfällen am Arbeitsplatz
„Plötzlich und unerwartet“.<text:line-break/>In: Sicherheitsingenieur, 54. Jg., 03/2023, S. 18-22.<text:line-break/><text:line-break/>
<text:a xlink:type="simple" xlink:href="http://www.wissen-hilfe.de/_Wissen/locked/papers/s-ing-2023-05-004.pdf" text:style-name="Internet_20_link" text:visited-style-name="Visited_20_Internet_20_Link">LINK</text:a><text:line-break/>Hund, Stefan: Trauerfälle im Unternehmen
Wenn das Feuer ausbricht.<text:line-break/>In: Sicherheitsingenieur, 54. Jg., 05/2023, S. 36-39.<text:line-break/><text:line-break/>
<text:a xlink:type="simple" xlink:href="http://www.wissen-hilfe.de/_Wissen/locked/papers/s-ing-2023-05-005.pdf" text:style-name="Internet_20_link" text:visited-style-name="Visited_20_Internet_20_Link">LINK</text:a><text:line-break/>Wilrich, Thomas: Mutterschutzgesetz: Abwägung und Wertung
Unverantwortbare Gefährdung.<text:line-break/>In: Sicherheitsingenieur, 54. Jg., 05/2023, S. 40-43.<text:line-break/><text:line-break/>
<text:a xlink:type="simple" xlink:href="http://www.wissen-hilfe.de/_Wissen/locked/papers/s-ing-2023-05-006.pdf" text:style-name="Internet_20_link" text:visited-style-name="Visited_20_Internet_20_Link">LINK</text:a><text:line-break/>Klagge, Matthias: Urteil zum Arbeitszeitgesetz
Behörde hat Recht auf Auskunft.<text:line-break/>In: Sicherheitsingenieur, 54. Jg., 05/2023, S. 44-45.<text:line-break/><text:line-break/>
<text:a xlink:type="simple" xlink:href="http://www.wissen-hilfe.de/_Wissen/locked/papers/s-ing-2023-06-003.pdf" text:style-name="Internet_20_link" text:visited-style-name="Visited_20_Internet_20_Link">LINK</text:a><text:line-break/>Poppelreuter, Stefan: Umgang mit stoffungebundenen Süchten am Arbeitsplatz
Wenn aus Spiel Ernst wird.<text:line-break/>In: Sicherheitsingenieur, 54. Jg., 06/2023, S. 16-19.<text:line-break/><text:line-break/>
<text:a xlink:type="simple" xlink:href="http://www.wissen-hilfe.de/_Wissen/locked/papers/s-ing-2023-06-004.pdf" text:style-name="Internet_20_link" text:visited-style-name="Visited_20_Internet_20_Link">LINK</text:a><text:line-break/>Klagge, Matthias: Schwerpunkt Ergonomie: Arbeitsschutz bei mobiler Arbeit
Keine Entbindung von Pflichten.<text:line-break/>In: Sicherheitsingenieur, 54. Jg., 06/2023, S. 22-24.<text:line-break/><text:line-break/>
<text:a xlink:type="simple" xlink:href="http://www.wissen-hilfe.de/_Wissen/locked/papers/s-ing-2023-07-08-004.pdf" text:style-name="Internet_20_link" text:visited-style-name="Visited_20_Internet_20_Link">LINK</text:a><text:line-break/>Magiera, Carsten: Schwerpunkt Unterweisung: Pflichtenübertragung und Verantwortung
Neue Führungskräfte unterweisen.<text:line-break/>In: Sicherheitsingenieur, 54. Jg., 07-08/2023, S. 28-30.<text:line-break/><text:line-break/>
<text:a xlink:type="simple" xlink:href="http://www.wissen-hilfe.de/_Wissen/locked/papers/sis-2023-01-001.pdf" text:style-name="Internet_20_link" text:visited-style-name="Visited_20_Internet_20_Link">LINK</text:a><text:line-break/>Beck, David; Schöneich-Kühn, Cornelia: Vorschriften und Regeln zur Berücksichtigung psychischer Belastung in der Gefährdungsbeurteilung.<text:line-break/>In: sicher ist sicher, 74. Jg. 2023-01, S. 6-10.<text:line-break/><text:line-break/>
<text:a xlink:type="simple" xlink:href="http://www.wissen-hilfe.de/_Wissen/locked/papers/sis-2023-01-002.pdf" text:style-name="Internet_20_link" text:visited-style-name="Visited_20_Internet_20_Link">LINK</text:a><text:line-break/>Robelski, Swantje; Sommer, Sabine: Gesund und sicher digital: der Weg zum Arbeitsschutzsystem der Zukunft.<text:line-break/>In: sicher ist sicher, 74. Jg. 2023-01, S. 21-25.<text:line-break/><text:line-break/>
<text:a xlink:type="simple" xlink:href="http://www.wissen-hilfe.de/_Wissen/locked/papers/sis-2023-02-004.pdf" text:style-name="Internet_20_link" text:visited-style-name="Visited_20_Internet_20_Link">LINK</text:a><text:line-break/>Hartwig, Matthias; Mejer, Sophie-Charlotte; Tisch, Anita; et al.:: Künstliche Intelligenz als Arbeitsmittel: Verbreitung und Zusammenhänge mit psychosozialen Arbeitsbedingungen.<text:line-break/>In: sicher ist sicher, 74. Jg. 2023-02, S. 76-80.<text:line-break/><text:line-break/>
<text:a xlink:type="simple" xlink:href="http://www.wissen-hilfe.de/_Wissen/locked/papers/sis-2023-05-001.pdf" text:style-name="Internet_20_link" text:visited-style-name="Visited_20_Internet_20_Link">LINK</text:a><text:line-break/>Faller, Gudrun: Gefährdungsbeurteilung psychischer Belastungen bei der Arbeit: offene Fragen und pragmatische Lösungen.<text:line-break/>In: sicher ist sicher, 74. Jg. 2023-05, S. 210-214.<text:line-break/><text:line-break/>
<text:a xlink:type="simple" xlink:href="http://www.wissen-hilfe.de/_Wissen/locked/papers/sis-2023-05-002.pdf" text:style-name="Internet_20_link" text:visited-style-name="Visited_20_Internet_20_Link">LINK</text:a><text:line-break/>Backhaus, Nils; Vieten, Laura: Arbeitszeiten in Deutschland - Länge und Lage im Überblick.<text:line-break/>In: sicher ist sicher, 74. Jg. 2023-05, S. 215-220.<text:line-break/><text:line-break/>
<text:a xlink:type="simple" xlink:href="http://www.wissen-hilfe.de/_Wissen/locked/papers/sis-2023-05-003.pdf" text:style-name="Internet_20_link" text:visited-style-name="Visited_20_Internet_20_Link">LINK</text:a><text:line-break/>Faber, Ulrich; Kiesche, Eberhard: Die Pflicht des Arbeitgebers zur Arbeitszeiterfassung (Teil 2 von 2).<text:line-break/>In: sicher ist sicher, 74. Jg. 2023-05, S. 221-226.<text:line-break/><text:line-break/>
<text:a xlink:type="simple" xlink:href="http://www.wissen-hilfe.de/_Wissen/locked/papers/sis-2023-06-002.pdf" text:style-name="Internet_20_link" text:visited-style-name="Visited_20_Internet_20_Link">LINK</text:a><text:line-break/>Klein, Lars: Betriebliche Prävention von Freizeitunfällen.<text:line-break/>In: sicher ist sicher, 74. Jg. 2023-06, S. 272-276.<text:line-break/><text:line-break/>
<text:a xlink:type="simple" xlink:href="http://www.wissen-hilfe.de/_Wissen/locked/papers/sis-2023-07-08-001.pdf" text:style-name="Internet_20_link" text:visited-style-name="Visited_20_Internet_20_Link">LINK</text:a><text:line-break/>Broszio, Kai; Udovicic, Ljiljana: Auf der Suche nach einer gesundheitsförderlichen Beleuchtung für nachtschichtarbeitende Beschäftigte.<text:line-break/>In: sicher ist sicher, 74. Jg. 2023-07-08, S. 320-325.<text:line-break/><text:line-break/>
<text:a xlink:type="simple" xlink:href="http://www.wissen-hilfe.de/_Wissen/locked/papers/sis-2023-07-08-003.pdf" text:style-name="Internet_20_link" text:visited-style-name="Visited_20_Internet_20_Link">LINK</text:a><text:line-break/>Entgelmeier, Ines; Nold, Johanna: Arbeitszeiten in Deutschland - Mehr Beschäftigte arbeiten zeit- und ortsflexibel.<text:line-break/>In: sicher ist sicher, 74. Jg. 2023-07-08, S. 329-333.<text:line-break/><text:line-break/>
<text:a xlink:type="simple" xlink:href="http://www.wissen-hilfe.de/_Wissen/locked/papers/sis-2023-07-08-004.pdf" text:style-name="Internet_20_link" text:visited-style-name="Visited_20_Internet_20_Link">LINK</text:a><text:line-break/>Teborg, Sophie; Möller,Helene: Arbeitsgestaltung als Barriere?
Anforderungen, Belastungen &amp; Zufriedenheit von Beschäftigten mit Behinderung.<text:line-break/>In: sicher ist sicher, 74. Jg. 2023-07-08, S. 334-339.<text:line-break/><text:line-break/>
<text:a xlink:type="simple" xlink:href="http://www.wissen-hilfe.de/_Wissen/locked/papers/sis-2023-07-08-005.pdf" text:style-name="Internet_20_link" text:visited-style-name="Visited_20_Internet_20_Link">LINK</text:a><text:line-break/>Rolf, Hannah; Udovicic, Ljiljana; Völker, Stephan: Lichtexposition bei der Arbeit im Homeoffice - Kann zusätzliche Beleuchtung die Aufmerksamkeit bei der Arbeit unterstützen?.<text:line-break/>In: sicher ist sicher, 74. Jg. 2023-07-08, S. 340-346.<text:line-break/><text:line-break/>
<text:a xlink:type="simple" xlink:href="http://www.wissen-hilfe.de/_Wissen/locked/papers/s-ing-2023-11-001.pdf" text:style-name="Internet_20_link" text:visited-style-name="Visited_20_Internet_20_Link">LINK</text:a><text:line-break/>Hensiek, Joerg: Moderne Maschinensicherheit
Vor- und Nachteile der Sensorik-Revolution.<text:line-break/>In: Sicherheitsingenieur, 54. Jg. 2023-11, S. 8-11.<text:line-break/><text:line-break/>
<text:a xlink:type="simple" xlink:href="http://www.wissen-hilfe.de/_Wissen/locked/papers/sis-2023-09-005.pdf" text:style-name="Internet_20_link" text:visited-style-name="Visited_20_Internet_20_Link">LINK</text:a><text:line-break/>Bueren, Hermann: Verantwortung ohne Macht - Wie Beschäftigte zu Verantwortungsträgern gemacht werden (Teil 1 von 2).<text:line-break/>In: sicher ist sicher, 74.Jg.2023-09, S. 395-398.<text:line-break/><text:line-break/>
<text:a xlink:type="simple" xlink:href="http://www.wissen-hilfe.de/_Wissen/locked/papers/sis-2023-11-004.pdf" text:style-name="Internet_20_link" text:visited-style-name="Visited_20_Internet_20_Link">LINK</text:a><text:line-break/>Packroff, Rolf; Clever, Michaela; Reese, Julia: Anwendungssichere Chemikalien, Materialien und Prozesse als Beitrag zu einer nachhaltigen Entwicklung.<text:line-break/>In: sicher ist sicher, 74.Jg.2023-11, S. 493-499.<text:line-break/><text:line-break/>
<text:a xlink:type="simple" xlink:href="http://www.wissen-hilfe.de/_Wissen/locked/papers/sis-2023-11-005.pdf" text:style-name="Internet_20_link" text:visited-style-name="Visited_20_Internet_20_Link">LINK</text:a><text:line-break/>Trabalski, Daniel: Die Staublunge der Ruhrbergleute: vor der Entdeckung zum Vergessen einer tödlichen Berufskrankheit.<text:line-break/>In: sicher ist sicher, 74.Jg.2023-11, S. 507-512.<text:line-break/><text:line-break/>
<text:a xlink:type="simple" xlink:href="http://www.wissen-hilfe.de/_Wissen/locked/papers/sis-2023-12-003.pdf" text:style-name="Internet_20_link" text:visited-style-name="Visited_20_Internet_20_Link">LINK</text:a><text:line-break/>Voss, Amanda S.; soucek, Roman: Arbeitsverdichtung: Ursachen, Formen, Folgen und Präventionsmaßnahmen.<text:line-break/>In: sicher ist sicher, 74.Jg.2023-12, S. 546-549.<text:line-break/><text:line-break/>
<text:a xlink:type="simple" xlink:href="http://www.wissen-hilfe.de/_Wissen/locked/papers/te-si-2023-11-12-004.pdf" text:style-name="Internet_20_link" text:visited-style-name="Visited_20_Internet_20_Link">LINK</text:a><text:line-break/>Rupprecht, Reinhard: Künstliche Intelligenz – Normierungs- und Regulierungsansätze.<text:line-break/>In: Technische Sicherheit, 13.Jg.2023-11-12, S. 43-45.<text:line-break/><text:line-break/>
<text:a xlink:type="simple" xlink:href="http://www.wissen-hilfe.de/_Wissen/locked/papers/vdsi-2023-06-001.pdf" text:style-name="Internet_20_link" text:visited-style-name="Visited_20_Internet_20_Link">LINK</text:a><text:line-break/>Wagner, Petra; Niewrzol, Daniel; Rehmer, Sabine: Psychosoziale Notfallversorgung in Unternehmen.<text:line-break/>In: VDSI aktuell, Ausgabe06-2023, S. 06+09.<text:line-break/><text:line-break/></text:p>
      <text:h text:style-name="Heading_20_2" text:outline-level="2"><text:bookmark-start text:name="__RefHeading___NoTitle_4"/><text:bookmark-start text:name="section3"/>2022<text:bookmark-end text:name="__RefHeading___NoTitle_4"/><text:bookmark-end text:name="section3"/></text:h>
      <text:p text:style-name="Text_20_body"><text:a xlink:type="simple" xlink:href="http://www.wissen-hilfe.de/_Wissen/locked/papers/sis-2022-12-005.pdf" text:style-name="Internet_20_link" text:visited-style-name="Visited_20_Internet_20_Link">LINK</text:a><text:line-break/>Ribbat, Mirko; Tisch, Anita: Führen und Managen in der digitalen Arbeitswelt.<text:line-break/>In: sicher ist sicher, 73. Jg. 12-2022, S. 546-550.<text:line-break/><text:line-break/>
<text:a xlink:type="simple" xlink:href="http://www.wissen-hilfe.de/_Wissen/locked/papers/sis-2022-11-005.pdf" text:style-name="Internet_20_link" text:visited-style-name="Visited_20_Internet_20_Link">LINK</text:a><text:line-break/>Ruchhöft, Mattias: Leistungs- und Verhaltenskontrolle der Beschäftigten durch Cloud Plattformen.<text:line-break/>In: sicher ist sicher, 73. Jg. 11-2022, S. 489-493.<text:line-break/><text:line-break/>
<text:a xlink:type="simple" xlink:href="http://www.wissen-hilfe.de/_Wissen/locked/papers/sis-2022-10-006.pdf" text:style-name="Internet_20_link" text:visited-style-name="Visited_20_Internet_20_Link">LINK</text:a><text:line-break/>Kiesche, Eberhard: Sind Krankengespräche für den betrieblichen Arbeits - und Gesundheitsschutz erforderlich ?.<text:line-break/>In: sicher ist sicher, 73. Jg. 10-2022, S. 439-444.<text:line-break/><text:line-break/>
<text:a xlink:type="simple" xlink:href="http://www.wissen-hilfe.de/_Wissen/locked/papers/sis-2022-10-005.pdf" text:style-name="Internet_20_link" text:visited-style-name="Visited_20_Internet_20_Link">LINK</text:a><text:line-break/>Braun, Martin: KI-gestützte Arbeit menschengerecht gestalten.<text:line-break/>In: sicher ist sicher, 73. Jg. 10-2022, S. 429-434.<text:line-break/><text:line-break/>
<text:a xlink:type="simple" xlink:href="http://www.wissen-hilfe.de/_Wissen/locked/papers/sis-2022-10-004.pdf" text:style-name="Internet_20_link" text:visited-style-name="Visited_20_Internet_20_Link">LINK</text:a><text:line-break/>Tegtmeier, Patricia; Wischniewski, Sascha: Mobil mit informationsbezogenen Tätigkeiten.<text:line-break/>In: sicher ist sicher, 73. Jg. 10-2022, S. 424-428.<text:line-break/><text:line-break/>
<text:a xlink:type="simple" xlink:href="http://www.wissen-hilfe.de/_Wissen/locked/papers/sis-2022-10-002.pdf" text:style-name="Internet_20_link" text:visited-style-name="Visited_20_Internet_20_Link">LINK</text:a><text:line-break/>Busch, Dörte; Kohte, Wolfhard: Die Verantwortung des Arbeitsschutzes für die Inklusion.<text:line-break/>In: sicher ist sicher, 73. Jg. 10-2022, S. 414-419.<text:line-break/><text:line-break/>
<text:a xlink:type="simple" xlink:href="http://www.wissen-hilfe.de/_Wissen/locked/papers/sis-2022-07-08-007.pdf" text:style-name="Internet_20_link" text:visited-style-name="Visited_20_Internet_20_Link">LINK</text:a><text:line-break/>Sommer, Sabine; et al.:: Sicherheit und Gesundheit in der digitalen Arbeitswelt.<text:line-break/>In: sicher ist sicher, 73. Jg . 07-08-2022, S. 333-336.<text:line-break/><text:line-break/>
<text:a xlink:type="simple" xlink:href="http://www.wissen-hilfe.de/_Wissen/locked/papers/sis-2022-07-08-006.pdf" text:style-name="Internet_20_link" text:visited-style-name="Visited_20_Internet_20_Link">LINK</text:a><text:line-break/>Kiesche, Eberhard: Die datenschutzrechtliche Einwilligung im BEM.<text:line-break/>In: sicher ist sicher, 73. Jg. 07-08-2022, S. 327-332.<text:line-break/><text:line-break/>
<text:a xlink:type="simple" xlink:href="http://www.wissen-hilfe.de/_Wissen/locked/papers/sis-2022-06-003.pdf" text:style-name="Internet_20_link" text:visited-style-name="Visited_20_Internet_20_Link">LINK</text:a><text:line-break/>Stockter, Ulrich: Das neue Mutterschutzgezetz (Teil 2 von 2 ).<text:line-break/>In: sicher ist sicher, 73, Jg.-2022-06, S. 278-282.<text:line-break/><text:line-break/>
<text:a xlink:type="simple" xlink:href="http://www.wissen-hilfe.de/_Wissen/locked/papers/sis-2022-05-001.pdf" text:style-name="Internet_20_link" text:visited-style-name="Visited_20_Internet_20_Link">LINK</text:a><text:line-break/>Stockter, Ulrich: Das neue Mutterschutzgezetz (Teil 1 von 2 ).<text:line-break/>In: sicher ist sicher, 73. Jg. 2022-05, S. 211-215.<text:line-break/><text:line-break/>
<text:a xlink:type="simple" xlink:href="http://www.wissen-hilfe.de/_Wissen/locked/papers/sis-2022-03-001.pdf" text:style-name="Internet_20_link" text:visited-style-name="Visited_20_Internet_20_Link">LINK</text:a><text:line-break/>Ruchhöft, Mattias: Die Formel des akuten Wahnsinns: Wie medialer Überforderung sinnvoll entgegentreten?.<text:line-break/>In: sicher ist sicher, 73. Jg. 2022-03, S. 133-136.<text:line-break/><text:line-break/>
<text:a xlink:type="simple" xlink:href="http://www.wissen-hilfe.de/_Wissen/locked/papers/sis-2022-02-003.pdf" text:style-name="Internet_20_link" text:visited-style-name="Visited_20_Internet_20_Link">LINK</text:a><text:line-break/>Sträter, Oliver; et al.:: Modulare Analyse der Belastungsfaktoren in Organisationen (MABO)  - ein ganzheitliches, adaptives und praxisnahes Instrument zur psychischen Gefährdungsbeurteilung (Teil 2 von 2).<text:line-break/>In: sicher ist sicher, 73. Jg. 2022-02, S. 82-89.<text:line-break/><text:line-break/>
<text:a xlink:type="simple" xlink:href="http://www.wissen-hilfe.de/_Wissen/locked/papers/sis-2022-02-001.pdf" text:style-name="Internet_20_link" text:visited-style-name="Visited_20_Internet_20_Link">LINK</text:a><text:line-break/>Große-Jäger, André; Zwingmann, Bruno: „Basisarbeit“ - ein neuer Begriff und Handlungsansatz
.<text:line-break/>In: sicher ist sicher, 73. Jg. 2022-02
, S. 58-62.<text:line-break/><text:line-break/>
<text:a xlink:type="simple" xlink:href="http://www.wissen-hilfe.de/_Wissen/locked/papers/sis-2022-01-001.pdf" text:style-name="Internet_20_link" text:visited-style-name="Visited_20_Internet_20_Link">LINK</text:a><text:line-break/>Sträter, Oliver; et al.:: Modulare Analyse der Belastungsfaktoren in Organisationen (MABO)
Ein ganzheitliches, adaptives und praxisnahes Instrument zur psychischen Gefährdungsbeurteilung (Teil 1 von 2).<text:line-break/>In: sicher ist sicher, 73. Jg. 2022-01, S. 12-18.<text:line-break/><text:line-break/>
<text:a xlink:type="simple" xlink:href="http://www.wissen-hilfe.de/_Wissen/locked/papers/s-ing-2022-12-006.pdf" text:style-name="Internet_20_link" text:visited-style-name="Visited_20_Internet_20_Link">LINK</text:a><text:line-break/>Klagge, Matthias: Arbeitssicherheit und Datenschutz (Teil 4)
Arbeits- und Datenschutzaspekte von Wearables.<text:line-break/>In: Sicherheitsingenieur, 53. Jg. 12-2022, S. 37-39.<text:line-break/><text:line-break/>
<text:a xlink:type="simple" xlink:href="http://www.wissen-hilfe.de/_Wissen/locked/papers/s-ing-2022-12-001.pdf" text:style-name="Internet_20_link" text:visited-style-name="Visited_20_Internet_20_Link">LINK</text:a><text:line-break/>Metzler, Yannick; Taibi, Yacine: Ansätze zur Darstellung einer Risikomatrix zur Evaluation psychischer Belastung.<text:line-break/>In: Sicherheitsingenieur, 53. Jg. 12-2022, S. 11-14.<text:line-break/><text:line-break/>
<text:a xlink:type="simple" xlink:href="http://www.wissen-hilfe.de/_Wissen/locked/papers/s-ing-2022-11-009.pdf" text:style-name="Internet_20_link" text:visited-style-name="Visited_20_Internet_20_Link">LINK</text:a><text:line-break/>Klagge, Matthias: Arbeitssicherheit und Datenschutz ( Teil 3 )
Die Datenschutzrelevanz von Arbeitsschutzprozessen.<text:line-break/>In: Sicherheitsingenieur, 53. Jg. 11-2022, S. 39-41.<text:line-break/><text:line-break/>
<text:a xlink:type="simple" xlink:href="http://www.wissen-hilfe.de/_Wissen/locked/papers/s-ing-2022-11-002.pdf" text:style-name="Internet_20_link" text:visited-style-name="Visited_20_Internet_20_Link">LINK</text:a><text:line-break/>Schröder, Lothar: Künstliche Intelligenz - ein Praxishandbuch.<text:line-break/>In: Sicherheitsingenieur, 53. Jg. 11-2022, S. 12-15.<text:line-break/><text:line-break/>
<text:a xlink:type="simple" xlink:href="http://www.wissen-hilfe.de/_Wissen/locked/papers/s-ing-2022-08-09-007.pdf" text:style-name="Internet_20_link" text:visited-style-name="Visited_20_Internet_20_Link">LINK</text:a><text:line-break/>Klagge, Matthias: Die Rechtsgrundlagen.<text:line-break/>In: Sicherheitsingenieur, 53. Jg. 08-09-2022, S. 36-38.<text:line-break/><text:line-break/>
<text:a xlink:type="simple" xlink:href="http://www.wissen-hilfe.de/_Wissen/locked/papers/s-ing-2022-08-09-004.pdf" text:style-name="Internet_20_link" text:visited-style-name="Visited_20_Internet_20_Link">LINK</text:a><text:line-break/>Wedler, Heinke; Hund, Stefan: Tod-Trauer-Arbeitsschutz: Weder im Blick noch besonders sexy.<text:line-break/>In: Sicherheitsingenieur, 53. Jg. 08-09-2022, S. 26-29.<text:line-break/><text:line-break/>
<text:a xlink:type="simple" xlink:href="http://www.wissen-hilfe.de/_Wissen/locked/papers/s-ing-2022-06-007.pdf" text:style-name="Internet_20_link" text:visited-style-name="Visited_20_Internet_20_Link">LINK</text:a><text:line-break/>Klagge, Matthias: Vertragsstrafe für nicht rechtzeitige Sanierung betrieblicher Sanitärbereiche.<text:line-break/>In: Sicherheitsingenieur, 53. Jg.-2022-06, S. 40-41.<text:line-break/><text:line-break/></text:p>
      <text:h text:style-name="Heading_20_2" text:outline-level="2"><text:bookmark-start text:name="__RefHeading___NoTitle_5"/><text:bookmark-start text:name="section4"/>2021<text:bookmark-end text:name="__RefHeading___NoTitle_5"/><text:bookmark-end text:name="section4"/></text:h>
      <text:p text:style-name="Text_20_body"><text:a xlink:type="simple" xlink:href="http://www.wissen-hilfe.de/_Wissen/locked/papers/sis-2021-01-005.pdf" text:style-name="Internet_20_link" text:visited-style-name="Visited_20_Internet_20_Link">LINK</text:a><text:line-break/>Wilrich, Thomas: Bautagebuch ist keine Arbeitszeiterfassung
Wie die EU-Grundrechtscharta auf Arbeitszeitnachweise einwirkt.<text:line-break/>In: sicher ist sicher, 72. Jg. 2021-01, S. 39-41.<text:line-break/><text:line-break/>
<text:a xlink:type="simple" xlink:href="http://www.wissen-hilfe.de/_Wissen/locked/papers/sis-2021-03-002.pdf" text:style-name="Internet_20_link" text:visited-style-name="Visited_20_Internet_20_Link">LINK</text:a><text:line-break/>Kiesche, Eberhard: Mindeststandards für „ordnungsgemäßes BEM„: Ein Update.<text:line-break/>In: sicher ist sicher, 72. Jg. 2021-03, S. 127-132.<text:line-break/><text:line-break/>
<text:a xlink:type="simple" xlink:href="http://www.wissen-hilfe.de/_Wissen/locked/papers/sis-2021-03-003.pdf" text:style-name="Internet_20_link" text:visited-style-name="Visited_20_Internet_20_Link">LINK</text:a><text:line-break/>Hien, Wolfgang; von Schwarzkopf, Hubertus; Nienhaus, Albert: Corona-Gefährdung im Erleben von Pflegekräften - eine explorative Studie¹'²
(Teil 1 von 2).<text:line-break/>In: sicher ist sicher, 72. Jg. 2021-03, S. 133-137.<text:line-break/><text:line-break/>
<text:a xlink:type="simple" xlink:href="http://www.wissen-hilfe.de/_Wissen/locked/papers/sis-2021-03-004.pdf" text:style-name="Internet_20_link" text:visited-style-name="Visited_20_Internet_20_Link">LINK</text:a><text:line-break/>Faller, Gudrun; Geiger, Laura: Beschäftigungsverhältnisse in Privathaushalten: Zwischen Arbeitsmarktintegration und T-Effekt? ¹.<text:line-break/>In: sicher ist sicher, 72. Jg. 2021-03, S. 138-143.<text:line-break/><text:line-break/>
<text:a xlink:type="simple" xlink:href="http://www.wissen-hilfe.de/_Wissen/locked/papers/sis-2021-03-005.pdf" text:style-name="Internet_20_link" text:visited-style-name="Visited_20_Internet_20_Link">LINK</text:a><text:line-break/>Wilrich, Thomas: Vergütung von Umkleidezeiten für PSA.<text:line-break/>In: sicher ist sicher, 72. Jg. 2021-03, S. 144-146.<text:line-break/><text:line-break/>
<text:a xlink:type="simple" xlink:href="http://www.wissen-hilfe.de/_Wissen/locked/papers/sis-2021-04-001.pdf" text:style-name="Internet_20_link" text:visited-style-name="Visited_20_Internet_20_Link">LINK</text:a><text:line-break/>Lück, Marcel: Zum Stand von Sicherheit und Gesundheit bei der Arbeit.<text:line-break/>In: sicher ist sicher, 72. Jg. 2021-04, S. 174-178.<text:line-break/><text:line-break/>
<text:a xlink:type="simple" xlink:href="http://www.wissen-hilfe.de/_Wissen/locked/papers/sis-2021-04-002.pdf" text:style-name="Internet_20_link" text:visited-style-name="Visited_20_Internet_20_Link">LINK</text:a><text:line-break/>Lang, Karl-Heinz; Gebhardt, Hansjürgen; Klußmann, Andrè: Menschengerechte Gestaltung der Arbeit in Branchen mit prekären Arbeits- und Wettbewerbsbedingungen.<text:line-break/>In: sicher ist sicher, 72. Jg. 2021-04, S. 179-187.<text:line-break/><text:line-break/>
<text:a xlink:type="simple" xlink:href="http://www.wissen-hilfe.de/_Wissen/locked/papers/sis-2021-04-003.pdf" text:style-name="Internet_20_link" text:visited-style-name="Visited_20_Internet_20_Link">LINK</text:a><text:line-break/>Hien, Wolfgang; von Schwarzkopf, Hubertus; Nienhaus, Albert: Corona-Gefährdung im Erleben von Pflegekräften - eine explorative Studie ¹ ’²
(Teil 2 von 2).<text:line-break/>In: sicher ist sicher, 72. Jg. 2021-04, S. 188-192.<text:line-break/><text:line-break/>
<text:a xlink:type="simple" xlink:href="http://www.wissen-hilfe.de/_Wissen/locked/papers/sis-2021-05-001.pdf" text:style-name="Internet_20_link" text:visited-style-name="Visited_20_Internet_20_Link">LINK</text:a><text:line-break/>Michel, Alexandra; Althammer, Sarah Elena; Wöhrmann. Anne : Förderung der Selbststeuerung als Ansatz für eine gesunde und effektive Gestaltung orts- und zeitflexibler Arbeit.<text:line-break/>In: sicher ist sicher, 72. Jg. 2021-05, S. 228-232.<text:line-break/><text:line-break/>
<text:a xlink:type="simple" xlink:href="http://www.wissen-hilfe.de/_Wissen/locked/papers/sis-2021-05-003.pdf" text:style-name="Internet_20_link" text:visited-style-name="Visited_20_Internet_20_Link">LINK</text:a><text:line-break/>Wodtke, Carsten: Für Sicherheit begeistern.<text:line-break/>In: sicher ist sicher, 72. Jg. 2021-05, S. 238-142.<text:line-break/><text:line-break/>
<text:a xlink:type="simple" xlink:href="http://www.wissen-hilfe.de/_Wissen/locked/papers/sis-2021-05-004.pdf" text:style-name="Internet_20_link" text:visited-style-name="Visited_20_Internet_20_Link">LINK</text:a><text:line-break/>Sommer, Sabine; Richter, Götz: Flexibilisierung, Digitalisierung - Technik, Organisation und Arbeit.<text:line-break/>In: sicher ist sicher, 72. Jg. 2021-05, S. 243-247.<text:line-break/><text:line-break/>
<text:a xlink:type="simple" xlink:href="http://www.wissen-hilfe.de/_Wissen/locked/papers/sis-2021-05-006.pdf" text:style-name="Internet_20_link" text:visited-style-name="Visited_20_Internet_20_Link">LINK</text:a><text:line-break/>Wilrich, Thomas: Urteil zur Strafbarkeit bei Infizierung von Mitmenschen
Wann der Dienstantritt zur Verurteilung wegen Fahrlässigkeit führen kann.<text:line-break/>In: sicher ist sicher, 72. Jg. 2021-05, S. 252-254.<text:line-break/><text:line-break/>
<text:a xlink:type="simple" xlink:href="http://www.wissen-hilfe.de/_Wissen/locked/papers/sis-2021-06-005.pdf" text:style-name="Internet_20_link" text:visited-style-name="Visited_20_Internet_20_Link">LINK</text:a><text:line-break/>Bueren, Hermann: Das agile Unternehmen - Arbeiten in Echtzeit (I)
Lebenszyklus und Ideologie einer Managementmethode (Teil 1 von 2)*.<text:line-break/>In: sicher ist sicher, 72. Jg. 2021-06, S. 295-299.<text:line-break/><text:line-break/>
<text:a xlink:type="simple" xlink:href="http://www.wissen-hilfe.de/_Wissen/locked/papers/sis-2021-09-003.pdf" text:style-name="Internet_20_link" text:visited-style-name="Visited_20_Internet_20_Link">LINK</text:a><text:line-break/>Bueren, Hermann: Das agile Unternehmen - Arbeiten in Echtzeit (II).
Kritik des Leitbilds aus der Perspektive der Beschäftigten*.<text:line-break/>In: sicher ist sicher, 72. Jg. 2021-09, S. 423-430.<text:line-break/><text:line-break/>
<text:a xlink:type="simple" xlink:href="http://www.wissen-hilfe.de/_Wissen/locked/papers/s-ing-2021-03-007.pdf" text:style-name="Internet_20_link" text:visited-style-name="Visited_20_Internet_20_Link">LINK</text:a><text:line-break/>Klagge, Matthias : Was kommt auf die Arbeitgeber zu?
Neuer Gesetzentwurf für mobiles Arbeiten (Mobile Arbeit-Gesetz - MAG).<text:line-break/>In: Sicherheitsingenieur, 52. Jg., 03/2021, S. 40-41.<text:line-break/><text:line-break/>
<text:a xlink:type="simple" xlink:href="http://www.wissen-hilfe.de/_Wissen/locked/papers/s-ing-2021-03-008.pdf" text:style-name="Internet_20_link" text:visited-style-name="Visited_20_Internet_20_Link">LINK</text:a><text:line-break/>Petschat, Gerhard; Khachabi, Wahid: Gefährdungsbeurteilung mittels Leitmerkmalmethoden
Objektivierung der Beurteilung physischer Belastungen.<text:line-break/>In: Sicherheitsingenieur, 52. Jg., 03/2021, S. 42-44.<text:line-break/><text:line-break/>
<text:a xlink:type="simple" xlink:href="http://www.wissen-hilfe.de/_Wissen/locked/papers/s-ing-2021-06-004.pdf" text:style-name="Internet_20_link" text:visited-style-name="Visited_20_Internet_20_Link">LINK</text:a><text:line-break/>Sandrock, Stephan; Börkicher, Mikko: Gefährdungsbeurteilung in Zeiten von Homeoffice und mobiler Arbeit
Mobil Arbeitende frühzeitig aufklären.<text:line-break/>In: Sicherheitsingenieur, 52. Jg., 06/2021, S. 16-19.<text:line-break/><text:line-break/>
<text:a xlink:type="simple" xlink:href="http://www.wissen-hilfe.de/_Wissen/locked/papers/s-ing-2021-06-005.pdf" text:style-name="Internet_20_link" text:visited-style-name="Visited_20_Internet_20_Link">LINK</text:a><text:line-break/>Franz, Philipp; Kahl, Anke: Durchführung der Gefährdungsbeurteilung bei Tätigkeiten mit digitalen Technologien
Zusätzliche Aspekte beachten.<text:line-break/>In: Sicherheitsingenieur, 52. Jg., 06/2021, S. 23-26.<text:line-break/><text:line-break/>
<text:a xlink:type="simple" xlink:href="http://www.wissen-hilfe.de/_Wissen/locked/papers/s-ing-2021-07-005.pdf" text:style-name="Internet_20_link" text:visited-style-name="Visited_20_Internet_20_Link">LINK</text:a><text:line-break/>Poppeleuter, Stefan: Derailment - wenn die Karriere entgleist
Scheitern im beruflichen Kontext.<text:line-break/>In: Sicherheitsingenieur, 52. Jg., 07/2021, S. 31-33.<text:line-break/><text:line-break/>
<text:a xlink:type="simple" xlink:href="http://www.wissen-hilfe.de/_Wissen/locked/papers/s-ing-2021-07-006.pdf" text:style-name="Internet_20_link" text:visited-style-name="Visited_20_Internet_20_Link">LINK</text:a><text:line-break/>Stiegler, Franziska: Hätte ich früher etwas unternommen, wäre mir Vieles erspart geblieben
Psychische Gesundheit.<text:line-break/>In: Sicherheitsingenieur, 52. Jg., 07/2021, S. 34-37.<text:line-break/><text:line-break/>
<text:a xlink:type="simple" xlink:href="http://www.wissen-hilfe.de/_Wissen/locked/papers/s-ing-2021-08-007.pdf" text:style-name="Internet_20_link" text:visited-style-name="Visited_20_Internet_20_Link">LINK</text:a><text:line-break/>Klagge, Matthias : Betriebsrisiko des Arbeitgebers während der Coronapandemie?
Urteil des LAG Niedersachsen.<text:line-break/>In: Sicherheitsingenieur, 52. Jg., 08/2021, S. 40-41.<text:line-break/><text:line-break/>
<text:a xlink:type="simple" xlink:href="http://www.wissen-hilfe.de/_Wissen/locked/papers/s-ing-2021-10-002.pdf" text:style-name="Internet_20_link" text:visited-style-name="Visited_20_Internet_20_Link">LINK</text:a><text:line-break/>Klagge, Matthias : Mobile Arbeit aus rechtlicher Sicht
Arbeitsschutz und Digitalisierung - Teil 2.<text:line-break/>In: Sicherheitsingenieur, 52. Jg., 10/2021, S. 49-51.<text:line-break/><text:line-break/>
<text:a xlink:type="simple" xlink:href="http://www.wissen-hilfe.de/_Wissen/locked/papers/s-ing-2021-10-003.pdf" text:style-name="Internet_20_link" text:visited-style-name="Visited_20_Internet_20_Link">LINK</text:a><text:line-break/>Wilrich, Thomas: Der Mensch steht im Mittelpunkt - und der Mensch ist Mittel. Punkt
Sicherheitsverantwortung, Arbeitsschutzorganisation und Haftung: Mythen und Wahrheiten.<text:line-break/>In: Sicherheitsingenieur, 52. Jg., 10/2021, S. 52-53.<text:line-break/><text:line-break/>
<text:a xlink:type="simple" xlink:href="http://www.wissen-hilfe.de/_Wissen/locked/papers/s-ing-2021-12-001.pdf" text:style-name="Internet_20_link" text:visited-style-name="Visited_20_Internet_20_Link">LINK</text:a><text:line-break/>Neurieder, Peter: Der Blick in den Abgrund
Arbeitsschutz und Nachhaltigkeit - Teil 3.<text:line-break/>In: Sicherheitsingenieur, 52. Jg., 12/2021, S. 18-22.<text:line-break/><text:line-break/>
<text:a xlink:type="simple" xlink:href="http://www.wissen-hilfe.de/_Wissen/locked/papers/s-ing-2021-12-004.pdf" text:style-name="Internet_20_link" text:visited-style-name="Visited_20_Internet_20_Link">LINK</text:a><text:line-break/>Klagge, Matthias : 3G-Regelung am Arbeitsplatz
Was kommt auf Arbeitgeber und Beschäftigte zu?.<text:line-break/>In: Sicherheitsingenieur, 52. Jg., 12/2021, S. 42-43.<text:line-break/><text:line-break/>
<text:a xlink:type="simple" xlink:href="http://www.wissen-hilfe.de/_Wissen/locked/papers/te-si-2021-07-08-005.pdf" text:style-name="Internet_20_link" text:visited-style-name="Visited_20_Internet_20_Link">LINK</text:a><text:line-break/>Rupprecht, Reinhard: Gesichtserkennung mit Künstlicher Intelligenz.<text:line-break/>In: Technische Sicherheit, Bd.11 (2021) Nr. 07-08, S. 42-44.<text:line-break/><text:line-break/></text:p>
      <text:h text:style-name="Heading_20_2" text:outline-level="2"><text:bookmark-start text:name="__RefHeading___NoTitle_6"/><text:bookmark-start text:name="section5"/>2020<text:bookmark-end text:name="__RefHeading___NoTitle_6"/><text:bookmark-end text:name="section5"/></text:h>
      <text:p text:style-name="Text_20_body"><text:a xlink:type="simple" xlink:href="http://www.wissen-hilfe.de/_Wissen/locked/papers/arp-2020-01-005.pdf" text:style-name="Internet_20_link" text:visited-style-name="Visited_20_Internet_20_Link">LINK</text:a><text:line-break/>Siegmann, Silvester: Gefährdungsbeurteilung für Auslandseinsätze.
Fürsorgepflichten bei beruflichen Auslandsreisen und Entsendungen.<text:line-break/>In: ARP, Jg., 1 - 1/2020, S. 20-23.<text:line-break/><text:line-break/>
<text:a xlink:type="simple" xlink:href="http://www.wissen-hilfe.de/_Wissen/locked/papers/sis-2020-01-001.pdf" text:style-name="Internet_20_link" text:visited-style-name="Visited_20_Internet_20_Link">LINK</text:a><text:line-break/>von Ordy, Matthias; Wienhold, Lutz: „Liberaler Arbeitsschutz“ Entwurf eines Richtungswechsels
(Teil 1 von 3).<text:line-break/>In: sicher ist sicher, 71. Jg. 2020-01, S. 12-17.<text:line-break/><text:line-break/>
<text:a xlink:type="simple" xlink:href="http://www.wissen-hilfe.de/_Wissen/locked/papers/sis-2020-01-003.pdf" text:style-name="Internet_20_link" text:visited-style-name="Visited_20_Internet_20_Link">LINK</text:a><text:line-break/>Jahn, Marie-Luise: Die Beurteilung psychischer Belastung in der Gefährdungsbeurteilung (Teil 1 von 2).
Kompetenzen und Rollenverständnis betrieblicher Arbeitsschutzexperten.<text:line-break/>In: sicher ist sicher, 71. Jg. 2020-01, S. 23-27.<text:line-break/><text:line-break/>
<text:a xlink:type="simple" xlink:href="http://www.wissen-hilfe.de/_Wissen/locked/papers/sis-2020-02-005.pdf" text:style-name="Internet_20_link" text:visited-style-name="Visited_20_Internet_20_Link">LINK</text:a><text:line-break/>Jahn, Marie-Luise: Die Beurteilung psychischer Belastung in der Gefährdungsbeurteilung (Teil 2 von 2)
Kompetenzen und Rollenverständnis betrieblicher Arbeitsschutzexperten.<text:line-break/>In: sicher ist sicher, 71. Jg. 2020-02, S. 88-92.<text:line-break/><text:line-break/>
<text:a xlink:type="simple" xlink:href="http://www.wissen-hilfe.de/_Wissen/locked/papers/sis-2020-05-001.pdf" text:style-name="Internet_20_link" text:visited-style-name="Visited_20_Internet_20_Link">LINK</text:a><text:line-break/>Langer, Philipp; Beerheide, Emanuel: „ Wann und warum soll ich da reingucken?„ Erfahrungen mit Unterstützungsangeboten für betriebliche Gesundheitsförderung in Kleinbetrieben
(Teil 1 von 2).<text:line-break/>In: sicher ist sicher, 71. Jg. 2020-05, S. 243-246.<text:line-break/><text:line-break/>
<text:a xlink:type="simple" xlink:href="http://www.wissen-hilfe.de/_Wissen/locked/papers/sis-2020-05-002.pdf" text:style-name="Internet_20_link" text:visited-style-name="Visited_20_Internet_20_Link">LINK</text:a><text:line-break/>Wilrich, Thomas: Infektionsrisiko Teil 1: Beweisprobleme der Beschäftigten bei Unfallversicherungsansprüchen.
Erfolglose Klage einer Lehrerin nach Hepatitis-Infektion.<text:line-break/>In: sicher ist sicher, 71. Jg. 2020-05, S. 251-252.<text:line-break/><text:line-break/>
<text:a xlink:type="simple" xlink:href="http://www.wissen-hilfe.de/_Wissen/locked/papers/sis-2020-06-003.pdf" text:style-name="Internet_20_link" text:visited-style-name="Visited_20_Internet_20_Link">LINK</text:a><text:line-break/>Kreizberg, Kurt: Arbeitsstätten: Hohe Hürden für die Barrierefreiheit.<text:line-break/>In: sicher ist sicher, 71. Jg. 2020-06, S. 291-294.<text:line-break/><text:line-break/>
<text:a xlink:type="simple" xlink:href="http://www.wissen-hilfe.de/_Wissen/locked/papers/sis-2020-09-001.pdf" text:style-name="Internet_20_link" text:visited-style-name="Visited_20_Internet_20_Link">LINK</text:a><text:line-break/>Kiesche, Eberhard; Kirschner, Stefanie: Lehren aus der Corona-Pandemie für den Arbeitsschutz: Ein Zwischenfazit¹.<text:line-break/>In: sicher ist sicher, 71. Jg. 2020-09, S. 378-382.<text:line-break/><text:line-break/>
<text:a xlink:type="simple" xlink:href="http://www.wissen-hilfe.de/_Wissen/locked/papers/sis-2020-10-001.pdf" text:style-name="Internet_20_link" text:visited-style-name="Visited_20_Internet_20_Link">LINK</text:a><text:line-break/>Jahn, Marie-Luise; Femppel, Patricia; Bellin, Nicola: Die Chancen interdisziplinärer Zusammenarbeit (Teil 1 von 2).
Was wir aus der Corona-Pandemie lernen können.<text:line-break/>In: sicher ist sicher, 71. Jg. 2020-10, S. 428-432.<text:line-break/><text:line-break/>
<text:a xlink:type="simple" xlink:href="http://www.wissen-hilfe.de/_Wissen/locked/papers/sis-2020-10-002.pdf" text:style-name="Internet_20_link" text:visited-style-name="Visited_20_Internet_20_Link">LINK</text:a><text:line-break/>Busch, Dörte; Kohte, Wolfhard: Behinderungsgerechte Gestaltung von Arbeitsplätzen durch digitale Assistenzsysteme..<text:line-break/>In: sicher ist sicher, 71. Jg. 2020-10, S. 433-438.<text:line-break/><text:line-break/>
<text:a xlink:type="simple" xlink:href="http://www.wissen-hilfe.de/_Wissen/locked/papers/sis-2020-11-006.pdf" text:style-name="Internet_20_link" text:visited-style-name="Visited_20_Internet_20_Link">LINK</text:a><text:line-break/>Voigt, Andreas: Barrierefreie Arbeitsstätten voranbringen.<text:line-break/>In: sicher ist sicher, 71. Jg. 2020-11, S. 498-501.<text:line-break/><text:line-break/>
<text:a xlink:type="simple" xlink:href="http://www.wissen-hilfe.de/_Wissen/locked/papers/sis-2020-12-005.pdf" text:style-name="Internet_20_link" text:visited-style-name="Visited_20_Internet_20_Link">LINK</text:a><text:line-break/>Felz, Sebastian: BAG, Urt. v. 11.06.2020, 2 AZR 660/19
Keine verlängerte Kündigungsfrist nach § 622 Abs. 2 BGB für Arbeitsverhältnisse, die ausschließlich in einem privaten Haushalt durchzuführen sind..<text:line-break/>In: sicher ist sicher, 75. Jg. 2020-12, S. 564.<text:line-break/><text:line-break/>
<text:a xlink:type="simple" xlink:href="http://www.wissen-hilfe.de/_Wissen/locked/papers/s-ing-2020-01-004.pdf" text:style-name="Internet_20_link" text:visited-style-name="Visited_20_Internet_20_Link">LINK</text:a><text:line-break/>Poppelreuter, Stefan: Sicher, gesund und zufrieden im Horne Office - wie geht das?
Vielfältige Anforderungen.<text:line-break/>In: Sicherheitsingenieur, 51. Jg., 01/2020, S. 25-27.<text:line-break/><text:line-break/>
<text:a xlink:type="simple" xlink:href="http://www.wissen-hilfe.de/_Wissen/locked/papers/s-ing-2020-03-006.pdf" text:style-name="Internet_20_link" text:visited-style-name="Visited_20_Internet_20_Link">LINK</text:a><text:line-break/>Metzler, Yannick; Diebig, Mathias: Psychische Belastungen als Folge von Digitalisierung in der Industrie 4.0.
Arbeit und Gesundheit 4.0.<text:line-break/>In: Sicherheitsingenieur, 51. Jg., 03/2020, S. 30-32.<text:line-break/><text:line-break/>
<text:a xlink:type="simple" xlink:href="http://www.wissen-hilfe.de/_Wissen/locked/papers/s-ing-2020-05-002.pdf" text:style-name="Internet_20_link" text:visited-style-name="Visited_20_Internet_20_Link">LINK</text:a><text:line-break/>Metzler, Yannick: Gefährdungsbeurteilung aus Sicht des Mutterschutzes - nach dem Spiel ist vor dem Spiel.
Anforderungen und Umsetzung.<text:line-break/>In: Sicherheitsingenieur, 51. Jg., 05/2020, S. 25-27.<text:line-break/><text:line-break/>
<text:a xlink:type="simple" xlink:href="http://www.wissen-hilfe.de/_Wissen/locked/papers/s-ing-2020-07-001.pdf" text:style-name="Internet_20_link" text:visited-style-name="Visited_20_Internet_20_Link">LINK</text:a><text:line-break/>Veltens, Nicole: Verrohung der Gesellschaft.
Sicherheit im öffentlichen Dienst.<text:line-break/>In: Sicherheitsingenieur, 51. Jg., 07/2020, S. 8-10.<text:line-break/><text:line-break/>
<text:a xlink:type="simple" xlink:href="http://www.wissen-hilfe.de/_Wissen/locked/papers/s-ing-2020-07-002.pdf" text:style-name="Internet_20_link" text:visited-style-name="Visited_20_Internet_20_Link">LINK</text:a><text:line-break/>Schmitz, Andreas: Sicherheit im Ordnungsdienst.
Maßnahmen zur Reduzierung von Gefährdungspotenzialen.<text:line-break/>In: Sicherheitsingenieur, 51. Jg., 07/2020, S. 11-13.<text:line-break/><text:line-break/>
<text:a xlink:type="simple" xlink:href="http://www.wissen-hilfe.de/_Wissen/locked/papers/s-ing-2020-08-001.pdf" text:style-name="Internet_20_link" text:visited-style-name="Visited_20_Internet_20_Link">LINK</text:a><text:line-break/>Frenzel, Hartmut: GBU Psyche - Welche Instrumente sind zulässig?
Gefährdungsbeurteilung quer-gedacht.<text:line-break/>In: Sicherheitsingenieur, 51. Jg., 08/2020, S. 16-20.<text:line-break/><text:line-break/>
<text:a xlink:type="simple" xlink:href="http://www.wissen-hilfe.de/_Wissen/locked/papers/s-ing-2020-10-002.pdf" text:style-name="Internet_20_link" text:visited-style-name="Visited_20_Internet_20_Link">LINK</text:a><text:line-break/>Wiesner, Gerald; Theile, Hendryk: Ganzheitliche Analyse des Infektionsrisikos und besonders schutzbedürftiger Mitarbeiter.
Ein Erfahrungsbericht und Beispiel zur Nachahmung.<text:line-break/>In: Sicherheitsingenieur, 51. Jg., 10/2020, S. 16-19.<text:line-break/><text:line-break/>
<text:a xlink:type="simple" xlink:href="http://www.wissen-hilfe.de/_Wissen/locked/papers/s-ing-2020-10-003.pdf" text:style-name="Internet_20_link" text:visited-style-name="Visited_20_Internet_20_Link">LINK</text:a><text:line-break/>Poppelreuter, Stefan: „Alte Säcke und sture Böcke“
Arbeitsschutz und Arbeitssicherheit in Zeiten des demographischen Wandels.<text:line-break/>In: Sicherheitsingenieur, 51. Jg., 10/2020, S. 20-22.<text:line-break/><text:line-break/>
<text:a xlink:type="simple" xlink:href="http://www.wissen-hilfe.de/_Wissen/locked/papers/s-ing-2020-10-004.pdf" text:style-name="Internet_20_link" text:visited-style-name="Visited_20_Internet_20_Link">LINK</text:a><text:line-break/>Schulmeister, Elke: Sicherheit - zwischen Grundbedürfnis und Illusion.
Aufbau einer inneren Sicherheit - Teil 2.<text:line-break/>In: Sicherheitsingenieur, 51. Jg., 10/2020, S. 23-25.<text:line-break/><text:line-break/>
<text:a xlink:type="simple" xlink:href="http://www.wissen-hilfe.de/_Wissen/locked/papers/s-ing-2020-10-006.pdf" text:style-name="Internet_20_link" text:visited-style-name="Visited_20_Internet_20_Link">LINK</text:a><text:line-break/>Heinze, Gerhard: Wege zu einer neuen Unternehmenskultur.
Behaviour Based Safety  Teil 2.<text:line-break/>In: Sicherheitsingenieur, 51. Jg., 10/2020, S. 34-36.<text:line-break/><text:line-break/>
<text:a xlink:type="simple" xlink:href="http://www.wissen-hilfe.de/_Wissen/locked/papers/s-ing-2020-11-002.pdf" text:style-name="Internet_20_link" text:visited-style-name="Visited_20_Internet_20_Link">LINK</text:a><text:line-break/>Klagge, Matthias: Notwendigkeit einer biometrischen Arbeitszeiterfassung?
Anmerkung zu LAG Berlin Brandenburg, Urteil vom 4.6.2020 - 10 Sa 2130/19.<text:line-break/>In: Sicherheitsingenieur, 51. Jg., 10/2020, S. 40-41.<text:line-break/><text:line-break/>
<text:a xlink:type="simple" xlink:href="http://www.wissen-hilfe.de/_Wissen/locked/papers/s-ing-2020-12-001.pdf" text:style-name="Internet_20_link" text:visited-style-name="Visited_20_Internet_20_Link">LINK</text:a><text:line-break/>Franke, Ralf; Birner, Ulrich: Psychische Gesundheit bei der Arbeit - Offenheit statt Stigma.
Die Antistigmakampangne #BreakingTheSilence der Siemens AG.<text:line-break/>In: Sicherheitsingenieur, 51. Jg., 12/2020, S. 8-13.<text:line-break/><text:line-break/>
<text:a xlink:type="simple" xlink:href="http://www.wissen-hilfe.de/_Wissen/locked/papers/s-ing-2020-12-002.pdf" text:style-name="Internet_20_link" text:visited-style-name="Visited_20_Internet_20_Link">LINK</text:a><text:line-break/>Hillbrink, Kerstin: Psychische Erkrankungen: Tabuthema in Unternehmen.
Erfahrungen und Hinweise aus der Praxis .<text:line-break/>In: Sicherheitsingenieur, 51. Jg., 12/2020, S. 14-16.<text:line-break/><text:line-break/>
<text:a xlink:type="simple" xlink:href="http://www.wissen-hilfe.de/_Wissen/locked/papers/s-ing-2020-12-003.pdf" text:style-name="Internet_20_link" text:visited-style-name="Visited_20_Internet_20_Link">LINK</text:a><text:line-break/>Poppelreuter, Stefan: Tabuthema Psyche - Warum Reden manchmal Gold ist.
Profesioneller Umgang ist nötig.<text:line-break/>In: Sicherheitsingenieur, 51. Jg., 12/2020, S. 18-21.<text:line-break/><text:line-break/>
<text:a xlink:type="simple" xlink:href="http://www.wissen-hilfe.de/_Wissen/locked/papers/s-ing-2020-12-006.pdf" text:style-name="Internet_20_link" text:visited-style-name="Visited_20_Internet_20_Link">LINK</text:a><text:line-break/>Wiegratz, Corinna; Faber, Ulrich: Gefährdungsbeurteilung psychischer Belastung - gesicherte arbeitsschutzrechtliche und arbeitswissenschaftliche Erkenntnisse.
Replik zu „Gefährdungsbeurteilung quer-gedacht: GBU-Psyche - Welche Instrumente sind zulässig“ in Heft 08/2020.<text:line-break/>In: Sicherheitsingenieur, 51. Jg., 12/2020, S. 33-36.<text:line-break/><text:line-break/></text:p>
      <text:h text:style-name="Heading_20_2" text:outline-level="2"><text:bookmark-start text:name="__RefHeading___NoTitle_7"/><text:bookmark-start text:name="section6"/>2019<text:bookmark-end text:name="__RefHeading___NoTitle_7"/><text:bookmark-end text:name="section6"/></text:h>
      <text:p text:style-name="Text_20_body"><text:a xlink:type="simple" xlink:href="http://www.wissen-hilfe.de/_Wissen/locked/papers/sis-2019-01-001.pdf" text:style-name="Internet_20_link" text:visited-style-name="Visited_20_Internet_20_Link">LINK</text:a><text:line-break/>Faller, Gudrun; Zwingmann, Bruno: Direkte Partizipation von Beschäftigten bei der Beurteilung der Arbeitsbedingungen/Gefährdungsbeurteilung.<text:line-break/>In: sicher ist sicher, 70. Jg. 2019-01, S. 6-11.<text:line-break/><text:line-break/>
<text:a xlink:type="simple" xlink:href="http://www.wissen-hilfe.de/_Wissen/locked/papers/sis-2019-03-003.pdf" text:style-name="Internet_20_link" text:visited-style-name="Visited_20_Internet_20_Link">LINK</text:a><text:line-break/>Müller, Rainer; Larisch, Joachim: Sicherung von Erwerbsfähigkeit und Betriebliche Wiedereingliederung nach und bei chronischer Erkrankung in europäischen Staaten* (Teilt von 6).<text:line-break/>In: sicher ist sicher, 70. Jg. 2019-03, S. 122-125.<text:line-break/><text:line-break/>
<text:a xlink:type="simple" xlink:href="http://www.wissen-hilfe.de/_Wissen/locked/papers/sis-2019-03-004.pdf" text:style-name="Internet_20_link" text:visited-style-name="Visited_20_Internet_20_Link">LINK</text:a><text:line-break/>Kiesche, Eberhard: Betriebliches Eingliederungsmanagement (BEM) und Datenschutz: Ein Update.<text:line-break/>In: sicher ist sicher, 70. Jg. 2019-03, S. 126-132.<text:line-break/><text:line-break/>
<text:a xlink:type="simple" xlink:href="http://www.wissen-hilfe.de/_Wissen/locked/papers/sis-2019-04-002.pdf" text:style-name="Internet_20_link" text:visited-style-name="Visited_20_Internet_20_Link">LINK</text:a><text:line-break/>Hien, Wolfgang: Arbeiten mit bedingter Gesundheit in kleinen und mittleren Betrieben -am Beispiel der ambulanten Pflege (Teil 1 von 2).<text:line-break/>In: sicher ist sicher, 70. Jg. 2019-04, S. 177-180.<text:line-break/><text:line-break/>
<text:a xlink:type="simple" xlink:href="http://www.wissen-hilfe.de/_Wissen/locked/papers/sis-2019-04-003.pdf" text:style-name="Internet_20_link" text:visited-style-name="Visited_20_Internet_20_Link">LINK</text:a><text:line-break/>Wilrich, Thomas; Weber, Arno: Die Gefährdungsanzeige der Pflegerin.
Was Prävention im Arbeitsschutz für das Beschwerderecht der Beschäftigten bedeutet- und zu was ein „Kribbeln im Bauch“ berechtigt.<text:line-break/>In: sicher ist sicher, 70. Jg. 2019-04, S. 188-191.<text:line-break/><text:line-break/>
<text:a xlink:type="simple" xlink:href="http://www.wissen-hilfe.de/_Wissen/locked/papers/sis-2019-05-001.pdf" text:style-name="Internet_20_link" text:visited-style-name="Visited_20_Internet_20_Link">LINK</text:a><text:line-break/>Schmidt, Guido: Menschengerechte Organisation.<text:line-break/>In: sicher ist sicher, 70. Jg. 2019-05, S. 219-222.<text:line-break/><text:line-break/>
<text:a xlink:type="simple" xlink:href="http://www.wissen-hilfe.de/_Wissen/locked/papers/sis-2019-05-002.pdf" text:style-name="Internet_20_link" text:visited-style-name="Visited_20_Internet_20_Link">LINK</text:a><text:line-break/>Faller, Gudrun: Digitales BGM: Möglichkeiten, Grenzen und Risiken..<text:line-break/>In: sicher ist sicher, 70. Jg. 2019-05, S. 226-229.<text:line-break/><text:line-break/>
<text:a xlink:type="simple" xlink:href="http://www.wissen-hilfe.de/_Wissen/locked/papers/sis-2019-05-003.pdf" text:style-name="Internet_20_link" text:visited-style-name="Visited_20_Internet_20_Link">LINK</text:a><text:line-break/>Martini, Silke: Betriebskultur gestalten - sexuelle Belästigung am Arbeitsplatz verhindern!.<text:line-break/>In: sicher ist sicher, 70. Jg. 2019-05, S. 230-235.<text:line-break/><text:line-break/>
<text:a xlink:type="simple" xlink:href="http://www.wissen-hilfe.de/_Wissen/locked/papers/sis-2019-05-004.pdf" text:style-name="Internet_20_link" text:visited-style-name="Visited_20_Internet_20_Link">LINK</text:a><text:line-break/>Müller, Rainer; Larisch, Joachim: Finnland:
Sicherung von Erwerbsfähigkeit und Betriebliche Wiedereingliederung nach und bei chronischer Erkrankung in europäischen Staaten* (Teil3 von 6).<text:line-break/>In: sicher ist sicher, 70. Jg. 2019-05, S. 236-238.<text:line-break/><text:line-break/>
<text:a xlink:type="simple" xlink:href="http://www.wissen-hilfe.de/_Wissen/locked/papers/sis-2019-05-005.pdf" text:style-name="Internet_20_link" text:visited-style-name="Visited_20_Internet_20_Link">LINK</text:a><text:line-break/>Hien, Wolfgang: Arbeiten mit bedingter Gesundheit -
in kleinen und mittleren Betrieben -  am Beispiel der ambulanten Pflege
(Teil2 von 2).<text:line-break/>In: sicher ist sicher, 70. Jg. 2019-05, S. 239-243.<text:line-break/><text:line-break/>
<text:a xlink:type="simple" xlink:href="http://www.wissen-hilfe.de/_Wissen/locked/papers/sis-2019-06-002.pdf" text:style-name="Internet_20_link" text:visited-style-name="Visited_20_Internet_20_Link">LINK</text:a><text:line-break/>Tannenhauer, Jörg; Pangert, Roland; Pernack, Ernst-Friedrich: Die ASR V3a.2 „Barrierefreie Gestaltung von Arbeitsstätten„ und zugehörige „Ergänzende Anforderungen“ in anderen ASR ¹.<text:line-break/>In: sicher ist sicher, 70. Jg. 2019-06, S. 276-280.<text:line-break/><text:line-break/>
<text:a xlink:type="simple" xlink:href="http://www.wissen-hilfe.de/_Wissen/locked/papers/sis-2019-06-004.pdf" text:style-name="Internet_20_link" text:visited-style-name="Visited_20_Internet_20_Link">LINK</text:a><text:line-break/>Thorein, Anke; Wirth, Anna: Dienstleistungsarbeit ist Interaktionsarbeit - Konkretisierung der Gefährdungsbeurteilung psychisch wirkender Belastungen.<text:line-break/>In: sicher ist sicher, 70. Jg. 2019-06, S. 293-299.<text:line-break/><text:line-break/>
<text:a xlink:type="simple" xlink:href="http://www.wissen-hilfe.de/_Wissen/locked/papers/sis-2019-07-08-003.pdf" text:style-name="Internet_20_link" text:visited-style-name="Visited_20_Internet_20_Link">LINK</text:a><text:line-break/>Schmitt-Howe, Britta: Formen von betrieblicher Präventionskultur.<text:line-break/>In: sicher ist sicher, 70. Jg. 2019-07-08, S. 344-347.<text:line-break/><text:line-break/>
<text:a xlink:type="simple" xlink:href="http://www.wissen-hilfe.de/_Wissen/locked/papers/sis-2019-07-08-005.pdf" text:style-name="Internet_20_link" text:visited-style-name="Visited_20_Internet_20_Link">LINK</text:a><text:line-break/>Thorein, Anke; Wirth, Anna: ,,Micky-Mäuse„ helfen nicht gegen „schwierige Kunden*innen“
Arbeitsschutz-Maßnahmen bei lnteraktionsarbeit.<text:line-break/>In: sicher ist sicher, 70. Jg. 2019-07-08, S. 356-259-.<text:line-break/><text:line-break/>
<text:a xlink:type="simple" xlink:href="http://www.wissen-hilfe.de/_Wissen/locked/papers/sis-2019-10-001.pdf" text:style-name="Internet_20_link" text:visited-style-name="Visited_20_Internet_20_Link">LINK</text:a><text:line-break/>Tisch, Anita; Weber, Corinna: Wandel der Arbeit - Bedingungen
und Herausforderungen für Sicherheit
und Gesundheit (Teil 1 von 2).<text:line-break/>In: sicher ist sicher, 70. Jg. 2019-10, S. 440-444.<text:line-break/><text:line-break/>
<text:a xlink:type="simple" xlink:href="http://www.wissen-hilfe.de/_Wissen/locked/papers/sis-2019-10-002.pdf" text:style-name="Internet_20_link" text:visited-style-name="Visited_20_Internet_20_Link">LINK</text:a><text:line-break/>Müller, Rainer; Larisch, Joachim: Erwerbsarbeit unter chronischen
Schmerzen - kein Thema für Arbeitsschutz und Arbeitsmedizin?.<text:line-break/>In: sicher ist sicher, 70. Jg. 2019-10, S. 445-448.<text:line-break/><text:line-break/>
<text:a xlink:type="simple" xlink:href="http://www.wissen-hilfe.de/_Wissen/locked/papers/sis-2019-10-004.pdf" text:style-name="Internet_20_link" text:visited-style-name="Visited_20_Internet_20_Link">LINK</text:a><text:line-break/>Thorein, Anke; Wirth, Anna: Gewalt bei der Arbeit!
Besondere Gefährdungen für Beschäftigte, die mit Menschen arbeiten
(Teil 2 von 2).<text:line-break/>In: sicher ist sicher, 70. Jg. 2019-10, S. 460-464.<text:line-break/><text:line-break/>
<text:a xlink:type="simple" xlink:href="http://www.wissen-hilfe.de/_Wissen/locked/papers/sis-2019-11-003.pdf" text:style-name="Internet_20_link" text:visited-style-name="Visited_20_Internet_20_Link">LINK</text:a><text:line-break/>Tisch, Anita; Weber, Corinna: Wandel der Arbeit - Bedingungen und Herausforderungen für Sicherheit und Gesundheit (Teil 2 von 2).<text:line-break/>In: sicher ist sicher, 70. Jg. 2019-11, S. 526-529.<text:line-break/><text:line-break/>
<text:a xlink:type="simple" xlink:href="http://www.wissen-hilfe.de/_Wissen/locked/papers/sis-2019-12-004.pdf" text:style-name="Internet_20_link" text:visited-style-name="Visited_20_Internet_20_Link">LINK</text:a><text:line-break/>Banduch, Isabella; Lieck, Lothar; Reihlen, Antonia: Auf dem Weg zu sicheren Alternativen - Anreize aus der Gesetzgebung und der Praxis (Teil 2 von 2).<text:line-break/>In: sicher ist sicher, 70. Jg. 2019-12, S. 588-592.<text:line-break/><text:line-break/>
<text:a xlink:type="simple" xlink:href="http://www.wissen-hilfe.de/_Wissen/locked/papers/s-ing-2019-10-007.pdf" text:style-name="Internet_20_link" text:visited-style-name="Visited_20_Internet_20_Link">LINK</text:a><text:line-break/>Welzel, Ulrich: Psychisch belastende Extremsituationen.
Notfallpsychologische Interventionen.<text:line-break/>In: Sicherheitsingenieur, 50. Jg., 10/2019, S. 52-54.<text:line-break/><text:line-break/>
<text:a xlink:type="simple" xlink:href="http://www.wissen-hilfe.de/_Wissen/locked/papers/s-ing-2019-11-003.pdf" text:style-name="Internet_20_link" text:visited-style-name="Visited_20_Internet_20_Link">LINK</text:a><text:line-break/>Tischendorf, Markus: Sicherheitsunterweisungen.
Die richtige Vorbereitung, Durchführung und Nachbearbeitung.<text:line-break/>In: Sicherheitsingenieur, 50. Jg., 11/2019, S. 32-33.<text:line-break/><text:line-break/>
<text:a xlink:type="simple" xlink:href="http://www.wissen-hilfe.de/_Wissen/locked/papers/s-ing-2019-12-002.pdf" text:style-name="Internet_20_link" text:visited-style-name="Visited_20_Internet_20_Link">LINK</text:a><text:line-break/>Gmeinwieser, Brigitte: Sicherheitsgerechtes Verhalten fördern.
Verhaltensorientierter Arbeitsschutz Teil 2.<text:line-break/>In: Sicherheitsingenieur, 50. Jg., 12/2019, S. 12-14.<text:line-break/><text:line-break/></text:p>
      <text:h text:style-name="Heading_20_2" text:outline-level="2"><text:bookmark-start text:name="__RefHeading___NoTitle_8"/><text:bookmark-start text:name="section7"/>2018<text:bookmark-end text:name="__RefHeading___NoTitle_8"/><text:bookmark-end text:name="section7"/></text:h>
      <text:p text:style-name="Text_20_body"><text:a xlink:type="simple" xlink:href="http://www.wissen-hilfe.de/_Wissen/locked/papers/sis-2018-02-005.pdf" text:style-name="Internet_20_link" text:visited-style-name="Visited_20_Internet_20_Link">LINK</text:a><text:line-break/>Oberberg, Max: Feststehende Gefährdung?
Mitbestimmung des Betriebsrats bei Belastungen durch Raumtemperaturen.
Anmerkung zu BAG vom 18.07.2017 - 1 ABR 59/15.<text:line-break/>In: sicher ist sicher, 69. Jg. 2018-02, S. 80-81.<text:line-break/><text:line-break/>
<text:a xlink:type="simple" xlink:href="http://www.wissen-hilfe.de/_Wissen/locked/papers/sis-2018-04-003.pdf" text:style-name="Internet_20_link" text:visited-style-name="Visited_20_Internet_20_Link">LINK</text:a><text:line-break/>Langhoff, Thomas; Salzer, Rolf: Schichtarbeit als Teil der ganzheitlichen Gefährdungsbeurteilung.<text:line-break/>In: sicher ist sicher, 69. Jg. 2018-04, S. 175-177.<text:line-break/><text:line-break/>
<text:a xlink:type="simple" xlink:href="http://www.wissen-hilfe.de/_Wissen/locked/papers/sis-2018-06-003.pdf" text:style-name="Internet_20_link" text:visited-style-name="Visited_20_Internet_20_Link">LINK</text:a><text:line-break/>Müller-Bagehl: Mit der „Moderierten Gefährdungsbeurteilung“ psychische Belastung ermitteln.<text:line-break/>In: sicher ist sicher, 69. Jg. 2018-06, S. 284-287.<text:line-break/><text:line-break/>
<text:a xlink:type="simple" xlink:href="http://www.wissen-hilfe.de/_Wissen/locked/papers/sis-2018-07-08-003.pdf" text:style-name="Internet_20_link" text:visited-style-name="Visited_20_Internet_20_Link">LINK</text:a><text:line-break/>Finsterbusch, Thomas; Kuhlang, Peter: Human Work Design - Integrative Planung und Gestaltung menschlicher Arbeit.<text:line-break/>In: sicher ist sicher, 69. Jg. 2018-07-08, S. 329-332.<text:line-break/><text:line-break/>
<text:a xlink:type="simple" xlink:href="http://www.wissen-hilfe.de/_Wissen/locked/papers/sis-2018-09-004.pdf" text:style-name="Internet_20_link" text:visited-style-name="Visited_20_Internet_20_Link">LINK</text:a><text:line-break/>Jahn, Marie-Luise; Schmidt, Guido: Gefährdungsbeurteilung psychischer Arbeitsbelastungen: Eine Stichprobe aus 86 Betrieben.<text:line-break/>In: sicher ist sicher, 69. Jg. 2018-09, S. 381-385.<text:line-break/><text:line-break/>
<text:a xlink:type="simple" xlink:href="http://www.wissen-hilfe.de/_Wissen/locked/papers/sis-2018-10-001.pdf" text:style-name="Internet_20_link" text:visited-style-name="Visited_20_Internet_20_Link">LINK</text:a><text:line-break/>Heptner, Jella; Dayss, Tanja; Beerheide, Emanuel: Potenziale eines psychischen Belastungs- und Beanspruchungsmonitorings für die Gesundheitsprävention im Betrieb
(Teil 1 von 2).<text:line-break/>In: sicher ist sicher, 69. Jg. 2018-10, S. 424-428.<text:line-break/><text:line-break/>
<text:a xlink:type="simple" xlink:href="http://www.wissen-hilfe.de/_Wissen/locked/papers/sis-2018-10-002.pdf" text:style-name="Internet_20_link" text:visited-style-name="Visited_20_Internet_20_Link">LINK</text:a><text:line-break/>Arndt-Zygar, Susanne: Ins Handeln kommen
„Chefsache Mensch“ - Psychische Belastungen in der Gefährdungsbeurteilung.<text:line-break/>In: sicher ist sicher, 69. Jg. 2018-10, S. 430-432.<text:line-break/><text:line-break/>
<text:a xlink:type="simple" xlink:href="http://www.wissen-hilfe.de/_Wissen/locked/papers/sis-2018-12-004.pdf" text:style-name="Internet_20_link" text:visited-style-name="Visited_20_Internet_20_Link">LINK</text:a><text:line-break/>Oehme, Jens: Moderne Beleuchtung am Arbeitsplatz:
Der Mensch steht im Mittelpunkt
(Teil 2 von 2).<text:line-break/>In: sicher ist sicher, 69. Jg. 2018-12, S. 547-551.<text:line-break/><text:line-break/>
<text:a xlink:type="simple" xlink:href="http://www.wissen-hilfe.de/_Wissen/locked/papers/te-si-2018-01-02-006.pdf" text:style-name="Internet_20_link" text:visited-style-name="Visited_20_Internet_20_Link">LINK</text:a><text:line-break/>Rast, Steffen: Ganzheitliche Gestaltung von Arbeitssystemen in der Industrie 4.0.<text:line-break/>In: Technische Sicherheit, 8. Jg Bd.8 (2018) Nr.1/2, S. 44-47.<text:line-break/><text:line-break/>
<text:a xlink:type="simple" xlink:href="http://www.wissen-hilfe.de/_Wissen/locked/papers/te-si-2018-11-12-002.pdf" text:style-name="Internet_20_link" text:visited-style-name="Visited_20_Internet_20_Link">LINK</text:a><text:line-break/>Conrad, Andreas: Mehr Sicherheit durch Videotechnik? Der „Sicherheits-Check Deutschland“ befragt Deutschlands Bürger.<text:line-break/>In: Technische Sicherheit, Bd.8 (2018) Nr. 11/12, S. 22-24.<text:line-break/><text:line-break/>
<text:a xlink:type="simple" xlink:href="http://www.wissen-hilfe.de/_Wissen/locked/papers/wi wb 05-2018.pdf" text:style-name="Internet_20_link" text:visited-style-name="Visited_20_Internet_20_Link">LINK</text:a><text:line-break/>Eidenschink, Klaus: Absehbare Burn- out- Fallen.<text:line-break/>In: wirtschaft + weiterbildung, 05_2018, S. 16-25.<text:line-break/><text:line-break/></text:p>
      <text:h text:style-name="Heading_20_2" text:outline-level="2"><text:bookmark-start text:name="__RefHeading___NoTitle_9"/><text:bookmark-start text:name="section8"/>2017<text:bookmark-end text:name="__RefHeading___NoTitle_9"/><text:bookmark-end text:name="section8"/></text:h>
      <text:p text:style-name="Text_20_body"><text:a xlink:type="simple" xlink:href="http://www.wissen-hilfe.de/_Wissen/locked/papers/dib-2017-06-001.pdf" text:style-name="Internet_20_link" text:visited-style-name="Visited_20_Internet_20_Link">LINK</text:a><text:line-break/>Erkel, Ingrid; Weiske, Annelie: Von der Pflichtübung zum Gewinn für alle?.<text:line-break/>In: DIB Deutsches Ingenieurblatt, DIB 6-2017, S. 41 - 44.<text:line-break/><text:line-break/>
<text:a xlink:type="simple" xlink:href="http://www.wissen-hilfe.de/_Wissen/locked/papers/sis-2017-01-001.pdf" text:style-name="Internet_20_link" text:visited-style-name="Visited_20_Internet_20_Link">LINK</text:a><text:line-break/>Geighardt-Knollmann, Christine; Heptner, Jella; Beerheide, Emanuel: BalanceGuard: Ganzheitliches Beanspruchungsmonitoring als Impuls für gesunde Arbeit.<text:line-break/>In: sicher ist sicher, 68. Jg. 2017-01, S. 6-8.<text:line-break/><text:line-break/>
<text:a xlink:type="simple" xlink:href="http://www.wissen-hilfe.de/_Wissen/locked/papers/sis-2017-04-006.pdf" text:style-name="Internet_20_link" text:visited-style-name="Visited_20_Internet_20_Link">LINK</text:a><text:line-break/>: Instrumente und Verfahren zur Gefährdungsbeurteilung psychischer Belastung. Steuerkreis des GDA-Arbeitsprogramms „Psyche“.<text:line-break/>In: sicher ist sicher, 68. Jg. 2017-04, S. 194-196.<text:line-break/><text:line-break/>
<text:a xlink:type="simple" xlink:href="http://www.wissen-hilfe.de/_Wissen/locked/papers/sis-2017-05-001.pdf" text:style-name="Internet_20_link" text:visited-style-name="Visited_20_Internet_20_Link">LINK</text:a><text:line-break/>Kohn, Markus; Zwingmann, Bruno: Beurteilung der Arbeitsbedingungen.
Zur Weiterentwicklung der Gefährdungsbeurteilung.<text:line-break/>In: sicher ist sicher, 68. Jg. 2017-05, S. 210-216.<text:line-break/><text:line-break/>
<text:a xlink:type="simple" xlink:href="http://www.wissen-hilfe.de/_Wissen/locked/papers/sis-2017-05-002.pdf" text:style-name="Internet_20_link" text:visited-style-name="Visited_20_Internet_20_Link">LINK</text:a><text:line-break/>Doll, Wolfgang: Arbeiten in privaten Wohnbereichen.<text:line-break/>In: sicher ist sicher, 68. Jg. 2017-05, S. 217-220.<text:line-break/><text:line-break/>
<text:a xlink:type="simple" xlink:href="http://www.wissen-hilfe.de/_Wissen/locked/papers/sis-2017-05-003.pdf" text:style-name="Internet_20_link" text:visited-style-name="Visited_20_Internet_20_Link">LINK</text:a><text:line-break/>Richter, Götz; Rosetti, Kai: Voraussetzungen für alternsgerechte Arbeitskarrieren in KMU.
INQA-Projekt „Interne Rekrutierung- Entwicklungspfade und Qualifizierungskonzepte„ (IREQ).<text:line-break/>In: sicher ist sicher, 68. Jg. 2017-05, S. 221-225.<text:line-break/><text:line-break/>
<text:a xlink:type="simple" xlink:href="http://www.wissen-hilfe.de/_Wissen/locked/papers/sis-2017-06-002.pdf" text:style-name="Internet_20_link" text:visited-style-name="Visited_20_Internet_20_Link">LINK</text:a><text:line-break/>Faller, Gudrun: Vier Ansätze zum Erhalt und zur Förderung der Gesundheit im Betrieb (Teil 1 von 4).<text:line-break/>In: sicher ist sicher, 68. Jg. 2017-06, S. 268-271.<text:line-break/><text:line-break/>
<text:a xlink:type="simple" xlink:href="http://www.wissen-hilfe.de/_Wissen/locked/papers/sis-2017-06-003.pdf" text:style-name="Internet_20_link" text:visited-style-name="Visited_20_Internet_20_Link">LINK</text:a><text:line-break/>Schmidt, Guido: Anforderungen an eine ganzheitliche Gefährdungsbeurteilung.<text:line-break/>In: sicher ist sicher, 68. Jg. 2017-06, S. 272-277.<text:line-break/><text:line-break/>
<text:a xlink:type="simple" xlink:href="http://www.wissen-hilfe.de/_Wissen/locked/papers/sis-2017-06-004.pdf" text:style-name="Internet_20_link" text:visited-style-name="Visited_20_Internet_20_Link">LINK</text:a><text:line-break/>Kujath, Peter: Wunschvorsorge - ein Sonderfall der arbeitsmedizinischen Vorsorge?.<text:line-break/>In: sicher ist sicher, 68. Jg. 2017-06, S. 278-282.<text:line-break/><text:line-break/>
<text:a xlink:type="simple" xlink:href="http://www.wissen-hilfe.de/_Wissen/locked/papers/sis-2017-07-08-001.pdf" text:style-name="Internet_20_link" text:visited-style-name="Visited_20_Internet_20_Link">LINK</text:a><text:line-break/>Faller; Gudrun: Vier Ansätze zunt Erhalt und zur Förderung der Gesundheit int Betrieb
(Teil 2 von 4).<text:line-break/>In: sicher ist sicher, 68. Jg. 2017-07-08, S. 310-313.<text:line-break/><text:line-break/>
<text:a xlink:type="simple" xlink:href="http://www.wissen-hilfe.de/_Wissen/locked/papers/sis-2017-09-001.pdf" text:style-name="Internet_20_link" text:visited-style-name="Visited_20_Internet_20_Link">LINK</text:a><text:line-break/>Faller, Gudrun: Vier Ansätze zum. Erhalt und zur Förderung der Gesundheit im Betrieb
(Teil 3 von 4).<text:line-break/>In: sicher ist sicher, 68. Jg. 2017-09, S. 362-366.<text:line-break/><text:line-break/>
<text:a xlink:type="simple" xlink:href="http://www.wissen-hilfe.de/_Wissen/locked/papers/sis-2017-10-001.pdf" text:style-name="Internet_20_link" text:visited-style-name="Visited_20_Internet_20_Link">LINK</text:a><text:line-break/>Faller, Gudrun: Vier Ansätze zum Erhalt und zur Förderung der Gesundheit im Betrieb
(Teil 4 von 4).<text:line-break/>In: sicher ist sicher, 68. Jg. 2017-10, S. 414-418.<text:line-break/><text:line-break/>
<text:a xlink:type="simple" xlink:href="http://www.wissen-hilfe.de/_Wissen/locked/papers/sis-2017-10-002.pdf" text:style-name="Internet_20_link" text:visited-style-name="Visited_20_Internet_20_Link">LINK</text:a><text:line-break/>Eichhorn, Diana; Schuller, Katja: Gefährdungsbeurteilung psychischer Belastung- Reine Pflichterfüllung oder Nutzen für die Betriebe?.<text:line-break/>In: sicher ist sicher, 68. Jg. 2017-10, S. 428-433.<text:line-break/><text:line-break/>
<text:a xlink:type="simple" xlink:href="http://www.wissen-hilfe.de/_Wissen/locked/papers/sis-2017-11-001.pdf" text:style-name="Internet_20_link" text:visited-style-name="Visited_20_Internet_20_Link">LINK</text:a><text:line-break/>Faller, Gudrun: Vier Ansätze zum Erhalt und zur Förderung der Gesundheit im Betrieb (Fazit).<text:line-break/>In: sicher ist sicher, 68. Jg. 2017-11, S. 478-481.<text:line-break/><text:line-break/>
<text:a xlink:type="simple" xlink:href="http://www.wissen-hilfe.de/_Wissen/locked/papers/sis-2017-11-006.pdf" text:style-name="Internet_20_link" text:visited-style-name="Visited_20_Internet_20_Link">LINK</text:a><text:line-break/>Richter, Philipp; Müller, Johannes: Datenschutz, Datensicherheit und IT-Sicherheit in der Arbeitswelt im Zeichen von Industrie 4.0 und Big Data¹
(Teil 3 von 3).<text:line-break/>In: sicher ist sicher, 68. Jg. 2017-11, S. 506-509.<text:line-break/><text:line-break/>
<text:a xlink:type="simple" xlink:href="http://www.wissen-hilfe.de/_Wissen/locked/papers/sis-2017-12-001.pdf" text:style-name="Internet_20_link" text:visited-style-name="Visited_20_Internet_20_Link">LINK</text:a><text:line-break/>Wickert, Karl: Algorithmen: Chance und Herausforderung für die Maschinensicherheit.<text:line-break/>In: sicher ist sicher, 68. Jg. 2017-12, S. 531-533.<text:line-break/><text:line-break/>
<text:a xlink:type="simple" xlink:href="http://www.wissen-hilfe.de/_Wissen/locked/papers/tk-2017-03-002.pdf" text:style-name="Internet_20_link" text:visited-style-name="Visited_20_Internet_20_Link">LINK</text:a><text:line-break/>Händeler, Erik: Was treibt unser Wachstum?.<text:line-break/>In: technische kommunikation, 39. Jg., tk 03/2017, S. 52-55.<text:line-break/><text:line-break/>
<text:a xlink:type="simple" xlink:href="http://www.wissen-hilfe.de/_Wissen/locked/papers/te-si-2017-10-006.pdf" text:style-name="Internet_20_link" text:visited-style-name="Visited_20_Internet_20_Link">LINK</text:a><text:line-break/>Kratzer, Nick et al.:: Wandel in der Büroarbeitswelt: Offene Bürokonzepte und psychische Gesundheit.<text:line-break/>In: Technische Sicherheit, 7. Jg. Bd.7 (2017) Nr.10, S. 30-33.<text:line-break/><text:line-break/>
<text:a xlink:type="simple" xlink:href="http://www.wissen-hilfe.de/_Wissen/locked/papers/te-si-2017-10-007.pdf" text:style-name="Internet_20_link" text:visited-style-name="Visited_20_Internet_20_Link">LINK</text:a><text:line-break/>Gericke, Gudrun: Die Rolle von Informationen bei der Mobilität.<text:line-break/>In: Technische Sicherheit, 7. Jg. Bd.7 (2017) Nr.10, S. 34-38.<text:line-break/><text:line-break/>
<text:a xlink:type="simple" xlink:href="http://www.wissen-hilfe.de/_Wissen/locked/papers/vdsi-2017-01-002.pdf" text:style-name="Internet_20_link" text:visited-style-name="Visited_20_Internet_20_Link">LINK</text:a><text:line-break/>Welzel, Ulrich: Trauer am Arbeitsplatz.<text:line-break/>In: VDSI, VDSIaktuell 01.2017, S. 12-13.<text:line-break/><text:line-break/></text:p>
      <text:h text:style-name="Heading_20_2" text:outline-level="2"><text:bookmark-start text:name="__RefHeading___bis_2016_10"/><text:bookmark-start text:name="bis_2016"/>2007 bis 2016<text:bookmark-end text:name="__RefHeading___bis_2016_10"/><text:bookmark-end text:name="bis_2016"/></text:h>
      <text:p text:style-name="Text_20_body">“<text:a xlink:type="simple" xlink:href="http://www.wissen-hilfe.de/_Wissen/locked/papers/dib-2016-07-08-002.pdf" text:style-name="Internet_20_link" text:visited-style-name="Visited_20_Internet_20_Link">LINK</text:a><text:line-break/>Hertwig, Volker : Ein teurer Denkzettel. Befristung und Schriftform
.<text:line-break/>In: DIB Deutsches Ingenieurblatt, DIB 7-8 2016, S. 50 - 51.<text:line-break/><text:line-break/>„
<text:a xlink:type="simple" xlink:href="http://www.wissen-hilfe.de/_Wissen/locked/papers/sis-2014-09-001.pdf" text:style-name="Internet_20_link" text:visited-style-name="Visited_20_Internet_20_Link">LINK</text:a><text:line-break/>Kudlacek, Jana: Videoüberwachung am Arbeitsplatz - ZuIässigkeit und rechtliche Grenzen.<text:line-break/>In: sicher ist sicher, 65. Jg 2014-09, S. 432 - 434.<text:line-break/><text:line-break/>
<text:a xlink:type="simple" xlink:href="http://www.wissen-hilfe.de/_Wissen/locked/papers/sis-2014-09-002.pdf" text:style-name="Internet_20_link" text:visited-style-name="Visited_20_Internet_20_Link">LINK</text:a><text:line-break/>Kudlacek, Dominic: Videoüberwachung aus Sicht von Arbeitnehmern mit Sicherheitsaufgaben. Ergebnisse einer qualitativen Expertenbefragung.<text:line-break/>In: sicher ist sicher, 65. Jg 2014-09, S. 436 - 441.<text:line-break/><text:line-break/>
<text:a xlink:type="simple" xlink:href="http://www.wissen-hilfe.de/_Wissen/locked/papers/sis-2014-10-001.pdf" text:style-name="Internet_20_link" text:visited-style-name="Visited_20_Internet_20_Link">LINK</text:a><text:line-break/>Voigt, Andreas: Barrierefreie Gestaltung von Arbeitsstätten.<text:line-break/>In: sicher ist sicher, 65. Jg 2014-10, S. 496 - 497.<text:line-break/><text:line-break/>
<text:a xlink:type="simple" xlink:href="http://www.wissen-hilfe.de/_Wissen/locked/papers/sis-2014-10-002.pdf" text:style-name="Internet_20_link" text:visited-style-name="Visited_20_Internet_20_Link">LINK</text:a><text:line-break/>Bux, Kersten / Gebhardt, Hansjürgen: Zeitgemäße Anforderungen an Sanitärräume.<text:line-break/>In: sicher ist sicher, 65. Jg 2014-10, S. 498 - 501.<text:line-break/><text:line-break/>
<text:a xlink:type="simple" xlink:href="http://www.wissen-hilfe.de/_Wissen/locked/papers/sis-2014-10-004.pdf" text:style-name="Internet_20_link" text:visited-style-name="Visited_20_Internet_20_Link">LINK</text:a><text:line-break/>Mischke, Marian: Gefährdungen durch künstliche UV-Strahlung in Sonnenstudios.<text:line-break/>In: sicher ist sicher, 65. Jg 2014-10, S. 506 - 508.<text:line-break/><text:line-break/>
<text:a xlink:type="simple" xlink:href="http://www.wissen-hilfe.de/_Wissen/locked/papers/sis-2014-10-008.pdf" text:style-name="Internet_20_link" text:visited-style-name="Visited_20_Internet_20_Link">LINK</text:a><text:line-break/>Wilrich, Thomas: Der wärmebelastete Betrieb und der initiativberechtigte Betriebsrat. Mitbestimmungsrecht im Arbeitsstättenrecht auch ohne konkrete Gesundheitsgefahr, aber nur bei konkretem Regelungsbegehren..<text:line-break/>In: sicher ist sicher, 65. Jg 2014-10, S. 521 - 523.<text:line-break/><text:line-break/>
<text:a xlink:type="simple" xlink:href="http://www.wissen-hilfe.de/_Wissen/locked/papers/sis-2014-11-002.pdf" text:style-name="Internet_20_link" text:visited-style-name="Visited_20_Internet_20_Link">LINK</text:a><text:line-break/>Latzin, Julia: Biomonitoring: Grenzwerte und Beurteilungshilfen. Human-Biomonitoring: BGW, BLW, BAT, BAR- alles Grenzwerte oder was?.<text:line-break/>In: sicher ist sicher, 65. Jg 2014-11, S. 560 - 562.<text:line-break/><text:line-break/>
<text:a xlink:type="simple" xlink:href="http://www.wissen-hilfe.de/_Wissen/locked/papers/sis-2014-11-004.pdf" text:style-name="Internet_20_link" text:visited-style-name="Visited_20_Internet_20_Link">LINK</text:a><text:line-break/>Weikert, Fritz: Neue Unfallrenten und tödliche Arbeitsunfälle bei Schweißern nach 2002.<text:line-break/>In: sicher ist sicher, 65. Jg 2014-11, S. 570 - 573.<text:line-break/><text:line-break/>
<text:a xlink:type="simple" xlink:href="http://www.wissen-hilfe.de/_Wissen/locked/papers/sis-2014-12-001.pdf" text:style-name="Internet_20_link" text:visited-style-name="Visited_20_Internet_20_Link">LINK</text:a><text:line-break/>Bretschneider-Hagemes, Michael: Mobile Informations- und Kommunikationstechnologie (IKT) am Fahrerarbeitsplatz. Beurteilung von Aufgabenlasten zur optimierten Arbeitsplatzgestaltung.<text:line-break/>In: sicher ist sicher, 65. Jg 2014-12, S. 604 - 608.<text:line-break/><text:line-break/>
<text:a xlink:type="simple" xlink:href="http://www.wissen-hilfe.de/_Wissen/locked/papers/sis-2015-01-001.pdf" text:style-name="Internet_20_link" text:visited-style-name="Visited_20_Internet_20_Link">LINK</text:a><text:line-break/>Klussmann, André: Physische Belastungen bei der Arbeit: Bedeutung, Beurteilung, Maßnahmen.<text:line-break/>In: sicher ist sicher, 66. Jg 2015-01, S. 6 - 8.<text:line-break/><text:line-break/>
<text:a xlink:type="simple" xlink:href="http://www.wissen-hilfe.de/_Wissen/locked/papers/sis-2015-01-003.pdf" text:style-name="Internet_20_link" text:visited-style-name="Visited_20_Internet_20_Link">LINK</text:a><text:line-break/>Kamusella, Christiane / Scherstjanoi, Edgar / Schmauder, Martin : Gefährdungsbeurteilung manueller Lastenhandhabung mit digitalem Ergonomiewerkzeug - ein Lösungsansatz.<text:line-break/>In: sicher ist sicher, 66. Jg 2015-01, S. 20 - 26.<text:line-break/><text:line-break/>
<text:a xlink:type="simple" xlink:href="http://www.wissen-hilfe.de/_Wissen/locked/papers/sis-2015-05-001.pdf" text:style-name="Internet_20_link" text:visited-style-name="Visited_20_Internet_20_Link">LINK</text:a><text:line-break/>Pickshaus, Klaus : Vom europaweiten Vergleich lernen: Gefährdungsbeurteilungen psychischer Belastungen.<text:line-break/>In: sicher ist sicher, 66. Jg 2015-05, S. 238 - 241.<text:line-break/><text:line-break/>
<text:a xlink:type="simple" xlink:href="http://www.wissen-hilfe.de/_Wissen/locked/papers/sis-2015-05-004.pdf" text:style-name="Internet_20_link" text:visited-style-name="Visited_20_Internet_20_Link">LINK</text:a><text:line-break/>Pangert, Roland : Empfehlungen zur Umsetzung der Gefährdungsbeurteilung psychischer Belastung.<text:line-break/>In: sicher ist sicher, 66. Jg 2015-05, S. 275 - 277.<text:line-break/><text:line-break/>
<text:a xlink:type="simple" xlink:href="http://www.wissen-hilfe.de/_Wissen/locked/papers/sis-2015-05-006.pdf" text:style-name="Internet_20_link" text:visited-style-name="Visited_20_Internet_20_Link">LINK</text:a><text:line-break/>Tiegs, Tilo: Allein arbeiten ohne allein gelassen zu sein - Notrufmöglichkeiten für Alleinarbeitsplätze.<text:line-break/>In: sicher ist sicher, 66. Jg 2015-05, S. 280 - 282.<text:line-break/><text:line-break/>
“<text:a xlink:type="simple" xlink:href="http://www.wissen-hilfe.de/_Wissen/locked/papers/sis-2015-09-003.pdf" text:style-name="Internet_20_link" text:visited-style-name="Visited_20_Internet_20_Link">LINK</text:a><text:line-break/>Pangert, Roland : Die neue ASR A1.2 ,,Raumabmessungen und Bewegungsflächen„“ ¹'²</text:p>
      <text:p text:style-name="Text_20_body">.<text:line-break/>In: sicher ist sicher, 66. Jg 2015-09, S. 440 - 443.<text:line-break/><text:line-break/>„
<text:a xlink:type="simple" xlink:href="http://www.wissen-hilfe.de/_Wissen/locked/papers/sis-2015-10-001.pdf" text:style-name="Internet_20_link" text:visited-style-name="Visited_20_Internet_20_Link">LINK</text:a><text:line-break/>Georg, Arno: Psychosoziale Belastungen in Change Management-Prozessen. Problemlösungen interdisziplinärer Verbundstrukturen für die betriebliche Praxis.<text:line-break/>In: sicher ist sicher, 66. Jg 2015-10, S. 480 - 483.<text:line-break/><text:line-break/>
<text:a xlink:type="simple" xlink:href="http://www.wissen-hilfe.de/_Wissen/locked/papers/sis-2015-10-003.pdf" text:style-name="Internet_20_link" text:visited-style-name="Visited_20_Internet_20_Link">LINK</text:a><text:line-break/>Schneider, Thomas: Migration und Arbeitssicherheit.<text:line-break/>In: sicher ist sicher, 66. Jg 2015-10, S. 488 - 493.<text:line-break/><text:line-break/>
<text:a xlink:type="simple" xlink:href="http://www.wissen-hilfe.de/_Wissen/locked/papers/sis-2015-10-006.pdf" text:style-name="Internet_20_link" text:visited-style-name="Visited_20_Internet_20_Link">LINK</text:a><text:line-break/>Hien, Wolfgang: Teilnehmende Beobachtung - eine gute Methode zur Feinanalyse psychischer Belastungen.<text:line-break/>In: sicher ist sicher, 66. Jg 2015-10, S. 502 - 505.<text:line-break/><text:line-break/>
<text:a xlink:type="simple" xlink:href="http://www.wissen-hilfe.de/_Wissen/locked/papers/sis-2015-10-008.pdf" text:style-name="Internet_20_link" text:visited-style-name="Visited_20_Internet_20_Link">LINK</text:a><text:line-break/>Kiesche, Eberhard : Die Mitbestimmung des Betriebsrats beim Betrieblichen Eingliederungsmanagement (BEM).<text:line-break/>In: sicher ist sicher, 66. Jg 2015-10, S. 510 - 514.<text:line-break/><text:line-break/>
<text:a xlink:type="simple" xlink:href="http://www.wissen-hilfe.de/_Wissen/locked/papers/sis-2015-11-004.pdf" text:style-name="Internet_20_link" text:visited-style-name="Visited_20_Internet_20_Link">LINK</text:a><text:line-break/>Wilrich, Thomas: ,,Unser täglich Brötchen“ gib uns heute und verschone uns vor Brandblasen, gib uns Schutzhandschuhe und unterweise uns. Das Amtsgericht (AG) Bad Kreuznach hatte im September 2012 über folgenden Fall zu entscheiden:.<text:line-break/>In: sicher ist sicher, 66. Jg 2015-11, S. 563 - 567 .<text:line-break/><text:line-break/>
<text:a xlink:type="simple" xlink:href="http://www.wissen-hilfe.de/_Wissen/locked/papers/sis-2015-12-002.pdf" text:style-name="Internet_20_link" text:visited-style-name="Visited_20_Internet_20_Link">LINK</text:a><text:line-break/>Pela, Patricia: Präsentismus - ein versteckter Trend der modernen Arbeitswelt?.<text:line-break/>In: sicher ist sicher, 66. Jg 2015-12, S. 600 - 606.<text:line-break/><text:line-break/>
<text:a xlink:type="simple" xlink:href="http://www.wissen-hilfe.de/_Wissen/locked/papers/sis-2016-01-001.pdf" text:style-name="Internet_20_link" text:visited-style-name="Visited_20_Internet_20_Link">LINK</text:a><text:line-break/>Vedder, Günther / Korinth, Ella: ,,Ich habe einen Job, aber kaum Arbeit„ - Unterforderung im Beruf als unterschätzte Beanspruchung.<text:line-break/>In: sicher ist sicher, 67. Jg 2016-01, S. 10 - 13.<text:line-break/><text:line-break/>
<text:a xlink:type="simple" xlink:href="http://www.wissen-hilfe.de/_Wissen/locked/papers/sis-2016-05-001.pdf" text:style-name="Internet_20_link" text:visited-style-name="Visited_20_Internet_20_Link">LINK</text:a><text:line-break/>Buch, Markus / Fiedler, Guido / Gröner, Harald: Der „Navigator gesundes Arbeiten“.<text:line-break/>In: sicher ist sicher, 67. Jg 2016-05, S. 238 - 242.<text:line-break/><text:line-break/>
<text:a xlink:type="simple" xlink:href="http://www.wissen-hilfe.de/_Wissen/locked/papers/sis-2016-05-002.pdf" text:style-name="Internet_20_link" text:visited-style-name="Visited_20_Internet_20_Link">LINK</text:a><text:line-break/>Hien, Wolfgang: Psychische Arbeitsbelastungen und chronische Erkrankungen- Darstellung und praxisorientierte Diskussion des wissenschaftlichen Erkenntnisstands.<text:line-break/>In: sicher ist sicher, 67. Jg 2016-05, S. 243 - 247.<text:line-break/><text:line-break/>
<text:a xlink:type="simple" xlink:href="http://www.wissen-hilfe.de/_Wissen/locked/papers/sis-2016-05-003.pdf" text:style-name="Internet_20_link" text:visited-style-name="Visited_20_Internet_20_Link">LINK</text:a><text:line-break/>Blumenstein, Ulrich / Kaiser, Ernst : Stressbewältigungskurse für Männer bei der SMA Solar Technology AG.<text:line-break/>In: sicher ist sicher, 67. Jg 2016-05, S. 248 - 251.<text:line-break/><text:line-break/>
<text:a xlink:type="simple" xlink:href="http://www.wissen-hilfe.de/_Wissen/locked/papers/sis-2016-05-004.pdf" text:style-name="Internet_20_link" text:visited-style-name="Visited_20_Internet_20_Link">LINK</text:a><text:line-break/>Wolf, Dorothea : Synergien in der Praxis schaffen: Gesundheitsmanagement und Personalentwicklung effektiv mit Gender verzahnen.<text:line-break/>In: sicher ist sicher, 67. Jg 2016-05, S. 252 - 256.<text:line-break/><text:line-break/>
<text:a xlink:type="simple" xlink:href="http://www.wissen-hilfe.de/_Wissen/locked/papers/sis-2016-05-005.pdf" text:style-name="Internet_20_link" text:visited-style-name="Visited_20_Internet_20_Link">LINK</text:a><text:line-break/>Kutzner, Edelgard : Diversity Managentent in der betrieblichen Gesundheitsförderung (Teil 1 von 2).<text:line-break/>In: sicher ist sicher, 67. Jg 2016-05, S. 257 - 260.<text:line-break/><text:line-break/>
“<text:a xlink:type="simple" xlink:href="http://www.wissen-hilfe.de/_Wissen/locked/papers/sis-2016-06-001.pdf" text:style-name="Internet_20_link" text:visited-style-name="Visited_20_Internet_20_Link">LINK</text:a><text:line-break/>Beerheide, Emanuel / Polzer-Baakes, Christin: Alter(n) sübergreifende Förderung der Beschäftigungsfähigkeit?.
Situationsbetrachtung aus Sicht der Beschäftigten in NRW..<text:line-break/>In: sicher ist sicher, 67. Jg 2016-06, S. 299 - 305.<text:line-break/><text:line-break/>„
“<text:a xlink:type="simple" xlink:href="http://www.wissen-hilfe.de/_Wissen/locked/papers/sis-2016-06-005.pdf" text:style-name="Internet_20_link" text:visited-style-name="Visited_20_Internet_20_Link">LINK</text:a><text:line-break/>Kutzner, Edelgard: Diversity Management in der betrieblichen Gesundheitsförderung
(Teil 2 von 2).<text:line-break/>In: sicher ist sicher, 67. Jg 2016-06, S. 320 - 324.<text:line-break/><text:line-break/>„
<text:a xlink:type="simple" xlink:href="http://www.wissen-hilfe.de/_Wissen/locked/papers/sis-2016-07-08-001.pdf" text:style-name="Internet_20_link" text:visited-style-name="Visited_20_Internet_20_Link">LINK</text:a><text:line-break/>Sukowski, Helga: Extra -aurale Wirkungen von Lärm am Arbeitsplatz.<text:line-break/>In: sicher ist sicher, 67. Jg 2016-07-08, S. 362 - 366.<text:line-break/><text:line-break/>
<text:a xlink:type="simple" xlink:href="http://www.wissen-hilfe.de/_Wissen/locked/papers/sis-2016-07-08-002.pdf" text:style-name="Internet_20_link" text:visited-style-name="Visited_20_Internet_20_Link">LINK</text:a><text:line-break/>Rack, Reinhard: Biologisch wirksames Licht am Arbeitsplatz.<text:line-break/>In: sicher ist sicher, 67. Jg 2016-07-08, S. 367 - 373.<text:line-break/><text:line-break/>
<text:a xlink:type="simple" xlink:href="http://www.wissen-hilfe.de/_Wissen/locked/papers/sis-2016-07-08-004.pdf" text:style-name="Internet_20_link" text:visited-style-name="Visited_20_Internet_20_Link">LINK</text:a><text:line-break/>Kreizberg, Kurt: Barrieren auf dent Weg zur Inklusion.<text:line-break/>In: sicher ist sicher, 67. Jg 2016-07-08, S. 380 - 386.<text:line-break/><text:line-break/>
<text:a xlink:type="simple" xlink:href="http://www.wissen-hilfe.de/_Wissen/locked/papers/sis-2016-09-001.pdf" text:style-name="Internet_20_link" text:visited-style-name="Visited_20_Internet_20_Link">LINK</text:a><text:line-break/>Hammer, Tamara / Zwingmann, Bruno: Eine nationale Strategie für mehr Gesundheit- das neue Präventionsgesetz.<text:line-break/>In: sicher ist sicher, 67. Jg 2016-09, S. 426 - 431.<text:line-break/><text:line-break/>
<text:a xlink:type="simple" xlink:href="http://www.wissen-hilfe.de/_Wissen/locked/papers/sis-2016-09-002.pdf" text:style-name="Internet_20_link" text:visited-style-name="Visited_20_Internet_20_Link">LINK</text:a><text:line-break/>Kudlacek, Dominic: Resilienz in der Arbeits- und Organisationssoziologie. Ein Beitrag über individuelle und strukturelle Schutzfaktoren.<text:line-break/>In: sicher ist sicher, 67. Jg 2016-09, S. 432 - 435.<text:line-break/><text:line-break/>
<text:a xlink:type="simple" xlink:href="http://www.wissen-hilfe.de/_Wissen/locked/papers/sis-2016-09-003.pdf" text:style-name="Internet_20_link" text:visited-style-name="Visited_20_Internet_20_Link">LINK</text:a><text:line-break/>Lafrenz, B. / Jeschke, P.: Neue Informations- und Kommunikationstechnologien in Leitwarten. Derzeitiger Einsatz sowie Gestaltung und Einführung neuer Systeme.<text:line-break/>In: sicher ist sicher, 67. Jg 2016-09, S. 436 - 442.<text:line-break/><text:line-break/>
<text:a xlink:type="simple" xlink:href="http://www.wissen-hilfe.de/_Wissen/locked/papers/sis-2016-10-002.pdf" text:style-name="Internet_20_link" text:visited-style-name="Visited_20_Internet_20_Link">LINK</text:a><text:line-break/>Fokuhl, Inga: Strukturelle Voraussetzungen für einen gleichstellungsorientierten Arbeits- und Gesundheitsschutz.<text:line-break/>In: sicher ist sicher, 67. Jg 2016-10, S. 497 - 502.<text:line-break/><text:line-break/>
<text:a xlink:type="simple" xlink:href="http://www.wissen-hilfe.de/_Wissen/locked/papers/sis-2016-10-003.pdf" text:style-name="Internet_20_link" text:visited-style-name="Visited_20_Internet_20_Link">LINK</text:a><text:line-break/>Adolph, Lars / Kirchhoff, Britta: Arbeit in der digitalen Welt - Neue Herausforderungen für den Arbeitsschutz.<text:line-break/>In: sicher ist sicher, 67. Jg 2016-10, S. 503 - 505.<text:line-break/><text:line-break/>
<text:a xlink:type="simple" xlink:href="http://www.wissen-hilfe.de/_Wissen/locked/papers/sis-2016-10-004.pdf" text:style-name="Internet_20_link" text:visited-style-name="Visited_20_Internet_20_Link">LINK</text:a><text:line-break/>Bretschneider-Hagemes, Michael: Schon 4.0 oder doch nur 3.x? Anspruch und Wirklichkeit eines populären Stichworts.<text:line-break/>In: sicher ist sicher, 67. Jg 2016-10, S. 506 - 510.<text:line-break/><text:line-break/>
<text:a xlink:type="simple" xlink:href="http://www.wissen-hilfe.de/_Wissen/locked/papers/sis-2016-10-005.pdf" text:style-name="Internet_20_link" text:visited-style-name="Visited_20_Internet_20_Link">LINK</text:a><text:line-break/>Hien, Wolfgang: Kausalbeweise für arbeitsbedingte Gesundheitsgefahren?.<text:line-break/>In: sicher ist sicher, 67. Jg 2016-10, S. 516 - 521.<text:line-break/><text:line-break/>
<text:a xlink:type="simple" xlink:href="http://www.wissen-hilfe.de/_Wissen/locked/papers/sis-2016-Sonder-001.pdf" text:style-name="Internet_20_link" text:visited-style-name="Visited_20_Internet_20_Link">LINK</text:a><text:line-break/>Zittlau, Katrin: Arbeitsschutz im Zeitalter des digitalen Transfers- Prävention 4.0.<text:line-break/>In: sicher ist sicher, Arbeitssicherheit 4.0 2016-2017, S. 1 - 4.<text:line-break/><text:line-break/>
<text:a xlink:type="simple" xlink:href="http://www.wissen-hilfe.de/_Wissen/locked/papers/sis-2016-Sonder-002.pdf" text:style-name="Internet_20_link" text:visited-style-name="Visited_20_Internet_20_Link">LINK</text:a><text:line-break/>Flaspöler, Eva / Neitzner, lna : Betriebliche Prävention - gewappnet für das 21. Jahrhundert? Das Risikoobservatorium der Deutschen Gesetzlichen Unfallversicherung (DGUV).<text:line-break/>In: sicher ist sicher, Arbeitssicherheit 4.0 2016-2017, S. 6 - 10.<text:line-break/><text:line-break/>
<text:a xlink:type="simple" xlink:href="http://www.wissen-hilfe.de/_Wissen/locked/papers/sis-2016-Sonder-003.pdf" text:style-name="Internet_20_link" text:visited-style-name="Visited_20_Internet_20_Link">LINK</text:a><text:line-break/>Grass, Benno / Bretschneider-Hagemes, Michael : Menschengerechte Gestaltung der digitalisierten Arbeit? Herausforderungen am Beispiel der mobilen Arbeit.<text:line-break/>In: sicher ist sicher, Arbeitssicherheit 4.0 2016-2017, S. 11 - 14.<text:line-break/><text:line-break/>
<text:a xlink:type="simple" xlink:href="http://www.wissen-hilfe.de/_Wissen/locked/papers/sis-2016-Sonder-004.pdf" text:style-name="Internet_20_link" text:visited-style-name="Visited_20_Internet_20_Link">LINK</text:a><text:line-break/>Behrens, Roland / Saenz, Jose / Elkmann, Norbert : Formen der Mensch-Roboter-Kollaboration.<text:line-break/>In: sicher ist sicher, Arbeitssicherheit 4.0 2016-2017, S. 15 - 17.<text:line-break/><text:line-break/>
<text:a xlink:type="simple" xlink:href="http://www.wissen-hilfe.de/_Wissen/locked/papers/sis-2016-Sonder-005.pdf" text:style-name="Internet_20_link" text:visited-style-name="Visited_20_Internet_20_Link">LINK</text:a><text:line-break/>Gaertner, Thomas: Kollaborierende Roboter: Geballte Kraft maßvoll einsetzen.<text:line-break/>In: sicher ist sicher, Arbeitssicherheit 4.0 2016-2017, S. 18 - 20.<text:line-break/><text:line-break/>
<text:a xlink:type="simple" xlink:href="http://www.wissen-hilfe.de/_Wissen/locked/papers/sis-2016-Sonder-006.pdf" text:style-name="Internet_20_link" text:visited-style-name="Visited_20_Internet_20_Link">LINK</text:a><text:line-break/>Wache, Hans-Holger: Technologieunterstütztes Lernen im Arbeitsschutz.<text:line-break/>In: sicher ist sicher, Arbeitssicherheit 4.0 2016-2017, S. 22 - 25.<text:line-break/><text:line-break/>
<text:a xlink:type="simple" xlink:href="http://www.wissen-hilfe.de/_Wissen/locked/papers/sis-2016-Sonder-007.pdf" text:style-name="Internet_20_link" text:visited-style-name="Visited_20_Internet_20_Link">LINK</text:a><text:line-break/>Hensiek, Joerg : Unternehmen müssen den Kulturwandel vollziehen. Die mobilen ITK-gestützten Berufsgruppen werden vom betrieblichen Arbeitsschutz noch nicht ausreichend berücksichtigt wie das Beispiel der Servicetechniker zeigt..<text:line-break/>In: sicher ist sicher, Arbeitssicherheit 4.0 2016-2017, S. 26 - 29.<text:line-break/><text:line-break/>
<text:a xlink:type="simple" xlink:href="http://www.wissen-hilfe.de/_Wissen/locked/papers/te-si-2011-03-006.pdf" text:style-name="Internet_20_link" text:visited-style-name="Visited_20_Internet_20_Link">LINK</text:a><text:line-break/>Kugler, Michaela / Bierwirth, Max / Schaub, Karlheinz / Bruder, Ralph : Ergonomie in der Produktionsplanung.<text:line-break/>In: Technische Sicherheit, Bd.1(2011)Nr.3  , S. 46 - 50.<text:line-break/><text:line-break/>
<text:a xlink:type="simple" xlink:href="http://www.wissen-hilfe.de/_Wissen/locked/papers/te-si-2012-03-005.pdf" text:style-name="Internet_20_link" text:visited-style-name="Visited_20_Internet_20_Link">LINK</text:a><text:line-break/>Steinberg, Ulf / Liebers, Falk / Klußmann, Andre: Die überarbeitete Leitmerkmalmethode.Manuelle Arbeitsprozesse 2011.<text:line-break/>In: Technische Sicherheit, Bd.2(2012)Nr.3, S. 37 - 41 .<text:line-break/><text:line-break/>
<text:a xlink:type="simple" xlink:href="http://www.wissen-hilfe.de/_Wissen/locked/papers/te-si-2013-03-007.pdf" text:style-name="Internet_20_link" text:visited-style-name="Visited_20_Internet_20_Link">LINK</text:a><text:line-break/>Hoppe, Annette : Technikstress - neue Beanspruchung durch Automatisierung?.<text:line-break/>In: Technische Sicherheit, Bd.3(2013)Nr.3, S. 42 - 46.<text:line-break/><text:line-break/>
<text:a xlink:type="simple" xlink:href="http://www.wissen-hilfe.de/_Wissen/locked/papers/te-si-2013-06-002.pdf" text:style-name="Internet_20_link" text:visited-style-name="Visited_20_Internet_20_Link">LINK</text:a><text:line-break/>Hellenkamp, Torsten : Störungsmanagement mithilfe von Simulationstools. Risiken minimieren durch optimiertes Anlagen- und Prozessdesign..<text:line-break/>In: Technische Sicherheit, Bd.3(2013)Nr.6, S. 21 - 24.<text:line-break/><text:line-break/>
<text:a xlink:type="simple" xlink:href="http://www.wissen-hilfe.de/_Wissen/locked/papers/te-si-2013-07-08-010.pdf" text:style-name="Internet_20_link" text:visited-style-name="Visited_20_Internet_20_Link">LINK</text:a><text:line-break/>Schmauder, Martin: Gefährdungsbeurteilung im Arbeitsschutz.<text:line-break/>In: Technische Sicherheit, Bd.3(2013)Nr.7/8, S. 59 - 65.<text:line-break/><text:line-break/>
<text:a xlink:type="simple" xlink:href="http://www.wissen-hilfe.de/_Wissen/locked/papers/te-si-2013-11-12-005.pdf" text:style-name="Internet_20_link" text:visited-style-name="Visited_20_Internet_20_Link">LINK</text:a><text:line-break/>Niemitz, Klaus-Jürgen / Suter, Georg : Tornados als umgebungsbedingte Gefahrenquelle im Sinne der Störtall-Verordnung.<text:line-break/>In: Technische Sicherheit, Bd.3(2013)Nr.11/12, S. 32 - 37.<text:line-break/><text:line-break/>
<text:a xlink:type="simple" xlink:href="http://www.wissen-hilfe.de/_Wissen/locked/papers/te-si-2015-01-02-009.pdf" text:style-name="Internet_20_link" text:visited-style-name="Visited_20_Internet_20_Link">LINK</text:a><text:line-break/>Sandrock, Stephan / Peck, Anna : Erfassung psychischer Belastung im Rahmen der Gefährdungsbeurteilung.<text:line-break/>In: Technische Sicherheit, Bd.5(2015)Nr.1/2 , S. 49 - 53.<text:line-break/><text:line-break/>
<text:a xlink:type="simple" xlink:href="http://www.wissen-hilfe.de/_Wissen/locked/papers/te-si-2016-03-005.pdf" text:style-name="Internet_20_link" text:visited-style-name="Visited_20_Internet_20_Link">LINK</text:a><text:line-break/> Sona, Brid / Steidle,  Anna : Resilienz stärken: Die Gestaltung von Erholungswellen in Pausenräumen.<text:line-break/>In: Technische Sicherheit, Bd.6(2016)Nr.3, S. 28 - 32.<text:line-break/><text:line-break/>
<text:a xlink:type="simple" xlink:href="http://www.wissen-hilfe.de/_Wissen/locked/papers/te-si-2016-03-006.pdf" text:style-name="Internet_20_link" text:visited-style-name="Visited_20_Internet_20_Link">LINK</text:a><text:line-break/>Pross, Achim: Beleuchtung am Arbeitsplatz. Wirkung und Akzeptanz farbveränderlicher Beleuchtung..<text:line-break/>In: Technische Sicherheit, Bd.6(2016)Nr.3, S. 33 - 35.<text:line-break/><text:line-break/>
<text:a xlink:type="simple" xlink:href="http://www.wissen-hilfe.de/_Wissen/locked/papers/te-si-2016-07-08-007.pdf" text:style-name="Internet_20_link" text:visited-style-name="Visited_20_Internet_20_Link">LINK</text:a><text:line-break/>Konersmann. Rainer: Unfallursache Zeitdruck.<text:line-break/>In: Technische Sicherheit, Bd.6(2016)Nr.7/8, S. 40 - 45.<text:line-break/><text:line-break/>
<text:a xlink:type="simple" xlink:href="http://www.wissen-hilfe.de/_Wissen/locked/papers/te-si-2016-10-007.pdf" text:style-name="Internet_20_link" text:visited-style-name="Visited_20_Internet_20_Link">LINK</text:a><text:line-break/>Konersmann, Rainer: Unfallursache Müdigkeit.<text:line-break/>In: Technische Sicherheit, Bd.6(2016)Nr.10, S. 35 - 42.<text:line-break/><text:line-break/>
<text:a xlink:type="simple" xlink:href="http://www.wissen-hilfe.de/_Wissen/locked/papers/te-ue-2007-10-007.pdf" text:style-name="Internet_20_link" text:visited-style-name="Visited_20_Internet_20_Link">LINK</text:a><text:line-break/>Heuer, lris-Gesine  : Untersuchung psychischer Belastungen am Arbeitsplatz.<text:line-break/>In: Technische Überwachung, Bd.48 Jg 2007 - Nr. 10, S. 43 -48.<text:line-break/><text:line-break/>
<text:a xlink:type="simple" xlink:href="http://www.wissen-hilfe.de/_Wissen/locked/papers/te-ue-2007-10-008.pdf" text:style-name="Internet_20_link" text:visited-style-name="Visited_20_Internet_20_Link">LINK</text:a><text:line-break/>Sickert, Peter  : Auswahl von Gehörschutz nach lnkrafttreten der Lärm- und Vibrations-Arbeitsschutzverordnung.<text:line-break/>In: Technische Überwachung, Bd.48  Jg 2007 - Nr. 10, S. 49 - 53.<text:line-break/><text:line-break/>
<text:a xlink:type="simple" xlink:href="http://www.wissen-hilfe.de/_Wissen/locked/papers/te-ue-2008-05-006.pdf" text:style-name="Internet_20_link" text:visited-style-name="Visited_20_Internet_20_Link">LINK</text:a><text:line-break/>Christ, Eberhard  : Persönlicher Schutz gegen Vibrationseinwirkung an Arbeitsplätzen.<text:line-break/>In: Technische Überwachung, Bd.49(2008)Nr.5, S. 47 - 51.<text:line-break/><text:line-break/>
<text:a xlink:type="simple" xlink:href="http://www.wissen-hilfe.de/_Wissen/locked/papers/te-ue-2009-01-02-005.pdf" text:style-name="Internet_20_link" text:visited-style-name="Visited_20_Internet_20_Link">LINK</text:a><text:line-break/>Mühlhäuser, Christoph / Braach, Burkhard : Risiko elektromagnetisches Feld. Europäische Gesetzgebung ist eindeutig und schon jetzt umsetzbar.<text:line-break/>In: Technische Überwachung, Bd.50(2009)Nr.1/2, S. 47 - 49.<text:line-break/><text:line-break/>
<text:a xlink:type="simple" xlink:href="http://www.wissen-hilfe.de/_Wissen/locked/papers/te-ue-2009-03-005.pdf" text:style-name="Internet_20_link" text:visited-style-name="Visited_20_Internet_20_Link">LINK</text:a><text:line-break/>Wietfeldt,  Peter: Stand der Technik nicht gleich Stand der Technik? Kritische Anmerkungen zur einschlägigen ständigen Rechtsprechung des Bundesverwaltungsgerichts (BVerwG) -  Teil 1.<text:line-break/>In: Technische Überwachung, Bd.50(2009)Nr.3, S. 27 - 32.<text:line-break/><text:line-break/>
<text:a xlink:type="simple" xlink:href="http://www.wissen-hilfe.de/_Wissen/locked/papers/te-ue-2009-03-007.pdf" text:style-name="Internet_20_link" text:visited-style-name="Visited_20_Internet_20_Link">LINK</text:a><text:line-break/>Schäfer,Klaus / Rokosch, Frank / Schick, Ralf / Becker, Corinna : Ermittlung von Vibrationskennwerten für den innerbetrieblichen Warentransport.<text:line-break/>In: Technische Überwachung, Bd.50(2009)Nr.3, S. 45 - 48.<text:line-break/><text:line-break/>
<text:a xlink:type="simple" xlink:href="http://www.wissen-hilfe.de/_Wissen/locked/papers/te-ue-2009-05-005.pdf" text:style-name="Internet_20_link" text:visited-style-name="Visited_20_Internet_20_Link">LINK</text:a><text:line-break/>Ludwig, Jörg  : Deterministische und probabilistische Vorgehensweisen bei der Bewertung öffentlich-technischer Risiken Teil 2.<text:line-break/>In: Technische Überwachung, Bd.50(2009)Nr.5, S. 38 - 43.<text:line-break/><text:line-break/>
<text:a xlink:type="simple" xlink:href="http://www.wissen-hilfe.de/_Wissen/locked/papers/te-ue-2009-10-003.pdf" text:style-name="Internet_20_link" text:visited-style-name="Visited_20_Internet_20_Link">LINK</text:a><text:line-break/>Maus, Thomas : Gefährdungsbeurteilung von Aufzügen.Der Lastenaufzug als Arbeitsmittel..<text:line-break/>In: Technische Überwachung, Bd.50(2009)Nr.10, S. 34 - 35.<text:line-break/><text:line-break/>
<text:a xlink:type="simple" xlink:href="http://www.wissen-hilfe.de/_Wissen/locked/papers/te-ue-2010-01-02-003.pdf" text:style-name="Internet_20_link" text:visited-style-name="Visited_20_Internet_20_Link">LINK</text:a><text:line-break/>Wattendorff, Frank : Praktische Hilfen zur Umsetzung der TRBS 1151.  Mögliche Handlungsfehler unter Zeitdruck im Mensch -Arbeitsmittel- System.<text:line-break/>In: Technische Überwachung, Bd.51(2010)Nr.1/2, S. 45 - 50.<text:line-break/><text:line-break/>
<text:a xlink:type="simple" xlink:href="http://www.wissen-hilfe.de/_Wissen/locked/papers/te-ue-2010-05-001.pdf" text:style-name="Internet_20_link" text:visited-style-name="Visited_20_Internet_20_Link">LINK</text:a><text:line-break/>Grashorn, Birte / Barth, Uli : Chancen und Risiken für Offshore-Windenergieparks. Kohärente semi-quantitative Beurteilung in der Arbeitssicherheit.<text:line-break/>In: Technische Überwachung, Bd.51(2010(Nr.5, S. 10 - 14.<text:line-break/><text:line-break/>
<text:a xlink:type="simple" xlink:href="http://www.wissen-hilfe.de/_Wissen/locked/papers/te-ue-2010-05-003.pdf" text:style-name="Internet_20_link" text:visited-style-name="Visited_20_Internet_20_Link">LINK</text:a><text:line-break/>Neugebauer, Gerhard : Umsetzung der Vibrations- Arbeitsschutzverordnung in der Metallindustrie.<text:line-break/>In: Technische Überwachung, Bd.51(2010(Nr.5, S. 32 - 34.<text:line-break/><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30T18::48:08</meta:creation-date>
    <dc:creator>Generated</dc:creator>
    <dc:date>2026-08-30T18::48:08</dc:date>
    <dc:language>en-US</dc:language>
    <meta:editing-cycles>1</meta:editing-cycles>
    <meta:editing-duration>PT0S</meta:editing-duration>
    <dc:title>papers:p_human_compliance</dc:title>
  </office:meta>
</office:document-meta>
</file>