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f0f8c82ad4cc7d640b709b908b0ad5c8.jpg"/>
  <manifest:file-entry manifest:media-type="image/png" manifest:full-path="Pictures/3ce661e790d23bf6aa4d59fedbc7d613.png"/>
  <manifest:file-entry manifest:media-type="image/gif" manifest:full-path="Pictures/8201922e3a187870aeea4e3c1e278ab3.gif"/>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column/>
        <table:table-column/>
        <table:table-column/>
        <table:table-row>
          <table:table-cell office:value-type="string" table:style-name="tablecell" table:number-rows-spanned="4">
            <text:p text:style-name="tablealignleft"><draw:frame draw:style-name="media" draw:name="0" text:anchor-type="as-char" draw:z-index="0" svg:width="3.175cm" style:rel-width="100%" svg:height="2.0894028103044cm" style:rel-height="scale"><draw:image xlink:href="Pictures/f0f8c82ad4cc7d640b709b908b0ad5c8.jpg" xlink:type="simple" xlink:show="embed" xlink:actuate="onLoad"/></draw:frame><text:line-break/><text:a xlink:type="simple" xlink:href="https://wiki.product-compliance.net/doku.php?id=papers:start" text:style-name="Internet_20_link" text:visited-style-name="Visited_20_Internet_20_Link">Startseite</text:a><text:line-break/><text:line-break/><text:a xlink:type="simple" xlink:href="https://wiki.product-compliance.net/doku.php?id=papers:angebote" text:style-name="Internet_20_link" text:visited-style-name="Visited_20_Internet_20_Link">Informationsseite</text:a><text:line-break/><text:line-break/><text:a xlink:type="simple" xlink:href="https://wiki.product-compliance.net/doku.php?id=papers:papers" text:style-name="Internet_20_link" text:visited-style-name="Visited_20_Internet_20_Link">Artikel Hauptseite</text:a></text:p>
          </table:table-cell>
          <table:table-cell office:value-type="string" table:style-name="tablecell" table:number-columns-spanned="3">
            <text:p text:style-name="tablealignleft"><draw:frame draw:style-name="media" draw:name="1" text:anchor-type="as-char" draw:z-index="1" svg:width="21.166666666667cm" style:rel-width="100%" svg:height="2.4656136887134cm" style:rel-height="scale"><draw:image xlink:href="Pictures/3ce661e790d23bf6aa4d59fedbc7d613.png" xlink:type="simple" xlink:show="embed" xlink:actuate="onLoad"/></draw:frame><text:line-break/><text:span text:style-name=""><text:span text:style-name="Strong_20_Emphasis"><text:bookmark text:name="papers:p_hazardous_materials"/>Artikel: Gefahrstoffe, Sprengstoffe, Biostoffe, Gentechnik</text:span></text:span> </text:p>
          </table:table-cell>
          <table:covered-table-cell/>
          <table:covered-table-cell/>
          <table:table-cell office:value-type="string" table:style-name="tablecell"/>
        </table:table-row>
        <table:table-row>
          <table:table-cell office:value-type="string" table:style-name="tablecell" table:number-columns-spanned="3">
            <text:p text:style-name="tablealignleft"><text:span text:style-name="">Diese Anwendung richtet sich ausschließlich an Unternehmen (gewerblicher Kontext).</text:span> </text:p>
          </table:table-cell>
          <table:covered-table-cell/>
          <table:covered-table-cell/>
          <table:table-cell office:value-type="string" table:style-name="tablecell" table:number-rows-spanned="3">
            <text:p text:style-name="tablealignleft"><draw:frame draw:style-name="mediaright" draw:name="2" text:anchor-type="paragraph" draw:z-index="2" svg:width="2.1166666666667cm" style:rel-width="100%" svg:height="1.7298085291558cm" style:rel-height="scale"><draw:image xlink:href="Pictures/8201922e3a187870aeea4e3c1e278ab3.gif" xlink:type="simple" xlink:show="embed" xlink:actuate="onLoad"/></draw:frame></text:p>
          </table:table-cell>
        </table:table-row>
        <table:table-row>
          <table:table-cell office:value-type="string" table:style-name="tablecell" table:number-columns-spanned="3">
            <text:p text:style-name="tablealignleft"><text:span text:style-name="">Die Inhalte werden fortlaufend angepasst.</text:span></text:p>
          </table:table-cell>
          <table:covered-table-cell/>
          <table:covered-table-cell/>
        </table:table-row>
        <table:table-row>
          <table:table-cell office:value-type="string" table:style-name="tablecell">
            <text:p text:style-name="tablealigncenter">  <text:span text:style-name="Strong_20_Emphasis"><text:a xlink:type="simple" xlink:href="https://www.wissen-hilfe.de/Knowledge_Database/Weblinks.htm" text:style-name="Internet_20_link" text:visited-style-name="Visited_20_Internet_20_Link">Weblinks</text:a></text:span>  </text:p>
          </table:table-cell>
          <table:table-cell office:value-type="string" table:style-name="tablecell">
            <text:p text:style-name="tablealigncenter">  <text:a xlink:type="simple" xlink:href="http://www.impressum.bialek-ing.de/Impressum.htm" text:style-name="Internet_20_link" text:visited-style-name="Visited_20_Internet_20_Link">Impressum &amp; Rechtliches</text:a>  </text:p>
          </table:table-cell>
          <table:table-cell office:value-type="string" table:style-name="tablecell">
            <text:p text:style-name="tablealigncenter">  <text:a xlink:type="simple" xlink:href="http://www.datenschutz.bialek-ing.de/Datenschutz.htm" text:style-name="Internet_20_link" text:visited-style-name="Visited_20_Internet_20_Link">Datenschutz</text:a>  </text:p>
          </table:table-cell>
        </table:table-row>
      </table:table>
      <text:p text:style-name="Text_20_body">Für auf dieser Website enthaltene Hyperlinks gilt: Bei den zum Anlinken zur Verfügung gestellten Seiten handelt es sich ausschließlich um fremde Inhalte. Ingenieurbüro Jürgen Bialek übernimmt keine Verantwortung für den Inhalt der angelinkten Seiten.</text:p>
      <text:p text:style-name="Text_20_body"><text:span text:style-name=""><text:span text:style-name="Strong_20_Emphasis">Aus Urheberrechtsgründen ist der Zugriff auf den Volltext der hier vorliegenden Informationen für externe Benutzer nicht möglich. Nutzen Sie deshalb unsere Beratungsangebote für Themen, die Ihr Interesse geweckt haben oder wenden Sie sich an die Autoren bzw. den herausgebenden Verlag.</text:span></text:span></text:p>
      <text:h text:style-name="Heading_20_2" text:outline-level="2"><text:bookmark-start text:name="__RefHeading___NoTitle_1"/><text:bookmark-start text:name="section"/>2025<text:bookmark-end text:name="__RefHeading___NoTitle_1"/><text:bookmark-end text:name="section"/></text:h>
      <text:p text:style-name="Text_20_body"><text:a xlink:type="simple" xlink:href="http://www.wissen-hilfe.de/_Wissen/locked/papers/s-ing-2025-01-02-002.pdf" text:style-name="Internet_20_link" text:visited-style-name="Visited_20_Internet_20_Link">LINK</text:a><text:line-break/>Stöffler,Birgit: Tätigkeiten mit Gefahrstoffen
Fragen &amp; Antworten zu Betriebsanweisungen.<text:line-break/>In: Sicherheitsingenieur, Jg. 56-2025-01-02, S. 28-31.<text:line-break/><text:line-break/>
<text:a xlink:type="simple" xlink:href="http://www.wissen-hilfe.de/_Wissen/locked/papers/s-ing-2025-03-003.pdf" text:style-name="Internet_20_link" text:visited-style-name="Visited_20_Internet_20_Link">LINK</text:a><text:line-break/>Hensiek, Joerg: Sanierung asbesthaltiger Gebäude
Wie gefährlich wird es für die Beschäftigten ?.<text:line-break/>In: Sicherheitsingenieur, Jg. 56-2025-03, S. 20-23.<text:line-break/><text:line-break/>
<text:a xlink:type="simple" xlink:href="http://www.wissen-hilfe.de/_Wissen/locked/papers/s-ing-2025-03-004.pdf" text:style-name="Internet_20_link" text:visited-style-name="Visited_20_Internet_20_Link">LINK</text:a><text:line-break/>Stöffler,Birgit: Gefahrstoffnovelle und neue Grenzwerte
Neues aus dem AGS.<text:line-break/>In: Sicherheitsingenieur, Jg. 56-2025-03, S. 33-35.<text:line-break/><text:line-break/>
<text:a xlink:type="simple" xlink:href="http://www.wissen-hilfe.de/_Wissen/locked/papers/s-ing-2025-04-001.pdf" text:style-name="Internet_20_link" text:visited-style-name="Visited_20_Internet_20_Link">LINK</text:a><text:line-break/>Sievers, Sven: Sicherer Umgang mit Gefahrstoffdämpfen
Entlüftung gewährleisten.<text:line-break/>In: Sicherheitsingenieur, Jg. 56-2025-04, S. 18-19.<text:line-break/><text:line-break/>
<text:a xlink:type="simple" xlink:href="http://www.wissen-hilfe.de/_Wissen/locked/papers/s-ing-2025-05-004.pdf" text:style-name="Internet_20_link" text:visited-style-name="Visited_20_Internet_20_Link">LINK</text:a><text:line-break/>Kring, Friedhelm: Tropenkrankheiten auf dem Vormarsch
Neue Infektionsrisiken.<text:line-break/>In: Sicherheitsingenieur, Jg. 56-2025-05, S. 33-35.<text:line-break/><text:line-break/>
<text:a xlink:type="simple" xlink:href="http://www.wissen-hilfe.de/_Wissen/locked/papers/s-ing-2025-05-006.pdf" text:style-name="Internet_20_link" text:visited-style-name="Visited_20_Internet_20_Link">LINK</text:a><text:line-break/>Klagge, Matthias: Nichtraucherschutz am Arbeitsplatz
Kurioser Fall in der Pizzeria.<text:line-break/>In: Sicherheitsingenieur, Jg. 56-2025-05, S. 42-43.<text:line-break/><text:line-break/>
<text:a xlink:type="simple" xlink:href="http://www.wissen-hilfe.de/_Wissen/locked/papers/sis-2025-03-001.pdf" text:style-name="Internet_20_link" text:visited-style-name="Visited_20_Internet_20_Link">LINK</text:a><text:line-break/>Rühl, Reinhold: Geänderte Gefahrstoffverordnung erfordert „Gemeinsame Staub-Präventionsoffensive„!.<text:line-break/>In: sicher ist sicher, Jg.76-2025-03, S. 108-112.<text:line-break/><text:line-break/>
<text:a xlink:type="simple" xlink:href="http://www.wissen-hilfe.de/_Wissen/locked/papers/sis-2025-05-004.pdf" text:style-name="Internet_20_link" text:visited-style-name="Visited_20_Internet_20_Link">LINK</text:a><text:line-break/>Bayer,Philipp: 40 Jahre Gefahrstoffverordnung
Ein historischer Überblick über ihre Entstehung und Entwicklung (Teil 1 von 3).<text:line-break/>In: sicher ist sicher, Jg.76-2025-05, S. 224-230.<text:line-break/><text:line-break/>
<text:a xlink:type="simple" xlink:href="http://www.wissen-hilfe.de/_Wissen/locked/papers/te-si-2025-01-02-002.pdf" text:style-name="Internet_20_link" text:visited-style-name="Visited_20_Internet_20_Link">LINK</text:a><text:line-break/>Wenderoth, S.; Schug, B.: Wasserstoff-Indikator-Suprapartikel zum Nachweis von Wasserstoff-Leckagen.<text:line-break/>In: Technische Sicherheit, Jg. 15-2025-01-02, S. Seite14-16.<text:line-break/><text:line-break/>
<text:a xlink:type="simple" xlink:href="http://www.wissen-hilfe.de/_Wissen/locked/papers/te-si-2025-01-02-003.pdf" text:style-name="Internet_20_link" text:visited-style-name="Visited_20_Internet_20_Link">LINK</text:a><text:line-break/>Konersmann, R.: Das hochriskante Feudenfeuer.<text:line-break/>In: Technische Sicherheit, Jg. 15-2025-01-02, S. 17-25.<text:line-break/><text:line-break/>
<text:a xlink:type="simple" xlink:href="http://www.wissen-hilfe.de/_Wissen/locked/papers/te-si-2025-01-02-004.pdf" text:style-name="Internet_20_link" text:visited-style-name="Visited_20_Internet_20_Link">LINK</text:a><text:line-break/>Holtkamp, Heiko: Kombinierter Gas- und Staubexplosionsschutz beim Absaugen.<text:line-break/>In: Technische Sicherheit, Jg. 15-2025-01-02, S. 26-28.<text:line-break/><text:line-break/>
<text:a xlink:type="simple" xlink:href="http://www.wissen-hilfe.de/_Wissen/locked/papers/s-ing-2025-06-005.pdf" text:style-name="Internet_20_link" text:visited-style-name="Visited_20_Internet_20_Link">LINK</text:a><text:line-break/>Kring, Friedhelm: Chemische Schädlingsbekämpfung
Biozide rechtssicher einsetzen.<text:line-break/>In: Sicherheitsingenieur, Jg. 56-2025-06, S. 31-33.<text:line-break/><text:line-break/>
<text:a xlink:type="simple" xlink:href="http://www.wissen-hilfe.de/_Wissen/locked/papers/s-ing-2025-06-008.pdf" text:style-name="Internet_20_link" text:visited-style-name="Visited_20_Internet_20_Link">LINK</text:a><text:line-break/>Wilrich, Thomas: Anordnung eines Gefahrstoffgutachtens mit Gefahrstoffkataster
Uneinsichtiger Geschäftsführer.<text:line-break/>In: Sicherheitsingenieur, Jg. 56-2025-06, S. 40-43.<text:line-break/><text:line-break/>
<text:a xlink:type="simple" xlink:href="http://www.wissen-hilfe.de/_Wissen/locked/papers/s-ing-2025-10-001.pdf" text:style-name="Internet_20_link" text:visited-style-name="Visited_20_Internet_20_Link">LINK</text:a><text:line-break/>Kerz,Hertha -Margarethe: Strategische Messtechnik
Fundament des Gesundheidsschutzes.<text:line-break/>In: Sicherheitsingenieur, Jg. 56-2025-10, S. 22-25.<text:line-break/><text:line-break/>
<text:a xlink:type="simple" xlink:href="http://www.wissen-hilfe.de/_Wissen/locked/papers/s-ing-2025-10-003.pdf" text:style-name="Internet_20_link" text:visited-style-name="Visited_20_Internet_20_Link">LINK</text:a><text:line-break/>Hensiek, Joerg: Industrieller 3D - Druck
Mit dem Markt wachsen die Risiken.<text:line-break/>In: Sicherheitsingenieur, Jg. 56-2025-10, S. 32-34.<text:line-break/><text:line-break/>
<text:a xlink:type="simple" xlink:href="http://www.wissen-hilfe.de/_Wissen/locked/papers/s-ing-2025-10-004.pdf" text:style-name="Internet_20_link" text:visited-style-name="Visited_20_Internet_20_Link">LINK</text:a><text:line-break/>Kring, Friedhelm: Umstrittene PFAS
Endlosdebatte un Ewigkeitschemikalien.<text:line-break/>In: Sicherheitsingenieur, Jg. 56-2025-10, S. 35-37.<text:line-break/><text:line-break/>
<text:a xlink:type="simple" xlink:href="http://www.wissen-hilfe.de/_Wissen/locked/papers/s-ing-2025-10-005.pdf" text:style-name="Internet_20_link" text:visited-style-name="Visited_20_Internet_20_Link">LINK</text:a><text:line-break/>Schappmann,Ulf - J.: Neue Regelungen in der Gefahrstoffverordnung
Tätigkeiten mit Asbest.<text:line-break/>In: Sicherheitsingenieur, Jg. 56-2025-10, S. 38-39.<text:line-break/><text:line-break/>
<text:a xlink:type="simple" xlink:href="http://www.wissen-hilfe.de/_Wissen/locked/papers/s-ing-2025-11-004.pdf" text:style-name="Internet_20_link" text:visited-style-name="Visited_20_Internet_20_Link">LINK</text:a><text:line-break/>Welzbacher, Ulrich: DFG-MAK- und BAT-Werte-Liste 2025
Formaldehydabspalter und Lithiumverbindungen im Fokus.<text:line-break/>In: Sicherheitsingenieur, Jg. 56-2025-11, S. 30-32.<text:line-break/><text:line-break/>
<text:a xlink:type="simple" xlink:href="http://www.wissen-hilfe.de/_Wissen/locked/papers/s-ing-2025-11-005.pdf" text:style-name="Internet_20_link" text:visited-style-name="Visited_20_Internet_20_Link">LINK</text:a><text:line-break/>Steinbach, Cynthia; Zeiff, Andreas: Sicherheitsvorgaben für die Flüssigkeitsförderung
Auswahl nach Gefährdungslage.<text:line-break/>In: Sicherheitsingenieur, Jg. 56-2025-11, S. 36-37.<text:line-break/><text:line-break/>
<text:a xlink:type="simple" xlink:href="http://www.wissen-hilfe.de/_Wissen/locked/papers/s-ing-2025-12-002.pdf" text:style-name="Internet_20_link" text:visited-style-name="Visited_20_Internet_20_Link">LINK</text:a><text:line-break/>Stöffler, Birget: Neufassung der TRGS 507 und TRGS 610
Neues aus dem AGS.<text:line-break/>In: Sicherheitsingenieur, Jg. 56-2025-12, S. 19-21.<text:line-break/><text:line-break/>
<text:a xlink:type="simple" xlink:href="http://www.wissen-hilfe.de/_Wissen/locked/papers/s-ing-2025-12-003.pdf" text:style-name="Internet_20_link" text:visited-style-name="Visited_20_Internet_20_Link">LINK</text:a><text:line-break/>Kring, Friedhelm: Toxikologie und Chemikalienbewertung
Was Epigenetik für den Arbeitsschutz bedeutet.<text:line-break/>In: Sicherheitsingenieur, Jg. 56-2025-12, S. 24-26.<text:line-break/><text:line-break/>
<text:a xlink:type="simple" xlink:href="http://www.wissen-hilfe.de/_Wissen/locked/papers/s-ing-2025-12-005.pdf" text:style-name="Internet_20_link" text:visited-style-name="Visited_20_Internet_20_Link">LINK</text:a><text:line-break/>Klagge, Matthias: DFG-MAK- und BAT-Werte-Liste 2025 - Teil 2
Wichtige Änderungen.<text:line-break/>In: Sicherheitsingenieur, Jg. 56-2025-12, S. 35-39.<text:line-break/><text:line-break/>
<text:a xlink:type="simple" xlink:href="http://www.wissen-hilfe.de/_Wissen/locked/papers/sis-2025-06-005.pdf" text:style-name="Internet_20_link" text:visited-style-name="Visited_20_Internet_20_Link">LINK</text:a><text:line-break/>Bayer, Philipp: 40 Jahre Gefahrstoffverordnung -Ein historischer Überblick über ihre
Entstehung und Entwicklung (Teil 2 von 3).<text:line-break/>In: sicher ist sicher, Jg.76-2025-06, S. 280-285.<text:line-break/><text:line-break/>
<text:a xlink:type="simple" xlink:href="http://www.wissen-hilfe.de/_Wissen/locked/papers/sis-2025-07-08-001.pdf" text:style-name="Internet_20_link" text:visited-style-name="Visited_20_Internet_20_Link">LINK</text:a><text:line-break/>Wagner, Chantal, Kühn, Manuel: Systematische Beurteilung von Arbeitsbedingungen mit MGU-Messprogrammen.<text:line-break/>In: sicher ist sicher, Jg.76-2025-07/08, S. 313-315.<text:line-break/><text:line-break/>
<text:a xlink:type="simple" xlink:href="http://www.wissen-hilfe.de/_Wissen/locked/papers/sis-2025-07-08-006.pdf" text:style-name="Internet_20_link" text:visited-style-name="Visited_20_Internet_20_Link">LINK</text:a><text:line-break/>Bayer, Philipp: 40 Jahre Gefahrstoffverordnung - Ein historischer Überblick über ihre Entstehung und Entwicklung (Teil 3 von 3).<text:line-break/>In: sicher ist sicher, Jg.76-2025-07/08, S. 339-345.<text:line-break/><text:line-break/>
<text:a xlink:type="simple" xlink:href="http://www.wissen-hilfe.de/_Wissen/locked/papers/sis-2025-10-002.pdf" text:style-name="Internet_20_link" text:visited-style-name="Visited_20_Internet_20_Link">LINK</text:a><text:line-break/>Magerkurth, Clemens; Rühl, Reinhold: Verursacherprinzip fördert Innovationen
Hersteller an den Stoffkosten beteiligen!.<text:line-break/>In: sicher ist sicher, Jg.76-2025-10, S. 427-434.<text:line-break/><text:line-break/>
<text:a xlink:type="simple" xlink:href="http://www.wissen-hilfe.de/_Wissen/locked/papers/sis-2025-11-001.pdf" text:style-name="Internet_20_link" text:visited-style-name="Visited_20_Internet_20_Link">LINK</text:a><text:line-break/>Rühl, Reinhold: PFAS - Zwei Konferenzen in Berlin offenbaren den Handlungsbedarf.<text:line-break/>In: sicher ist sicher, Jg.76-2025-11, S. 477-481.<text:line-break/><text:line-break/>
<text:a xlink:type="simple" xlink:href="http://www.wissen-hilfe.de/_Wissen/locked/papers/sis-2025-11-003.pdf" text:style-name="Internet_20_link" text:visited-style-name="Visited_20_Internet_20_Link">LINK</text:a><text:line-break/>Schneider, Linda; Schneider, Alexander; Zöllner,Susanne: Die Zentrale Expositionsdatenbank (ZED)
Aktuelle Neuerungen der Gefahrstoffverordnung und Umsetzung in der ZED.<text:line-break/>In: sicher ist sicher, Jg.76-2025-11, S. 490-493.<text:line-break/><text:line-break/>
<text:a xlink:type="simple" xlink:href="http://www.wissen-hilfe.de/_Wissen/locked/papers/zfpc-2025-05-002.pdf" text:style-name="Internet_20_link" text:visited-style-name="Visited_20_Internet_20_Link">LINK</text:a><text:line-break/>Meggyes, Julia: Die neue F-Gas-Verordnung (EU) 2024/573: Ein regulatorischer Tsunami für den Mittelstand?.<text:line-break/>In: Zfpc Zeitschrift für Product Compliance, 4 Jg.2025-05, S. 227-232.<text:line-break/><text:line-break/></text:p>
      <text:h text:style-name="Heading_20_2" text:outline-level="2"><text:bookmark-start text:name="__RefHeading___NoTitle_2"/><text:bookmark-start text:name="section1"/>2024<text:bookmark-end text:name="__RefHeading___NoTitle_2"/><text:bookmark-end text:name="section1"/></text:h>
      <text:h text:style-name="Heading_20_2" text:outline-level="2"><text:bookmark-start text:name="__RefHeading___NoTitle_3"/><text:bookmark-start text:name="section2"/>2023<text:bookmark-end text:name="__RefHeading___NoTitle_3"/><text:bookmark-end text:name="section2"/></text:h>
      <text:h text:style-name="Heading_20_2" text:outline-level="2"><text:bookmark-start text:name="__RefHeading___NoTitle_4"/><text:bookmark-start text:name="section3"/>2022<text:bookmark-end text:name="__RefHeading___NoTitle_4"/><text:bookmark-end text:name="section3"/></text:h>
      <text:h text:style-name="Heading_20_2" text:outline-level="2"><text:bookmark-start text:name="__RefHeading___NoTitle_5"/><text:bookmark-start text:name="section4"/>2021<text:bookmark-end text:name="__RefHeading___NoTitle_5"/><text:bookmark-end text:name="section4"/></text:h>
      <text:h text:style-name="Heading_20_2" text:outline-level="2"><text:bookmark-start text:name="__RefHeading___NoTitle_6"/><text:bookmark-start text:name="section5"/>2020<text:bookmark-end text:name="__RefHeading___NoTitle_6"/><text:bookmark-end text:name="section5"/></text:h>
      <text:h text:style-name="Heading_20_2" text:outline-level="2"><text:bookmark-start text:name="__RefHeading___NoTitle_7"/><text:bookmark-start text:name="section6"/>2019<text:bookmark-end text:name="__RefHeading___NoTitle_7"/><text:bookmark-end text:name="section6"/></text:h>
      <text:h text:style-name="Heading_20_2" text:outline-level="2"><text:bookmark-start text:name="__RefHeading___NoTitle_8"/><text:bookmark-start text:name="section7"/>2018<text:bookmark-end text:name="__RefHeading___NoTitle_8"/><text:bookmark-end text:name="section7"/></text:h>
      <text:h text:style-name="Heading_20_2" text:outline-level="2"><text:bookmark-start text:name="__RefHeading___NoTitle_9"/><text:bookmark-start text:name="section8"/>2017<text:bookmark-end text:name="__RefHeading___NoTitle_9"/><text:bookmark-end text:name="section8"/></text:h>
      <text:h text:style-name="Heading_20_2" text:outline-level="2"><text:bookmark-start text:name="__RefHeading___bis_2016_10"/><text:bookmark-start text:name="bis_2016"/>2007 bis 2016<text:bookmark-end text:name="__RefHeading___bis_2016_10"/><text:bookmark-end text:name="bis_2016"/></text:h>
      <text:p text:style-name="Text_20_body"><text:a xlink:type="simple" xlink:href="http://www.wissen-hilfe.de/_Wissen/locked/papers/dp-2009-08-001.pdf" text:style-name="Internet_20_link" text:visited-style-name="Visited_20_Internet_20_Link">LINK</text:a><text:line-break/>Schulte, Axel / Rabente, Thomas: Neue Gefahrstoffkennzeichnungen nach dem global harmonisierten System (GHS).<text:line-break/>In: Der Praktiker, 61. Jg 2009-08, S. 266 - 270.<text:line-break/><text:line-break/>
<text:a xlink:type="simple" xlink:href="http://www.wissen-hilfe.de/_Wissen/locked/papers/dp-2012-06-001.pdf" text:style-name="Internet_20_link" text:visited-style-name="Visited_20_Internet_20_Link">LINK</text:a><text:line-break/>Schmidt, Joachim: Wirksam und sicher? Betrachtungen zur Eignung von Zinkspray und Schweissspray.<text:line-break/>In: Der Praktiker, 63. Jg 2012-06, S. 230 - 233.<text:line-break/><text:line-break/>
<text:a xlink:type="simple" xlink:href="http://www.wissen-hilfe.de/_Wissen/locked/papers/sus-2016-07-002.pdf" text:style-name="Internet_20_link" text:visited-style-name="Visited_20_Internet_20_Link">LINK</text:a><text:line-break/>Brand, Peter / Markert, Agnieszka / Gerhards, Benjamin / Gube, Monika / Spiegel-Ciobanu, Vilia Elena / Kraus, Thomas: Die Wirkung von kupfer- und zinkhaltigen Schweißrauchen auf den Menschen.<text:line-break/>In: Schweissen und Schneiden, 68. Jg 2016-07, S. 420 - 423.<text:line-break/><text:line-break/>
<text:a xlink:type="simple" xlink:href="http://www.wissen-hilfe.de/_Wissen/locked/papers/sis-2014-11-001.pdf" text:style-name="Internet_20_link" text:visited-style-name="Visited_20_Internet_20_Link">LINK</text:a><text:line-break/>Rühl, Reinhold: Die DNEL-Liste der DGUV.<text:line-break/>In: sicher ist sicher, 65. Jg 2014-11, S. 557 - 559.<text:line-break/><text:line-break/>
<text:a xlink:type="simple" xlink:href="http://www.wissen-hilfe.de/_Wissen/locked/papers/sis-2014-11-002.pdf" text:style-name="Internet_20_link" text:visited-style-name="Visited_20_Internet_20_Link">LINK</text:a><text:line-break/>Latzin, Julia: Biomonitoring: Grenzwerte und Beurteilungshilfen. Human-Biomonitoring: BGW, BLW, BAT, BAR- alles Grenzwerte oder was?.<text:line-break/>In: sicher ist sicher, 65. Jg 2014-11, S. 560 - 562.<text:line-break/><text:line-break/>
<text:a xlink:type="simple" xlink:href="http://www.wissen-hilfe.de/_Wissen/locked/papers/sis-2015-03-004.pdf" text:style-name="Internet_20_link" text:visited-style-name="Visited_20_Internet_20_Link">LINK</text:a><text:line-break/>Kleesz, Peter: ,,Hautschutzmittelfaktor chemische Stoffe“ oder Hautschutzindex?.<text:line-break/>In: sicher ist sicher, 66. Jg 2015-03, S. 163 - 164.<text:line-break/><text:line-break/>
<text:a xlink:type="simple" xlink:href="http://www.wissen-hilfe.de/_Wissen/locked/papers/sis-2015-04-004.pdf" text:style-name="Internet_20_link" text:visited-style-name="Visited_20_Internet_20_Link">LINK</text:a><text:line-break/>Wilrich, Thomas: Chemie-Praktikum nur mit Gefahrstoff-Unterweisung. OVG Münster zur Unterweisungspflicht an Hochschulen.<text:line-break/>In: sicher ist sicher, 66. Jg 2015-04, S. 203 - 207.<text:line-break/><text:line-break/>
<text:a xlink:type="simple" xlink:href="http://www.wissen-hilfe.de/_Wissen/locked/papers/sis-2015-04-005.pdf" text:style-name="Internet_20_link" text:visited-style-name="Visited_20_Internet_20_Link">LINK</text:a><text:line-break/>Böhm, Beate: Tetrachlorethen-Exposition in Chemisch-reinigungen- Gemeinsames Projekt der Ländermessstellen für chemischen Arbeitsschutz.<text:line-break/>In: sicher ist sicher, 66. Jg 2015-04, S. 212 - 216.<text:line-break/><text:line-break/>
<text:a xlink:type="simple" xlink:href="http://www.wissen-hilfe.de/_Wissen/locked/papers/sis-2015-05-005.pdf" text:style-name="Internet_20_link" text:visited-style-name="Visited_20_Internet_20_Link">LINK</text:a><text:line-break/>Schicht, Bernhard: Tätigkeiten mit Biologischen Arbeitsstoffen - neuer rechtlicher Rahmen.<text:line-break/>In: sicher ist sicher, 66. Jg 2015-05, S. 278 - 279.<text:line-break/><text:line-break/>
<text:a xlink:type="simple" xlink:href="http://www.wissen-hilfe.de/_Wissen/locked/papers/sis-2015-11-001.pdf" text:style-name="Internet_20_link" text:visited-style-name="Visited_20_Internet_20_Link">LINK</text:a><text:line-break/>Schumacher, Christian: Beurteilungsmaßstab für nanoskalige granuläre biobeständige Stäube - ein neuer Grenzwert?.<text:line-break/>In: sicher ist sicher, 66. Jg 2015-11, S. 542 - 544.<text:line-break/><text:line-break/>
<text:a xlink:type="simple" xlink:href="http://www.wissen-hilfe.de/_Wissen/locked/papers/sis-2015-11-002.pdf" text:style-name="Internet_20_link" text:visited-style-name="Visited_20_Internet_20_Link">LINK</text:a><text:line-break/>Pillar, Florian: ,,Wuppertaler Expositions-Abschätzung„ (WEA) - Anwendungspotentiale eines Konzepts zur rechnerischen Gefährdungsbeurteilung von Gefahrstoffen.<text:line-break/>In: sicher ist sicher, 66. Jg 2015-11, S. 545 - 550.<text:line-break/><text:line-break/>
<text:a xlink:type="simple" xlink:href="http://www.wissen-hilfe.de/_Wissen/locked/papers/sis-2015-11-003.pdf" text:style-name="Internet_20_link" text:visited-style-name="Visited_20_Internet_20_Link">LINK</text:a><text:line-break/>Dörr, Rainer / Futscher, Michael / Geboes, Peter / Heinzmann, Ralf / Pretzsch, Olaf: Oximvernetzende Silikon-Dichtstoffe. Gefährdungen durch die Freisetzung von 2-Butanonoxim (MEKO) beim Verarbeiten in Innenräumen.<text:line-break/>In: sicher ist sicher, 66. Jg 2015-11, S. 552 - 556.<text:line-break/><text:line-break/>
<text:a xlink:type="simple" xlink:href="http://www.wissen-hilfe.de/_Wissen/locked/papers/sis-2016-01-003.pdf" text:style-name="Internet_20_link" text:visited-style-name="Visited_20_Internet_20_Link">LINK</text:a><text:line-break/>Krause, Monika: Flächen-Desinfektion im Krankenhaus - Gefährdungen und Schutzmaßnahmen.<text:line-break/>In: sicher ist sicher, 67. Jg 2016-01, S. 24 - 27.<text:line-break/><text:line-break/>
<text:a xlink:type="simple" xlink:href="http://www.wissen-hilfe.de/_Wissen/locked/papers/sis-2016-04-005.pdf" text:style-name="Internet_20_link" text:visited-style-name="Visited_20_Internet_20_Link">LINK</text:a><text:line-break/>Hien, Wolfgang: Eignungsuntersuchungen beim Umgang mit krebserzeugenden Stoffen? Hierfür gibt es keine Evidenz.<text:line-break/>In: sicher ist sicher, 67. Jg 2016-04, S. 207 - 210.<text:line-break/><text:line-break/>
<text:a xlink:type="simple" xlink:href="http://www.wissen-hilfe.de/_Wissen/locked/papers/te-si-2011-01-02-009.pdf" text:style-name="Internet_20_link" text:visited-style-name="Visited_20_Internet_20_Link">LINK</text:a><text:line-break/>Ziegler, Corinne /Rühl, Reinhold: Die Nano-Liste der BG BAU: Nicht immer ist Nano drin.<text:line-break/>In: Technische Sicherheit, Bd.1(2011)Nr.1/2  , S. 56 - 58.<text:line-break/><text:line-break/>
<text:a xlink:type="simple" xlink:href="http://www.wissen-hilfe.de/_Wissen/locked/papers/te-si-2011-07-08-004.pdf" text:style-name="Internet_20_link" text:visited-style-name="Visited_20_Internet_20_Link">LINK</text:a><text:line-break/>Müller, Norbert: Änderungen im Chemikalienrecht.<text:line-break/>In: Technische Sicherheit, Bd.1(2011)Nr.7/8 , S. 35 - 37.<text:line-break/><text:line-break/>
<text:a xlink:type="simple" xlink:href="http://www.wissen-hilfe.de/_Wissen/locked/papers/te-si-2011-09-004.pdf" text:style-name="Internet_20_link" text:visited-style-name="Visited_20_Internet_20_Link">LINK</text:a><text:line-break/>Schwing, Stefan / Gosewinker, Martin: Explosionsschutzkonzepte für hybride Gemische.<text:line-break/>In: Technische Sicherheit, Bd.1(2011)Nr.9, S. 27 - 31.<text:line-break/><text:line-break/>
<text:a xlink:type="simple" xlink:href="http://www.wissen-hilfe.de/_Wissen/locked/papers/te-si-2011-10-001.pdf" text:style-name="Internet_20_link" text:visited-style-name="Visited_20_Internet_20_Link">LINK</text:a><text:line-break/>Rabente, Thomas: Biologische Arbeitsstoffe in der Metallbranche.<text:line-break/>In: Technische Sicherheit, Bd.1(2011)Nr.10, S. 10 - 13.<text:line-break/><text:line-break/>
<text:a xlink:type="simple" xlink:href="http://www.wissen-hilfe.de/_Wissen/locked/papers/te-si-2011-10-002.pdf" text:style-name="Internet_20_link" text:visited-style-name="Visited_20_Internet_20_Link">LINK</text:a><text:line-break/>Schweitzer-Karababa, Iris : EMKG für Brand- und Explosionsgefährdungen. Praktische Erprobung.<text:line-break/>In: Technische Sicherheit, Bd.1(2011)Nr.10, S. 22 - 27.<text:line-break/><text:line-break/>
<text:a xlink:type="simple" xlink:href="http://www.wissen-hilfe.de/_Wissen/locked/papers/te-si-2011-10-003.pdf" text:style-name="Internet_20_link" text:visited-style-name="Visited_20_Internet_20_Link">LINK</text:a><text:line-break/>Aich, Ursula / Maiworm,  Björn / Wolf, Torsten: TRGS 800 - Neue Technische Regel für Gefahrstoffe zur Festlegung von Brandschutzmaßnahmen.<text:line-break/>In: Technische Sicherheit, Bd.1(2011)Nr.10, S. 29 - 37.<text:line-break/><text:line-break/>
<text:a xlink:type="simple" xlink:href="http://www.wissen-hilfe.de/_Wissen/locked/papers/te-si-2012-01-02-002.pdf" text:style-name="Internet_20_link" text:visited-style-name="Visited_20_Internet_20_Link">LINK</text:a><text:line-break/>Müller, Norbert: Lagerung von Gefahrstoffen: Änderungen in Sicht.<text:line-break/>In: Technische Sicherheit, Bd.2(2012)Nr.1/2, S. 21 - 23.<text:line-break/><text:line-break/>
<text:a xlink:type="simple" xlink:href="http://www.wissen-hilfe.de/_Wissen/locked/papers/te-si-2012-01-02-003.pdf" text:style-name="Internet_20_link" text:visited-style-name="Visited_20_Internet_20_Link">LINK</text:a><text:line-break/>Ogan, Andreas: Lagerung von Holzpellets. Tödliche Gefahren durch Kohlenmonoxid..<text:line-break/>In: Technische Sicherheit, Bd.2(2012)Nr.1/2, S. 24 - 26.<text:line-break/><text:line-break/>
<text:a xlink:type="simple" xlink:href="http://www.wissen-hilfe.de/_Wissen/locked/papers/te-si-2012-03-006.pdf" text:style-name="Internet_20_link" text:visited-style-name="Visited_20_Internet_20_Link">LINK</text:a><text:line-break/>Martin, Thomas: GHS-Einstufung von Gemischen leicht gemacht.<text:line-break/>In: Technische Sicherheit, Bd.2(2012)Nr.3, S. 49 - 53.<text:line-break/><text:line-break/>
<text:a xlink:type="simple" xlink:href="http://www.wissen-hilfe.de/_Wissen/locked/papers/te-si-2012-05-002.pdf" text:style-name="Internet_20_link" text:visited-style-name="Visited_20_Internet_20_Link">LINK</text:a><text:line-break/>Felten, Christian: Schadstoffsammlung nach TRGS 520. Errichtung und Betrieb von Sammelstellen und Zwischenlagern für Kleinmengen gefährlicher Abfälle..<text:line-break/>In: Technische Sicherheit, Bd.2(2012)Nr.5, S. 14 - 19.<text:line-break/><text:line-break/>
<text:a xlink:type="simple" xlink:href="http://www.wissen-hilfe.de/_Wissen/locked/papers/te-si-2012-05-003.pdf" text:style-name="Internet_20_link" text:visited-style-name="Visited_20_Internet_20_Link">LINK</text:a><text:line-break/>Schütz, Manfred : Genehmigungsfähiger Stoffrahmen bei Vielstofflägern.<text:line-break/>In: Technische Sicherheit, Bd.2(2012)Nr.5, S. 20 - 23.<text:line-break/><text:line-break/>
<text:a xlink:type="simple" xlink:href="http://www.wissen-hilfe.de/_Wissen/locked/papers/te-si-2012-05-005.pdf" text:style-name="Internet_20_link" text:visited-style-name="Visited_20_Internet_20_Link">LINK</text:a><text:line-break/>Aich, Ursula: Arbeitsschutzrechtliche Anforderungen an den Betrieb von Biogasanlagen.<text:line-break/>In: Technische Sicherheit, Bd.2(2012)Nr.5, S. 32 - 37.<text:line-break/><text:line-break/>
<text:a xlink:type="simple" xlink:href="http://www.wissen-hilfe.de/_Wissen/locked/papers/te-si-2012-11-12-005.pdf" text:style-name="Internet_20_link" text:visited-style-name="Visited_20_Internet_20_Link">LINK</text:a><text:line-break/>Wiese, Norbert: Die neue Richtlinie zur Beherrschung der Gefahren schwerer Unfälle mit gefährlichen Stoffen (Seveso 111).<text:line-break/>In: Technische Sicherheit, Bd.2(2012)Nr.11/12, S. 25 - 29.<text:line-break/><text:line-break/>
<text:a xlink:type="simple" xlink:href="http://www.wissen-hilfe.de/_Wissen/locked/papers/te-si-2012-11-12-006.pdf" text:style-name="Internet_20_link" text:visited-style-name="Visited_20_Internet_20_Link">LINK</text:a><text:line-break/>Hermann, Begofia / Heuer, lris-Gesine : Sicherheitstechnische Überprüfungen von Biogasanlagen. Arbeitshilfe für Behörden, Sachverständige und Betreiber..<text:line-break/>In: Technische Sicherheit, Bd.2(2012)Nr.11/12, S. 30 - 35.<text:line-break/><text:line-break/>
<text:a xlink:type="simple" xlink:href="http://www.wissen-hilfe.de/_Wissen/locked/papers/te-si-2012-11-12-007.pdf" text:style-name="Internet_20_link" text:visited-style-name="Visited_20_Internet_20_Link">LINK</text:a><text:line-break/>Sommer, Joachim / Guterl,  Peter / Mauermann, Martin : <text:a xlink:type="simple" xlink:href="http://www.gase.bgrci.de" text:style-name="Internet_20_link" text:visited-style-name="Visited_20_Internet_20_Link">www.gase.bgrci.de</text:a>:  Neues Internetportal zum Thema Gase.<text:line-break/>In: Technische Sicherheit, Bd.2(2012)Nr.11/12, S. 36 - 37.<text:line-break/><text:line-break/>
<text:a xlink:type="simple" xlink:href="http://www.wissen-hilfe.de/_Wissen/locked/papers/te-si-2013-01-02-004.pdf" text:style-name="Internet_20_link" text:visited-style-name="Visited_20_Internet_20_Link">LINK</text:a><text:line-break/>Konersmann, Rainer: Zur Festlegung von Risikogrenzwerten.<text:line-break/>In: Technische Sicherheit, Bd.3(2013)Nr.1/2 , S. 32 - 36.<text:line-break/><text:line-break/>
<text:a xlink:type="simple" xlink:href="http://www.wissen-hilfe.de/_Wissen/locked/papers/te-si-2013-01-02-005.pdf" text:style-name="Internet_20_link" text:visited-style-name="Visited_20_Internet_20_Link">LINK</text:a><text:line-break/>Müller, Norbert  : Druckgaspackungen - geänderte Regelungen.<text:line-break/>In: Technische Sicherheit, Bd.3(2013)Nr.1/2 , S. 37 - 40.<text:line-break/><text:line-break/>
<text:a xlink:type="simple" xlink:href="http://www.wissen-hilfe.de/_Wissen/locked/papers/te-si-2013-03-001.pdf" text:style-name="Internet_20_link" text:visited-style-name="Visited_20_Internet_20_Link">LINK</text:a><text:line-break/>Osman, Ziad Ahmad /Röhrs,  Peter / Steffens,  Thomas : Sichere Handhabung von Fässern mit gefährlichen Abfällen aus der Schadstoffsammlung.<text:line-break/>In: Technische Sicherheit, Bd.3(2013)Nr.3, S. 10 - 14.<text:line-break/><text:line-break/>
<text:a xlink:type="simple" xlink:href="http://www.wissen-hilfe.de/_Wissen/locked/papers/te-si-2013-05-002.pdf" text:style-name="Internet_20_link" text:visited-style-name="Visited_20_Internet_20_Link">LINK</text:a><text:line-break/>Kuboth, Josef /Dafelmair, Ferdinand / Kania,  Markus : Anforderungen an Notstromsysteme für Anlagen, die der Störfall-Verordnung unterliegen.<text:line-break/>In: Technische Sicherheit, Bd.3(2013)Nr.5, S. 25 - 27.<text:line-break/><text:line-break/>
<text:a xlink:type="simple" xlink:href="http://www.wissen-hilfe.de/_Wissen/locked/papers/te-si-2013-06-002.pdf" text:style-name="Internet_20_link" text:visited-style-name="Visited_20_Internet_20_Link">LINK</text:a><text:line-break/>Hellenkamp, Torsten : Störungsmanagement mithilfe von Simulationstools. Risiken minimieren durch optimiertes Anlagen- und Prozessdesign..<text:line-break/>In: Technische Sicherheit, Bd.3(2013)Nr.6, S. 21 - 24.<text:line-break/><text:line-break/>
<text:a xlink:type="simple" xlink:href="http://www.wissen-hilfe.de/_Wissen/locked/papers/te-si-2013-09-003.pdf" text:style-name="Internet_20_link" text:visited-style-name="Visited_20_Internet_20_Link">LINK</text:a><text:line-break/>Lottermann, Johannes / Becker, Mariana: Adäquate Explosionsschutzmaßnahmen.<text:line-break/>In: Technische Sicherheit, Bd.3(2013)Nr.9, S. 24 - 26.<text:line-break/><text:line-break/>
<text:a xlink:type="simple" xlink:href="http://www.wissen-hilfe.de/_Wissen/locked/papers/te-si-2013-10-004.pdf" text:style-name="Internet_20_link" text:visited-style-name="Visited_20_Internet_20_Link">LINK</text:a><text:line-break/>Wilrich, Cordula / Holtappels, Kai : Die Einstufung von chemisch instabilen Gasen gemäß UN-GHS und CLP-Verordnung.<text:line-break/>In: Technische Sicherheit, Bd.3(2013)Nr.10, S. 35 - 38.<text:line-break/><text:line-break/>
<text:a xlink:type="simple" xlink:href="http://www.wissen-hilfe.de/_Wissen/locked/papers/te-si-2014-01-02-003.pdf" text:style-name="Internet_20_link" text:visited-style-name="Visited_20_Internet_20_Link">LINK</text:a><text:line-break/>Seifert, Ulrich / Schalau, Bernd / Heuer, lris-Gesine : Brände in Lagern für Pflanzenschutzmittel - ein aktueller Ansatz
.<text:line-break/>In: Technische Sicherheit, Bd.4(2014)Nr.1/2 , S. 20 - 28.<text:line-break/><text:line-break/>
<text:a xlink:type="simple" xlink:href="http://www.wissen-hilfe.de/_Wissen/locked/papers/te-si-2014-01-02-004.pdf" text:style-name="Internet_20_link" text:visited-style-name="Visited_20_Internet_20_Link">LINK</text:a><text:line-break/>Möckel, Dieter / Beyer, Michael : Explosionsfähigkeit organisch lösemittelfreier UV-Lacke in feinversprühtem Zustand.<text:line-break/>In: Technische Sicherheit, Bd.4(2014)Nr.1/2 , S. 30 -32.<text:line-break/><text:line-break/>
<text:a xlink:type="simple" xlink:href="http://www.wissen-hilfe.de/_Wissen/locked/papers/te-si-2014-01-02-006.pdf" text:style-name="Internet_20_link" text:visited-style-name="Visited_20_Internet_20_Link">LINK</text:a><text:line-break/>Wilmes, Annette / Schweitzer-Karababa, Iris / Godas, Nicoletta : EMKG - ein Tool zur systematischen Beurteilung von Gefahrstoffen.<text:line-break/>In: Technische Sicherheit, Bd.4(2014)Nr.1/2 , S. 36 - 40.<text:line-break/><text:line-break/>
<text:a xlink:type="simple" xlink:href="http://www.wissen-hilfe.de/_Wissen/locked/papers/te-si-2014-01-02-008.pdf" text:style-name="Internet_20_link" text:visited-style-name="Visited_20_Internet_20_Link">LINK</text:a><text:line-break/>Henke, Silvia / Koch, Peter : Sicherer Umgang mit technischen Gasen in der Lebensmittelindustrie.<text:line-break/>In: Technische Sicherheit, Bd.4(2014)Nr.1/2 , S. 46 - 47.<text:line-break/><text:line-break/>
<text:a xlink:type="simple" xlink:href="http://www.wissen-hilfe.de/_Wissen/locked/papers/te-si-2014-04-005.pdf" text:style-name="Internet_20_link" text:visited-style-name="Visited_20_Internet_20_Link">LINK</text:a><text:line-break/>Wilrich, Cordula / Schröder, Volkmar : Die neuen Technischen Regeln zu Gasen.<text:line-break/>In: Technische Sicherheit, Bd.4(2014)Nr.4, S. 26 - 31.<text:line-break/><text:line-break/>
<text:a xlink:type="simple" xlink:href="http://www.wissen-hilfe.de/_Wissen/locked/papers/te-si-2014-05-001.pdf" text:style-name="Internet_20_link" text:visited-style-name="Visited_20_Internet_20_Link">LINK</text:a><text:line-break/>Willand, Wolfram: Umgang mit Chemikalien in Galvaniken. Lehren aus Unfällen..<text:line-break/>In: Technische Sicherheit, Bd.4(2014)Nr.5, S. 10 - 13.<text:line-break/><text:line-break/>
<text:a xlink:type="simple" xlink:href="http://www.wissen-hilfe.de/_Wissen/locked/papers/te-si-2014-05-003.pdf" text:style-name="Internet_20_link" text:visited-style-name="Visited_20_Internet_20_Link">LINK</text:a><text:line-break/>Jung, Thomas / Liebelt, Frank: Aufspüren von Gaslecks für den Umweltschutz.<text:line-break/>In: Technische Sicherheit, Bd.4(2014)Nr.5, S. 16 - 17.<text:line-break/><text:line-break/>
<text:a xlink:type="simple" xlink:href="http://www.wissen-hilfe.de/_Wissen/locked/papers/te-si-2014-05-006.pdf" text:style-name="Internet_20_link" text:visited-style-name="Visited_20_Internet_20_Link">LINK</text:a><text:line-break/>Friede, Niels: Schadensereignis mit Austritt von Chlorsilan. Erkenntnisse und Lehren..<text:line-break/>In: Technische Sicherheit, Bd.4(2014)Nr.5, S. 26 - 28.<text:line-break/><text:line-break/>
<text:a xlink:type="simple" xlink:href="http://www.wissen-hilfe.de/_Wissen/locked/papers/te-si-2014-06-007.pdf" text:style-name="Internet_20_link" text:visited-style-name="Visited_20_Internet_20_Link">LINK</text:a><text:line-break/>Schulze, Uwe / Grätz, Rainer: Sicherheitstechnische Betrachtungen zur Neuausgabe der DIN EN ISO 9539.<text:line-break/>In: Technische Sicherheit, Bd.4(2014)Nr.6, S. 37 .<text:line-break/><text:line-break/>
<text:a xlink:type="simple" xlink:href="http://www.wissen-hilfe.de/_Wissen/locked/papers/te-si-2014-07-08-001.pdf" text:style-name="Internet_20_link" text:visited-style-name="Visited_20_Internet_20_Link">LINK</text:a><text:line-break/>Böthin, Markus : Kennzeichnung von nicht erdverlegten Rohrleitungen.<text:line-break/>In: Technische Sicherheit, Bd.4(2014)Nr.7/8, S. 12 - 15.<text:line-break/><text:line-break/>
<text:a xlink:type="simple" xlink:href="http://www.wissen-hilfe.de/_Wissen/locked/papers/te-si-2014-07-08-003.pdf" text:style-name="Internet_20_link" text:visited-style-name="Visited_20_Internet_20_Link">LINK</text:a><text:line-break/>Spottke, Beatrice / Smola, Thomas / Stamm, Roger / Veloso-Schneider, Amèlia : Die neue GESTIS-Biostoffdatenbank.<text:line-break/>In: Technische Sicherheit, Bd.4(2014)Nr.7/8, S. 20 - 22.<text:line-break/><text:line-break/>
<text:a xlink:type="simple" xlink:href="http://www.wissen-hilfe.de/_Wissen/locked/papers/te-si-2014-07-08-009.pdf" text:style-name="Internet_20_link" text:visited-style-name="Visited_20_Internet_20_Link">LINK</text:a><text:line-break/>Sievers, Sven: Großvolumige Druckgasflaschen sicher lagern.<text:line-break/>In: Technische Sicherheit, Bd.4(2014)Nr.7/8, S. 48.<text:line-break/><text:line-break/>
<text:a xlink:type="simple" xlink:href="http://www.wissen-hilfe.de/_Wissen/locked/papers/te-si-2014-10-010.pdf" text:style-name="Internet_20_link" text:visited-style-name="Visited_20_Internet_20_Link">LINK</text:a><text:line-break/>Frobese, Dirk-Hans : Die neue TRGS 509. Eine Technische Regel zum Lagern von flüssigen und festen Gefahrstoffen in ortsfesten Behältern sowie Füll- und Entleerstellen für ortsbewegliche Behälter..<text:line-break/>In: Technische Sicherheit, Bd.4(2014)Nr.10, S. 52 - 56.<text:line-break/><text:line-break/>
<text:a xlink:type="simple" xlink:href="http://www.wissen-hilfe.de/_Wissen/locked/papers/te-si-2014-11-12-001.pdf" text:style-name="Internet_20_link" text:visited-style-name="Visited_20_Internet_20_Link">LINK</text:a><text:line-break/>Wendt, Gudrun / Jost, Rüdiger / Schmelter, Sonja / Werner, Detlef: Untersuchungen zum Temperaturverhalten von Flüssigkeiten in großen Lagertanks.<text:line-break/>In: Technische Sicherheit, Bd.4(2014)Nr.11/12, S. 13 - 17.<text:line-break/><text:line-break/>
<text:a xlink:type="simple" xlink:href="http://www.wissen-hilfe.de/_Wissen/locked/papers/te-si-2015-03-004.pdf" text:style-name="Internet_20_link" text:visited-style-name="Visited_20_Internet_20_Link">LINK</text:a><text:line-break/>Schalau, Bernd: Sicherheitstechnische Anforderungen an Ammoniak-Kälteanlagen. Die neue TRAS 110..<text:line-break/>In: Technische Sicherheit, Bd.5(2015)Nr.3, S. 25 - 26.<text:line-break/><text:line-break/>
<text:a xlink:type="simple" xlink:href="http://www.wissen-hilfe.de/_Wissen/locked/papers/te-si-2015-04-007.pdf" text:style-name="Internet_20_link" text:visited-style-name="Visited_20_Internet_20_Link">LINK</text:a><text:line-break/>Garbrands, Sabine / Pachurka,  Dirk : Die neue TRGS 529 ,,Tätigkeiten bei der Herstellung von Biogas''.<text:line-break/>In: Technische Sicherheit, Bd.5(2015)Nr.4, S. 43 - 46.<text:line-break/><text:line-break/>
<text:a xlink:type="simple" xlink:href="http://www.wissen-hilfe.de/_Wissen/locked/papers/te-si-2015-05-001.pdf" text:style-name="Internet_20_link" text:visited-style-name="Visited_20_Internet_20_Link">LINK</text:a><text:line-break/>Kiesewetter, Jörg : Normen für Gaswarngeräte.<text:line-break/>In: Technische Sicherheit, Bd.5(2015)Nr.5, S. 10 -15.<text:line-break/><text:line-break/>
<text:a xlink:type="simple" xlink:href="http://www.wissen-hilfe.de/_Wissen/locked/papers/te-si-2015-05-006.pdf" text:style-name="Internet_20_link" text:visited-style-name="Visited_20_Internet_20_Link">LINK</text:a><text:line-break/>Gleis, Markus / Surkau, Georg / Wiechmann, Benjamin: Umgang mit infektiösen Abfällen. Ebola - Eine tödliche Infektionskrankheit mit besonderen Herausforderungen an das öffentliche Gesundheitswesen und die Abfallentsorgung.<text:line-break/>In: Technische Sicherheit, Bd.5(2015)Nr.5, S. 42 - 46.<text:line-break/><text:line-break/>
<text:a xlink:type="simple" xlink:href="http://www.wissen-hilfe.de/_Wissen/locked/papers/te-si-2015-06-006.pdf" text:style-name="Internet_20_link" text:visited-style-name="Visited_20_Internet_20_Link">LINK</text:a><text:line-break/>Hirsch, Werner / Brandes, Elisabeth: Sicherheitstechnische Kenngrößen von Gasen und Dämpfen bei nichtatmosphärischen Bedingungen. Abschätzbare Einflussparameter..<text:line-break/>In: Technische Sicherheit, Bd.5(2015)Nr.6, S. 29 - 38.<text:line-break/><text:line-break/>
<text:a xlink:type="simple" xlink:href="http://www.wissen-hilfe.de/_Wissen/locked/papers/te-si-2015-06-009.pdf" text:style-name="Internet_20_link" text:visited-style-name="Visited_20_Internet_20_Link">LINK</text:a><text:line-break/>Huth, Volker: Einsatz von Systemen der Prozessanalysentechnik in PLI-Schutzeinrichtungen.<text:line-break/>In: Technische Sicherheit, Bd.5(2015)Nr.6, S. 52 -54.<text:line-break/><text:line-break/>
<text:a xlink:type="simple" xlink:href="http://www.wissen-hilfe.de/_Wissen/locked/papers/te-si-2015-10-010.pdf" text:style-name="Internet_20_link" text:visited-style-name="Visited_20_Internet_20_Link">LINK</text:a><text:line-break/>Maus, Thomas : Unterschätzte Gefahr: durchgehende exotherme Reaktionen.<text:line-break/>In: Technische Sicherheit, Bd.5(2015)Nr.10, S. 54 - 56.<text:line-break/><text:line-break/>
<text:a xlink:type="simple" xlink:href="http://www.wissen-hilfe.de/_Wissen/locked/papers/te-si-2015-11-12-002.pdf" text:style-name="Internet_20_link" text:visited-style-name="Visited_20_Internet_20_Link">LINK</text:a><text:line-break/>Jersemann, Hans-Gerd : Lecküberwachung von Flachbodentanks mit Unterdruck-Leckanzeigern.<text:line-break/>In: Technische Sicherheit, Bd.5(2015)Nr.11/12, S. 18 - 21.<text:line-break/><text:line-break/>
<text:a xlink:type="simple" xlink:href="http://www.wissen-hilfe.de/_Wissen/locked/papers/te-si-2016-01-02-001.pdf" text:style-name="Internet_20_link" text:visited-style-name="Visited_20_Internet_20_Link">LINK</text:a><text:line-break/>Wündrich, Thomas: Brandschutzmaßnahmen gemäß TRGS 800 am Beispiel einer Siloanlage.<text:line-break/>In: Technische Sicherheit, Bd.6(2016)Nr.1/2 , S. 11 - 14.<text:line-break/><text:line-break/>
<text:a xlink:type="simple" xlink:href="http://www.wissen-hilfe.de/_Wissen/locked/papers/te-si-2016-01-02-008.pdf" text:style-name="Internet_20_link" text:visited-style-name="Visited_20_Internet_20_Link">LINK</text:a><text:line-break/>Katzer, Helga /Koschlitzki, Norbert /Meyer, Birgit : Anforderungen an Anlagen zur Oberflächenbehandlung.<text:line-break/>In: Technische Sicherheit, Bd.6(2016)Nr.1/2 , S. 40 - 43.<text:line-break/><text:line-break/>
<text:a xlink:type="simple" xlink:href="http://www.wissen-hilfe.de/_Wissen/locked/papers/te-si-2016-03-001.pdf" text:style-name="Internet_20_link" text:visited-style-name="Visited_20_Internet_20_Link">LINK</text:a><text:line-break/>Kern, Hannes / Raupenstrauch,  Harald : Untersuchungen zur Gefahrenabwehr beim Austritt toxischer Gase.<text:line-break/>In: Technische Sicherheit, Bd.6(2016)Nr.3, S. 10 -15.<text:line-break/><text:line-break/>
<text:a xlink:type="simple" xlink:href="http://www.wissen-hilfe.de/_Wissen/locked/papers/te-si-2016-07-08-008.pdf" text:style-name="Internet_20_link" text:visited-style-name="Visited_20_Internet_20_Link">LINK</text:a><text:line-break/>Thanheiser, M.: Sicherer Betrieb von gentechnischen Laborbereichen der Sicherheitsstufen 1 bis 3. Die neue Richtlinie VDI 6300.<text:line-break/>In: Technische Sicherheit, Bd.6(2016)Nr.7/8, S. 46 - 47.<text:line-break/><text:line-break/>
<text:a xlink:type="simple" xlink:href="http://www.wissen-hilfe.de/_Wissen/locked/papers/te-si-2016-10-005.pdf" text:style-name="Internet_20_link" text:visited-style-name="Visited_20_Internet_20_Link">LINK</text:a><text:line-break/>Sassen, Astrid: Vorbeugender Brandschutz für Gefahrstofflager.<text:line-break/>In: Technische Sicherheit, Bd.6(2016)Nr.10, S. 30 - 32.<text:line-break/><text:line-break/>
<text:a xlink:type="simple" xlink:href="http://www.wissen-hilfe.de/_Wissen/locked/papers/te-si-2016-10-006.pdf" text:style-name="Internet_20_link" text:visited-style-name="Visited_20_Internet_20_Link">LINK</text:a><text:line-break/>Sievers, Sven: Sichere Gefahrstofflagerung vereint Brand- und Umweltschutz.<text:line-break/>In: Technische Sicherheit, Bd.6(2016)Nr.10, S. 33 - 34.<text:line-break/><text:line-break/>
<text:a xlink:type="simple" xlink:href="http://www.wissen-hilfe.de/_Wissen/locked/papers/te-ue-2008-01-02-001.pdf" text:style-name="Internet_20_link" text:visited-style-name="Visited_20_Internet_20_Link">LINK</text:a><text:line-break/> von Oertzen, Alexander : Feuerwerk in ISO-Containern: neue und alte Erkenntnisse.<text:line-break/>In: Technische Überwachung, Bd.49(2008)Nr. 1/2, S. 10 - 15.<text:line-break/><text:line-break/>
<text:a xlink:type="simple" xlink:href="http://www.wissen-hilfe.de/_Wissen/locked/papers/te-ue-2008-01-02-003.pdf" text:style-name="Internet_20_link" text:visited-style-name="Visited_20_Internet_20_Link">LINK</text:a><text:line-break/>Schwing, Stefan  : Sicherheitstechnische Kennzahlen für den Explosionsschutz.<text:line-break/>In: Technische Überwachung, Bd.49(2008)Nr. 1/2, S. 21 - 25.<text:line-break/><text:line-break/>
<text:a xlink:type="simple" xlink:href="http://www.wissen-hilfe.de/_Wissen/locked/papers/te-ue-2008-04-006.pdf" text:style-name="Internet_20_link" text:visited-style-name="Visited_20_Internet_20_Link">LINK</text:a><text:line-break/>Neese, Stefan  : Mobile Tankanlagen.<text:line-break/>In: Technische Überwachung, Bd.49(2008)Nr.4, S. 47 - 48.<text:line-break/><text:line-break/>
<text:a xlink:type="simple" xlink:href="http://www.wissen-hilfe.de/_Wissen/locked/papers/te-ue-2008-05-005.pdf" text:style-name="Internet_20_link" text:visited-style-name="Visited_20_Internet_20_Link">LINK</text:a><text:line-break/>Kerber ,Hubert : Chlorgasfreisatzungen in Freibädern. Gründe und Maßnahmen zur Erhöhung der Anlagensicherheit- Teil 1.<text:line-break/>In: Technische Überwachung, Bd.49(2008)Nr.5, S. 39 - 46.<text:line-break/><text:line-break/>
<text:a xlink:type="simple" xlink:href="http://www.wissen-hilfe.de/_Wissen/locked/papers/te-ue-2008-06-004.pdf" text:style-name="Internet_20_link" text:visited-style-name="Visited_20_Internet_20_Link">LINK</text:a><text:line-break/>Kerber, Hubert  : Chlorgasfreisetzungen in Freibädern. Gründe und Maßnahmen zur Erhöhung der Anlagensicherheit- Teil 2.<text:line-break/>In: Technische Überwachung, Bd.49(2008)Nr.6, S. 37 - 39.<text:line-break/><text:line-break/>
<text:a xlink:type="simple" xlink:href="http://www.wissen-hilfe.de/_Wissen/locked/papers/te-ue-2008-06-006.pdf" text:style-name="Internet_20_link" text:visited-style-name="Visited_20_Internet_20_Link">LINK</text:a><text:line-break/> Steffens, Hans Rainer  : Ist Chemikalienschutzkleidung in Ex-Zonen zulässig?.<text:line-break/>In: Technische Überwachung, Bd.49(2008)Nr.6, S. 44 - 46.<text:line-break/><text:line-break/>
<text:a xlink:type="simple" xlink:href="http://www.wissen-hilfe.de/_Wissen/locked/papers/te-ue-2008-07-08-002.pdf" text:style-name="Internet_20_link" text:visited-style-name="Visited_20_Internet_20_Link">LINK</text:a><text:line-break/>Deininger, Klaus : Tankfuß- und Flächenabdichtungen in Rückhalteeinrichtungen mit erhöhten Brandschutzanforderungen.<text:line-break/>In: Technische Überwachung, Bd.49(2008)Nr.7/8, S. 17 - 19.<text:line-break/><text:line-break/>
<text:a xlink:type="simple" xlink:href="http://www.wissen-hilfe.de/_Wissen/locked/papers/te-ue-2008-07-08-005.pdf" text:style-name="Internet_20_link" text:visited-style-name="Visited_20_Internet_20_Link">LINK</text:a><text:line-break/>Hahn ,Rolf /Kockelmann, Hans : Nachweis der Ausblassicherheit von Dichtungen in Flanschverbindungen.<text:line-break/>In: Technische Überwachung, Bd.49(2008)Nr.7/8, S. 29 - 35.<text:line-break/><text:line-break/>
<text:a xlink:type="simple" xlink:href="http://www.wissen-hilfe.de/_Wissen/locked/papers/te-ue-2008-09-004.pdf" text:style-name="Internet_20_link" text:visited-style-name="Visited_20_Internet_20_Link">LINK</text:a><text:line-break/>Acikalin, Aydan : Bedeutung probabilistischer Risikobetrachtungen für das Sicherheitsmanagementsystem verfahrenstechnischer Anlagen.<text:line-break/>In: Technische Überwachung, Bd.49(2008)Nr.9, S. 36 - 38.<text:line-break/><text:line-break/>
<text:a xlink:type="simple" xlink:href="http://www.wissen-hilfe.de/_Wissen/locked/papers/te-ue-2008-10-003.pdf" text:style-name="Internet_20_link" text:visited-style-name="Visited_20_Internet_20_Link">LINK</text:a><text:line-break/>Steiner, Ralf   : Brandschutz im Automotive-Bereich.<text:line-break/>In: Technische Überwachung, Bd.49(2008)Nr.10, S. 19 - 21.<text:line-break/><text:line-break/>
<text:a xlink:type="simple" xlink:href="http://www.wissen-hilfe.de/_Wissen/locked/papers/te-ue-2008-10-006.pdf" text:style-name="Internet_20_link" text:visited-style-name="Visited_20_Internet_20_Link">LINK</text:a><text:line-break/>Hahn, Rolf / Kockelmann, Hans  : Hochwertigkeit von Flanschverbindungen nach TA Luft.<text:line-break/>In: Technische Überwachung, Bd.49(2008)Nr.10, S. 32 - 39.<text:line-break/><text:line-break/>
<text:a xlink:type="simple" xlink:href="http://www.wissen-hilfe.de/_Wissen/locked/papers/te-ue-2008-10-007.pdf" text:style-name="Internet_20_link" text:visited-style-name="Visited_20_Internet_20_Link">LINK</text:a><text:line-break/>Truckenbrodt, Robert : Nanomaterialien -Anmerkungen aus Sicht des Gesundheitsschutzes am Arbeitsplatz.<text:line-break/>In: Technische Überwachung, Bd.49(2008)Nr.10, S. 44 - 47.<text:line-break/><text:line-break/>
<text:a xlink:type="simple" xlink:href="http://www.wissen-hilfe.de/_Wissen/locked/papers/te-ue-2008-11-12-002.pdf" text:style-name="Internet_20_link" text:visited-style-name="Visited_20_Internet_20_Link">LINK</text:a><text:line-break/>Dinkler, Hermann   : Anforderungen an Tankstellen für ethanolhaltige Kraftstoffe.<text:line-break/>In: Technische Überwachung, Bd.49 (2008) Nr. 11/12, S. 21 - 22.<text:line-break/><text:line-break/>
<text:a xlink:type="simple" xlink:href="http://www.wissen-hilfe.de/_Wissen/locked/papers/te-ue-2009-01-02-002.pdf" text:style-name="Internet_20_link" text:visited-style-name="Visited_20_Internet_20_Link">LINK</text:a><text:line-break/>Darimont, Thomas  : Die Dimensionierung von Störfallszenarien.<text:line-break/>In: Technische Überwachung, Bd.50(2009)Nr.1/2, S. 23 - 25.<text:line-break/><text:line-break/>
<text:a xlink:type="simple" xlink:href="http://www.wissen-hilfe.de/_Wissen/locked/papers/te-ue-2009-01-02-003.pdf" text:style-name="Internet_20_link" text:visited-style-name="Visited_20_Internet_20_Link">LINK</text:a><text:line-break/>Ruppert, Kurt Altred : Ansatz für ein risikobasiertes Sicherheitsmanagement.<text:line-break/>In: Technische Überwachung, Bd.50(2009)Nr.1/2, S. 30 - 37.<text:line-break/><text:line-break/>
<text:a xlink:type="simple" xlink:href="http://www.wissen-hilfe.de/_Wissen/locked/papers/te-ue-2009-03-001.pdf" text:style-name="Internet_20_link" text:visited-style-name="Visited_20_Internet_20_Link">LINK</text:a><text:line-break/>Müller, Norbert  : Umgang mit begasten Containern.<text:line-break/>In: Technische Überwachung, Bd.50(2009)Nr.3, S. 14 - 16.<text:line-break/><text:line-break/>
<text:a xlink:type="simple" xlink:href="http://www.wissen-hilfe.de/_Wissen/locked/papers/te-ue-2009-03-002.pdf" text:style-name="Internet_20_link" text:visited-style-name="Visited_20_Internet_20_Link">LINK</text:a><text:line-break/>Dinkler, Hermann / Grabowski, Iris  : Entwurf der Technischen Regel wassergefährdender Stoffe (TRwS) „Heizölverbraucheranlagen“ .  Entwurf DWA-A 791 (TRwS 791).<text:line-break/>In: Technische Überwachung, Bd.50(2009)Nr.3, S. 17 - 20.<text:line-break/><text:line-break/>
<text:a xlink:type="simple" xlink:href="http://www.wissen-hilfe.de/_Wissen/locked/papers/te-ue-2009-03-006.pdf" text:style-name="Internet_20_link" text:visited-style-name="Visited_20_Internet_20_Link">LINK</text:a><text:line-break/>Konersmann, Rainer  : Der Energieeintrag bestimmt die Unfallfolgen.<text:line-break/>In: Technische Überwachung, Bd.50(2009)Nr.3, S. 35 - 40.<text:line-break/><text:line-break/>
<text:a xlink:type="simple" xlink:href="http://www.wissen-hilfe.de/_Wissen/locked/papers/te-ue-2009-06-001.pdf" text:style-name="Internet_20_link" text:visited-style-name="Visited_20_Internet_20_Link">LINK</text:a><text:line-break/>Walter, Anne-Barbara  : Umgang mit wassergefährdenden Stoffen. Eckpunkte für eine Bundesverordnung.<text:line-break/>In: Technische Überwachung, Bd.50(2009)Nr.6, S. 10 - 12.<text:line-break/><text:line-break/>
<text:a xlink:type="simple" xlink:href="http://www.wissen-hilfe.de/_Wissen/locked/papers/te-ue-2009-11-12-003.pdf" text:style-name="Internet_20_link" text:visited-style-name="Visited_20_Internet_20_Link">LINK</text:a><text:line-break/>Dyrba, Berthold : Nanopartikel . Sind Explosionsschutzmaßnahmen beim Umgang mit Nanopartikeln erforderlich?.<text:line-break/>In: Technische Überwachung, Bd.50(2009)Nr.11/12, S. 20 - 22.<text:line-break/><text:line-break/>
<text:a xlink:type="simple" xlink:href="http://www.wissen-hilfe.de/_Wissen/locked/papers/te-ue-2009-11-12-004.pdf" text:style-name="Internet_20_link" text:visited-style-name="Visited_20_Internet_20_Link">LINK</text:a><text:line-break/>Wilrich, Cordula : UN-GHS und CLP-Verordnung - Physikalische Gefahren im Blickpunkt.<text:line-break/>In: Technische Überwachung, Bd.50(2009)Nr.11/12, S. 23 - 26.<text:line-break/><text:line-break/>
<text:a xlink:type="simple" xlink:href="http://www.wissen-hilfe.de/_Wissen/locked/papers/te-ue-2010-03-002.pdf" text:style-name="Internet_20_link" text:visited-style-name="Visited_20_Internet_20_Link">LINK</text:a><text:line-break/>Forell, Burkhard : Bewertung der akuten Toxizität von Brandrauch.<text:line-break/>In: Technische Überwachung, Bd.51(2010)Nr.3, S. 20 - 29.<text:line-break/><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9-02T11::00:52</meta:creation-date>
    <dc:creator>Generated</dc:creator>
    <dc:date>2026-09-02T11::00:52</dc:date>
    <dc:language>en-US</dc:language>
    <meta:editing-cycles>1</meta:editing-cycles>
    <meta:editing-duration>PT0S</meta:editing-duration>
    <dc:title>papers:p_hazardous_materials</dc:title>
  </office:meta>
</office:document-meta>
</file>