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d1c1d8b1ed05f1f625941fa14319ecaf.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497395833333cm" style:rel-height="scale"><draw:image xlink:href="Pictures/d1c1d8b1ed05f1f625941fa14319ecaf.gif"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harmonised_standards_lists"/>Artikel: Harmonisierte Normen (List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4<text:bookmark-end text:name="__RefHeading___NoTitle_1"/><text:bookmark-end text:name="section"/></text:h>
      <text:p text:style-name="Text_20_body"><text:a xlink:type="simple" xlink:href="http://www.wissen-hilfe.de/_Wissen/locked/papers/zfpc-2024-03-005.pdf.pdf" text:style-name="Internet_20_link" text:visited-style-name="Visited_20_Internet_20_Link">LINK</text:a><text:line-break/>Gesmann-Nuissl, Dagmar: Zugang zu harmonisierten Normen, deren Fundstelle im Amtsblatt der EU veröffentlicht wurde.<text:line-break/>In: Zfpc Zeitschrift für Product Compliance, 3 Jg. 2024-03, S. 123-129.<text:line-break/><text:line-break/>
<text:a xlink:type="simple" xlink:href="http://www.wissen-hilfe.de/_Wissen/locked/papers/zfpc-2024-04-001.pdf.pdf" text:style-name="Internet_20_link" text:visited-style-name="Visited_20_Internet_20_Link">LINK</text:a><text:line-break/>Loerzer, Michael; Schucht, Carsten: Die „ Malamud“ - Entscheidung des EuGH - eine Analyse aus juristischer und technischer Perspektive.<text:line-break/>In: Zfpc Zeitschrift für Product Compliance, 3 Jg. 2024-04, S. 142-149.<text:line-break/><text:line-break/></text:p>
      <text:h text:style-name="Heading_20_2" text:outline-level="2"><text:bookmark-start text:name="__RefHeading___NoTitle_2"/><text:bookmark-start text:name="section1"/>2023<text:bookmark-end text:name="__RefHeading___NoTitle_2"/><text:bookmark-end text:name="section1"/></text:h>
      <text:p text:style-name="Text_20_body"><text:a xlink:type="simple" xlink:href="http://www.wissen-hilfe.de/_Wissen/locked/papers/KAN Brief-2023-03-003.pdf" text:style-name="Internet_20_link" text:visited-style-name="Visited_20_Internet_20_Link">LINK</text:a><text:line-break/>Wohnsland, Frank: Die neue Maschinenverordnung - Konsequenzen für die harmonisierte Normung.<text:line-break/>In: KAN Brief, KAN BRIEF 3/23, S. 9-10.<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0::10:03</meta:creation-date>
    <dc:creator>Generated</dc:creator>
    <dc:date>2026-08-30T10::10:03</dc:date>
    <dc:language>en-US</dc:language>
    <meta:editing-cycles>1</meta:editing-cycles>
    <meta:editing-duration>PT0S</meta:editing-duration>
    <dc:title>papers:p_harmonised_standards_lists</dc:title>
  </office:meta>
</office:document-meta>
</file>