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e858932c981e1cdf5bc6257e80e3e41.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2774193548387cm" style:rel-height="scale"><draw:image xlink:href="Pictures/be858932c981e1cdf5bc6257e80e3e41.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xplosion_fire_prevention"/>Artikel: Explosionsschutz, Brand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s-2025-01-002.pdf" text:style-name="Internet_20_link" text:visited-style-name="Visited_20_Internet_20_Link">LINK</text:a><text:line-break/>Wilrich, Cordula; Wilrich, Thomas: Explosion bei Tankinstandhaltung
Zur rechtlichen Bedeutung Technischer Regeln Betriebssicherheit (TRBS) - und wie Arbeitsschützer und Juristen unterschiedlich denken.<text:line-break/>In: sicher ist sicher, Jg.76-2025-01, S. 32-37.<text:line-break/><text:line-break/>
<text:a xlink:type="simple" xlink:href="http://www.wissen-hilfe.de/_Wissen/locked/papers/sis-2025-04-001.pdf" text:style-name="Internet_20_link" text:visited-style-name="Visited_20_Internet_20_Link">LINK</text:a><text:line-break/>Eilenberger, Markus: Damit es nicht zum großen Knall kommt:
Explosionsschutzdokumente erstellen und aktuell halten.<text:line-break/>In: sicher ist sicher, Jg.76-2025-04, S. 154-156.<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s-ing-2025-09-003.pdf" text:style-name="Internet_20_link" text:visited-style-name="Visited_20_Internet_20_Link">LINK</text:a><text:line-break/>Anton - Katzenbach, Sabine: Arbeitsunfall mit Konsequenzen
Aus Versäumnissen gelernt.<text:line-break/>In: Sicherheitsingenieur, Jg. 56-2025-09, S. 21-23.<text:line-break/><text:line-break/>
<text:a xlink:type="simple" xlink:href="http://www.wissen-hilfe.de/_Wissen/locked/papers/sis-2025-07-08-008.pdf" text:style-name="Internet_20_link" text:visited-style-name="Visited_20_Internet_20_Link">LINK</text:a><text:line-break/>Felz, Sebastian: Regress der Bau-BG nach Explosion beim Parkettverlegen.<text:line-break/>In: sicher ist sicher, Jg.76-2025-07/08, S. 349-350.<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
Der Rettungsweg hat keine (zulässige) Länge.<text:line-break/>In: Deutsches Ingenieurblatt, Ausgabe 2024-01, S. 17-19.<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
Brandwissenschaftliche Charakterisierung im Kontext der ASR A2.2 und Schlußfolgerungen für die Feuerlöschgeräte.<text:line-break/>In: sicher ist sicher, 75.Jg.-2024-04, S. 158-161.<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3-04-006.pdf" text:style-name="Internet_20_link" text:visited-style-name="Visited_20_Internet_20_Link">LINK</text:a><text:line-break/>König, Klaus W.: Wenn das Trinkwassernetz nicht ausreicht.<text:line-break/>In: Technische Sicherheit, 14. Jg. 2024-03-04, S. 33-35.<text:line-break/><text:line-break/>
<text:a xlink:type="simple" xlink:href="http://www.wissen-hilfe.de/_Wissen/locked/papers/te-si-2024-03-04-007.pdf" text:style-name="Internet_20_link" text:visited-style-name="Visited_20_Internet_20_Link">LINK</text:a><text:line-break/>König, Klaus W.: Brandschutz
Vorbeugender Brandschutz im öffentlichen und Wohnungsbau.<text:line-break/>In: Technische Sicherheit, 14. Jg. 2024-03-04, S. 36-37.<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7-08-001.pdf" text:style-name="Internet_20_link" text:visited-style-name="Visited_20_Internet_20_Link">LINK</text:a><text:line-break/>Wloka, Julian: Virtueller Feuerlöschtrainer
In Deutschland brennt es jährlich mehrere zehntausend Mal.<text:line-break/>In: Technische Sicherheit, 14. Jg. 2024-07-08, S. 10-12.<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
Aktive Brandvermeidung.<text:line-break/>In: Sicherheitsingenieur, 55.Jg.2024-06, S. 14-16.<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s-ing-2024-11-002.pdf" text:style-name="Internet_20_link" text:visited-style-name="Visited_20_Internet_20_Link">LINK</text:a><text:line-break/>Ellenberger, Markus: Explosionsschutzdokumente erstellen
Den großen Knall vermeiden.<text:line-break/>In: Sicherheitsingenieur, 55. Jg.2024-11, S. 11-13.<text:line-break/><text:line-break/>
<text:a xlink:type="simple" xlink:href="http://www.wissen-hilfe.de/_Wissen/locked/papers/s-ing-2024-11-004.pdf" text:style-name="Internet_20_link" text:visited-style-name="Visited_20_Internet_20_Link">LINK</text:a><text:line-break/>Laschinsky, Lars Oliver: Betriebliche Organisation
Brandschutz im Homeoffice.<text:line-break/>In: Sicherheitsingenieur, 55. Jg.2024-11, S. 16-20.<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zfpc-2024-05-003.pdf" text:style-name="Internet_20_link" text:visited-style-name="Visited_20_Internet_20_Link">LINK</text:a><text:line-break/>Kemper, Magda; Peißler,Sandra; Felz,Sebastian: Das Vermarktungsverbot von Himmelslaternen und die Notifizierung von technischen Handelshemmnissen.<text:line-break/>In: Zfpc Zeitschrift für Product Compliance, 3 Jg. 2024-05, S. 218-22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1-02-001.pdf" text:style-name="Internet_20_link" text:visited-style-name="Visited_20_Internet_20_Link">LINK</text:a><text:line-break/>Möller, Torben; Dyrba, Berthold: Explosionsgefährdete Bereiche an Ausblaseöffnungen von Wasserstoff-Anlagen
Zoneneinteilung von Leitungen zur Atmosphäre.<text:line-break/>In: Sicherheitsingenieur, 54. Jg., 01-02/2023, S. 8-12.<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4-003.pdf" text:style-name="Internet_20_link" text:visited-style-name="Visited_20_Internet_20_Link">LINK</text:a><text:line-break/>Wilrich, Thomas: Der Brand in der Waschanlage
Wann Prüfpflichtverletzungen den Verlust des Versicherungsschutzes bedeuten.<text:line-break/>In: sicher ist sicher, 74. Jg. 2023-04, S. 188-190.<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2.pdf" text:style-name="Internet_20_link" text:visited-style-name="Visited_20_Internet_20_Link">LINK</text:a><text:line-break/>Vogel,Hans-Herbert: Die Explosionsgrenzen binärer Kohlenwasserstoffgemische mit dem Inertgas Stickstoff bei Umgebungsbedingungen.<text:line-break/>In: Technische Sicherheit, 13. Jg. (2023) Nr. 07-08, S. 17-22.<text:line-break/><text:line-break/>
<text:a xlink:type="simple" xlink:href="http://www.wissen-hilfe.de/_Wissen/locked/papers/te-si-2023-07-08-003.pdf" text:style-name="Internet_20_link" text:visited-style-name="Visited_20_Internet_20_Link">LINK</text:a><text:line-break/>Wachter, Laura: Simulationsgestützte Risikoanalyse zur Bewertung eines Wasserstoffmotorenprüfstandes für das Sicherheitskonzept.<text:line-break/>In: Technische Sicherheit, 13. Jg. (2023) Nr. 07-08, S. 23-25.<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
<text:a xlink:type="simple" xlink:href="http://www.wissen-hilfe.de/_Wissen/locked/papers/s-ing-2023-09-003.pdf" text:style-name="Internet_20_link" text:visited-style-name="Visited_20_Internet_20_Link">LINK</text:a><text:line-break/>Dyrba, Patrick; Holzhäuser, Thorsten: Explosionsschutzdokument am Beispiel Spritzlackierkabinen
Ganzheitlich betrachten und analysieren.<text:line-break/>In: Sicherheitsingenieur, 54. Jg. 2023-09, S. 16-20.<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11-12-003.pdf" text:style-name="Internet_20_link" text:visited-style-name="Visited_20_Internet_20_Link">LINK</text:a><text:line-break/>Marx, Marcus; Kleinert, Jan M.; Vedder, Pascal: Prüfaufzeichnungen explosionsgeschützter, mechanischer Arbeitsmittel und Anlagen.<text:line-break/>In: Technische Sicherheit, 12. Jg. (2022) Nr. 11-12, S. 25-28.<text:line-break/><text:line-break/>
<text:a xlink:type="simple" xlink:href="http://www.wissen-hilfe.de/_Wissen/locked/papers/te-si-2022-11-12-002.pdf" text:style-name="Internet_20_link" text:visited-style-name="Visited_20_Internet_20_Link">LINK</text:a><text:line-break/>Dieterich, Alexander: Sichere Lagerung brennbarer Flüssigkeiten
Wie im Brandfall eine Brandausbreitung verhiendert werden kann.<text:line-break/>In: Technische Sicherheit, 12. Jg. (2022) Nr. 11-12, S. 20-21.<text:line-break/><text:line-break/>
<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te-si-2022-07-08-006.pdf" text:style-name="Internet_20_link" text:visited-style-name="Visited_20_Internet_20_Link">LINK</text:a><text:line-break/>Konersmann, Rainer: Erdgastransport per Tankschiff: Wie hoch ist das Risiko?.<text:line-break/>In: Technische Sicherheit, 12. Jg. (2022) Nr. 07-08, S. 35-44.<text:line-break/><text:line-break/>
<text:a xlink:type="simple" xlink:href="http://www.wissen-hilfe.de/_Wissen/locked/papers/te-si-2022-07-08-005.pdf" text:style-name="Internet_20_link" text:visited-style-name="Visited_20_Internet_20_Link">LINK</text:a><text:line-break/>Kemmling, Alexander: Vermeidung wirksamer Zündquellen als Maßnahme des vorbeugenden Explosionsschutzes.<text:line-break/>In: Technische Sicherheit, 12. Jg. (2022) Nr. 07-08, S. 29-31.<text:line-break/><text:line-break/>
<text:a xlink:type="simple" xlink:href="http://www.wissen-hilfe.de/_Wissen/locked/papers/te-si-2022-07-08-004.pdf" text:style-name="Internet_20_link" text:visited-style-name="Visited_20_Internet_20_Link">LINK</text:a><text:line-break/>Lumme, Rainer: Explosionsschutz und Anlagensicherheit: eine doppelte Herausforderung.<text:line-break/>In: Technische Sicherheit, 12. Jg. (2022) Nr. 07-08, S. 26-28.<text:line-break/><text:line-break/>
<text:a xlink:type="simple" xlink:href="http://www.wissen-hilfe.de/_Wissen/locked/papers/te-si-2022-07-08-003.pdf" text:style-name="Internet_20_link" text:visited-style-name="Visited_20_Internet_20_Link">LINK</text:a><text:line-break/>Fischbeck, Anja: Explosionsrisiko vermeiden: Mehr Sicherheit beim Malzhandling.<text:line-break/>In: Technische Sicherheit, 12. Jg. (2022) Nr. 07-08, S. 22-25.<text:line-break/><text:line-break/>
<text:a xlink:type="simple" xlink:href="http://www.wissen-hilfe.de/_Wissen/locked/papers/te-si-2022-07-08-002.pdf" text:style-name="Internet_20_link" text:visited-style-name="Visited_20_Internet_20_Link">LINK</text:a><text:line-break/>Tiebe, Carlo; et al.:: Materialuntersuchungen an einem explodierten Umlaufkühler.<text:line-break/>In: Technische Sicherheit, 12. Jg. (2022) Nr. 07-08, S. 15-21.<text:line-break/><text:line-break/>
<text:a xlink:type="simple" xlink:href="http://www.wissen-hilfe.de/_Wissen/locked/papers/te-si-2022-05-06-001.pdf" text:style-name="Internet_20_link" text:visited-style-name="Visited_20_Internet_20_Link">LINK</text:a><text:line-break/>Kopp, Rüdiger; Paulwitz, Ralph; Langstrof, Alexandra: Nachhaltiger Brandschutz in Rechenzentren.<text:line-break/>In: Technische Sicherheit, 12. Jg. (2022) Nr. 05-06, S. 10-15.<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2.pdf" text:style-name="Internet_20_link" text:visited-style-name="Visited_20_Internet_20_Link">LINK</text:a><text:line-break/>Bauer, Franz Josef; Barth, Uli: Sozioökonomische Analyse aus der Chemikalienzulassung als Entscheidungsgrundlage einer Genehmigung von Betriebsbereichen.<text:line-break/>In: sicher ist sicher, 73. Jg. 09-2022, S. 362-367.<text:line-break/><text:line-break/>
<text:a xlink:type="simple" xlink:href="http://www.wissen-hilfe.de/_Wissen/locked/papers/sis-2022-09-001.pdf" text:style-name="Internet_20_link" text:visited-style-name="Visited_20_Internet_20_Link">LINK</text:a><text:line-break/>Grunert, Wiebke; Walter, Astrid; Schwarz, Silke: Forschung zur zivilen Sicherheit.<text:line-break/>In: sicher ist sicher, 73. Jg. 09-2022, S. 359-361.<text:line-break/><text:line-break/>
<text:a xlink:type="simple" xlink:href="http://www.wissen-hilfe.de/_Wissen/locked/papers/sis-2022-06-001.pdf" text:style-name="Internet_20_link" text:visited-style-name="Visited_20_Internet_20_Link">LINK</text:a><text:line-break/>Pillar, Florian: Gefährdungsbeurteilung: Brandschutztechnische Maßnahmen im Arbeitsschutz?.<text:line-break/>In: sicher ist sicher, 73, Jg. 2022-06, S. 267-270.<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s-2022-04-002.pdf" text:style-name="Internet_20_link" text:visited-style-name="Visited_20_Internet_20_Link">LINK</text:a><text:line-break/>Causemann, Susanne: GESTIS-STAUB-EX Datenbank- Brenn- und Explosionskenngrößen von Stäuben im Internet.<text:line-break/>In: sicher ist sicher, 73. Jg. 2022-04, S. 174-179.<text:line-break/><text:line-break/>
<text:a xlink:type="simple" xlink:href="http://www.wissen-hilfe.de/_Wissen/locked/papers/sis-2022-04-001.pdf" text:style-name="Internet_20_link" text:visited-style-name="Visited_20_Internet_20_Link">LINK</text:a><text:line-break/>Friedl, Wolfgang J.: Erstellen eines Explosionsschutzdokumentes.<text:line-break/>In: sicher ist sicher, 73. Jg. 2022-04, S. 168-174.<text:line-break/><text:line-break/>
<text:a xlink:type="simple" xlink:href="http://www.wissen-hilfe.de/_Wissen/locked/papers/s-ing-2022-12-003.pdf" text:style-name="Internet_20_link" text:visited-style-name="Visited_20_Internet_20_Link">LINK</text:a><text:line-break/>Dyrba, Berthold; Roth, Frank: Prüfungen im Explosionsschutz nach BetrSichV.<text:line-break/>In: Sicherheitsingenieur, 53. Jg. 12-2022, S. 18-21.<text:line-break/><text:line-break/>
<text:a xlink:type="simple" xlink:href="http://www.wissen-hilfe.de/_Wissen/locked/papers/s-ing-2022-08-09-005.pdf" text:style-name="Internet_20_link" text:visited-style-name="Visited_20_Internet_20_Link">LINK</text:a><text:line-break/>Kneidl, Angelika: Neue Wege für die Sicherheit in Arbeitsstätten.<text:line-break/>In: Sicherheitsingenieur, 53. Jg. 08-09-2022, S. 30-32.<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6-004.pdf" text:style-name="Internet_20_link" text:visited-style-name="Visited_20_Internet_20_Link">LINK</text:a><text:line-break/>Faasch, Miriam: Verkeilte Brandschutztüren
Gibt es einen Ausweg aus dem Dilemma zwischen Brandschutz und Nutzerfreundlichkeit?.<text:line-break/>In: sicher ist sicher, 72. Jg. 2021-06, S. 286-290.<text:line-break/><text:line-break/>
<text:a xlink:type="simple" xlink:href="http://www.wissen-hilfe.de/_Wissen/locked/papers/s-ing-2021-01-003.pdf" text:style-name="Internet_20_link" text:visited-style-name="Visited_20_Internet_20_Link">LINK</text:a><text:line-break/>Dyrba, Patrick : Qualifizierung im Explosionsschutz
Digitale Weiterbildungsangebote.<text:line-break/>In: Sicherheitsingenieur, 52. Jg., 01/2021, S. 23-26.<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
Notfall- und Krisenmanagement: Rahmenvorgaben, -bedingungen und Hintergründe Teil 2.<text:line-break/>In: Sicherheitsingenieur, 52. Jg., 03/2021, S. 31-35.<text:line-break/><text:line-break/>
<text:a xlink:type="simple" xlink:href="http://www.wissen-hilfe.de/_Wissen/locked/papers/s-ing-2021-05-004.pdf" text:style-name="Internet_20_link" text:visited-style-name="Visited_20_Internet_20_Link">LINK</text:a><text:line-break/>Harnack, Michael: Kohlendioxid-Feuerlöscher - Vorsicht beim Einsatz in engen Räumen!
Damit der Lebensretter nicht zur Lebensgefahr wird.<text:line-break/>In: Sicherheitsingenieur, 52. Jg., 05/2021, S. 32-34.<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
Technische Brandschutzlösungen finden.<text:line-break/>In: Sicherheitsingenieur, 52. Jg., 07/2021, S. 8-11.<text:line-break/><text:line-break/>
<text:a xlink:type="simple" xlink:href="http://www.wissen-hilfe.de/_Wissen/locked/papers/s-ing-2021-09-002.pdf" text:style-name="Internet_20_link" text:visited-style-name="Visited_20_Internet_20_Link">LINK</text:a><text:line-break/>Schuh, Lukas; Mudimu, Ompe Aime; Sommer, Joachim: Ereignisse mit Ammoniumnitrat - Unterschiede und Gemeinsamkeiten.
Explosionen in Beirut, Tianjin, Toulouse und Oppau
Teil 1.<text:line-break/>In: Sicherheitsingenieur, 52. Jg., 09/2021, S. 18-22.<text:line-break/><text:line-break/>
<text:a xlink:type="simple" xlink:href="http://www.wissen-hilfe.de/_Wissen/locked/papers/s-ing-2021-10-001.pdf" text:style-name="Internet_20_link" text:visited-style-name="Visited_20_Internet_20_Link">LINK</text:a><text:line-break/>Schuh, Lukas; Mudimu, Ompe Aime; Sommer, Joachim: Ereignisse mit Ammoniumnitrat - Unterschiede und Gemeinsamkeiten
Explosionen in Beirut, Tianjin, Toulouse und Oppau - Teil 2.<text:line-break/>In: Sicherheitsingenieur, 52. Jg., 10/2021, S. 36-40.<text:line-break/><text:line-break/>
<text:a xlink:type="simple" xlink:href="http://www.wissen-hilfe.de/_Wissen/locked/papers/te-si-2021-03-04-001.pdf" text:style-name="Internet_20_link" text:visited-style-name="Visited_20_Internet_20_Link">LINK</text:a><text:line-break/>Radandt, Siegfried: Digitalisierung der Explosionssicherheit in der Schüttguttechnik.<text:line-break/>In: Technische Sicherheit, Bd.11 (2021) Nr. 03-04, S. 8-16.<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5-06-001.pdf" text:style-name="Internet_20_link" text:visited-style-name="Visited_20_Internet_20_Link">LINK</text:a><text:line-break/>Linden, Oliver: Branddetektion im Hochregallager.<text:line-break/>In: Technische Sicherheit, Bd.11 (2021) Nr. 05-06, S. 11-13.<text:line-break/><text:line-break/>
<text:a xlink:type="simple" xlink:href="http://www.wissen-hilfe.de/_Wissen/locked/papers/te-si-2021-05-06-002.pdf" text:style-name="Internet_20_link" text:visited-style-name="Visited_20_Internet_20_Link">LINK</text:a><text:line-break/>Schwertfeger, Rene; Lange, Jannis: Vorbeugender Brandschutz erreicht eine neue Dimension.<text:line-break/>In: Technische Sicherheit, Bd.11 (2021) Nr. 05-06, S. 14-16.<text:line-break/><text:line-break/>
<text:a xlink:type="simple" xlink:href="http://www.wissen-hilfe.de/_Wissen/locked/papers/te-si-2021-05-06-003.pdf" text:style-name="Internet_20_link" text:visited-style-name="Visited_20_Internet_20_Link">LINK</text:a><text:line-break/>Bohnert, Matthias: E-Mobilität brandgefährlich?
Brandschutzkonzepte für Ladeinfrastruktur und Elektro-Parkräume.<text:line-break/>In: Technische Sicherheit, Bd.11 (2021) Nr. 05-06, S. 17-18.<text:line-break/><text:line-break/>
<text:a xlink:type="simple" xlink:href="http://www.wissen-hilfe.de/_Wissen/locked/papers/te-si-2021-05-06-004.pdf" text:style-name="Internet_20_link" text:visited-style-name="Visited_20_Internet_20_Link">LINK</text:a><text:line-break/>Meißner, Carsten: Brandschutz für stationäre LithiumIonen-Batterie-Energiespeichersysteme
Anwendungsspezifisches Schutzkonzept erfüllt hohe Anforderungen.<text:line-break/>In: Technische Sicherheit, Bd.11 (2021) Nr. 05-06, S. 19-21.<text:line-break/><text:line-break/>
<text:a xlink:type="simple" xlink:href="http://www.wissen-hilfe.de/_Wissen/locked/papers/te-si-2021-05-06-006.pdf" text:style-name="Internet_20_link" text:visited-style-name="Visited_20_Internet_20_Link">LINK</text:a><text:line-break/>Kater, Stefan: DIN EN 16034: Wie richtig anwenden? - Produktnorm regelt Herstellung und In-Verkehr-Bringen.<text:line-break/>In: Technische Sicherheit, Bd.11 (2021) Nr. 05-06, S. 25-28.<text:line-break/><text:line-break/>
<text:a xlink:type="simple" xlink:href="http://www.wissen-hilfe.de/_Wissen/locked/papers/te-si-2021-05-06-007.pdf" text:style-name="Internet_20_link" text:visited-style-name="Visited_20_Internet_20_Link">LINK</text:a><text:line-break/>Wolf, Christian; Marx, Marcus; Gabel, Dieter: Herausforderungen bei der Bestimmung der Mindestzündenergie hybrider Gemische.<text:line-break/>In: Technische Sicherheit, Bd.11 (2021) Nr. 05-06, S. 32-36.<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
<text:a xlink:type="simple" xlink:href="http://www.wissen-hilfe.de/_Wissen/locked/papers/te-si-2021-05-06-009.pdf" text:style-name="Internet_20_link" text:visited-style-name="Visited_20_Internet_20_Link">LINK</text:a><text:line-break/>Vogel, Hans-Herbert: Ein halbempirisches Modell zur Berechnung der Explosionsgrenzen und der Sauerstoffgrenzkonzentration
Teil 1: Die Explosionsgrenzen von Methan, Ethan und Propan.<text:line-break/>In: Technische Sicherheit, Bd.11 (2021) Nr. 05-06, S. 44-48.<text:line-break/><text:line-break/>
<text:a xlink:type="simple" xlink:href="http://www.wissen-hilfe.de/_Wissen/locked/papers/te-si-2021-05-06-010.pdf" text:style-name="Internet_20_link" text:visited-style-name="Visited_20_Internet_20_Link">LINK</text:a><text:line-break/>Welsch, Matthias: Explosionsschutz für die Holzpelletproduktion.<text:line-break/>In: Technische Sicherheit, Bd.11 (2021) Nr. 05-06, S. 49-51.<text:line-break/><text:line-break/>
<text:a xlink:type="simple" xlink:href="http://www.wissen-hilfe.de/_Wissen/locked/papers/te-si-2021-05-06-012.pdf" text:style-name="Internet_20_link" text:visited-style-name="Visited_20_Internet_20_Link">LINK</text:a><text:line-break/>Bahn, Steffen; et al.: KAS-18- und was dann?
Ein Ansatz zur Berücksichtigung der störfallrechtlichen Belange im Baurecht.<text:line-break/>In: Technische Sicherheit, Bd.11 (2021) Nr. 05-06, S. 54-61.<text:line-break/><text:line-break/>
<text:a xlink:type="simple" xlink:href="http://www.wissen-hilfe.de/_Wissen/locked/papers/te-si-2021-07-08-001.pdf" text:style-name="Internet_20_link" text:visited-style-name="Visited_20_Internet_20_Link">LINK</text:a><text:line-break/>Neuhalfen, Edgar; Gamer, Peter; Arizal: Risikobetrachtungen im angemessenen Sicherheitsabstand von Störfallbetrieben.
Teil 1: Vorstellung einer neuen Semi-Quantitativen Risiko-Methode (SQRM).<text:line-break/>In: Technische Sicherheit, Bd.11 (2021) Nr. 07-08, S. 11-17.<text:line-break/><text:line-break/>
<text:a xlink:type="simple" xlink:href="http://www.wissen-hilfe.de/_Wissen/locked/papers/te-si-2021-07-08-008.pdf" text:style-name="Internet_20_link" text:visited-style-name="Visited_20_Internet_20_Link">LINK</text:a><text:line-break/>Kilian, Sandra; et al.: Erfahrungen aus der Prüfung einer Kernfusionsanlage als Ex-Anlage nach BetrSichV.
Teil 2 Torus und Vakuumpumpsystem.<text:line-break/>In: Technische Sicherheit, Bd.11 (2021) Nr. 07-08, S. 55-62.<text:line-break/><text:line-break/>
<text:a xlink:type="simple" xlink:href="http://www.wissen-hilfe.de/_Wissen/locked/papers/te-si-2021-07-08-009.pdf" text:style-name="Internet_20_link" text:visited-style-name="Visited_20_Internet_20_Link">LINK</text:a><text:line-break/>Vogel, Hans-Herbert: Teil 2: Die Sauerstoffgrenzkonzentration von Methan, Ethan und Propan.
Ein halbempirisches Modell zur Berechnung der Explosionsgrenzen und der Sauerstoffgrenzkonzentration.<text:line-break/>In: Technische Sicherheit, Bd.11 (2021) Nr. 07-08, S. 64-67.<text:line-break/><text:line-break/>
<text:a xlink:type="simple" xlink:href="http://www.wissen-hilfe.de/_Wissen/locked/papers/te-si-2021-09-10-003.pdf" text:style-name="Internet_20_link" text:visited-style-name="Visited_20_Internet_20_Link">LINK</text:a><text:line-break/>Neuhalfen, Edgar; Gamer, Peter; Arizal, : Risikobetrachtungen im angemessenen Sicherheitsabstand von Störfallbetrieben
Teil 2: Anwendung der SQRM an einem realen Beispiel.<text:line-break/>In: Technische Sicherheit, Bd.11 (2021) Nr. 09-10, S. 34-39.<text:line-break/><text:line-break/>
<text:a xlink:type="simple" xlink:href="http://www.wissen-hilfe.de/_Wissen/locked/papers/te-si-2021-09-10-004.pdf" text:style-name="Internet_20_link" text:visited-style-name="Visited_20_Internet_20_Link">LINK</text:a><text:line-break/>Konersmann, Rainer: Erdgaspipelines -Auf der Suche nach einem sicheren Abstand.<text:line-break/>In: Technische Sicherheit, Bd.11 (2021) Nr. 09-10, S. 40-47.<text:line-break/><text:line-break/>
<text:a xlink:type="simple" xlink:href="http://www.wissen-hilfe.de/_Wissen/locked/papers/te-si-2021-11-12-001.pdf" text:style-name="Internet_20_link" text:visited-style-name="Visited_20_Internet_20_Link">LINK</text:a><text:line-break/>Fast, Lucas; Klüh, Stefan, Langstrof, Alexandra:
Brandschutz bei E-Autos in Tiefgaragen.<text:line-break/>In: Technische Sicherheit, Bd.11 (2021) Nr. 11-12, S. 10-15.<text:line-break/><text:line-break/>
<text:a xlink:type="simple" xlink:href="http://www.wissen-hilfe.de/_Wissen/locked/papers/te-si-2021-11-12-002.pdf" text:style-name="Internet_20_link" text:visited-style-name="Visited_20_Internet_20_Link">LINK</text:a><text:line-break/>Hesener, Ute; Beck, Mattias: Explosionsschutzkonzepte für magnetgekuppelte Kreiselpumpen.<text:line-break/>In: Technische Sicherheit, Bd.11 (2021) Nr. 11-12, S. 24-27.<text:line-break/><text:line-break/>
<text:a xlink:type="simple" xlink:href="http://www.wissen-hilfe.de/_Wissen/locked/papers/te-si-2021-11-12-003.pdf" text:style-name="Internet_20_link" text:visited-style-name="Visited_20_Internet_20_Link">LINK</text:a><text:line-break/>Vogel, Hans-Herbert: Die Berechnung der Explosionsgrenzen und der Sauerstoffgrenzkonzentration von Ethen und Propen.<text:line-break/>In: Technische Sicherheit, Bd.11 (2021) Nr. 11-12, S. 28-32.<text:line-break/><text:line-break/>
<text:a xlink:type="simple" xlink:href="http://www.wissen-hilfe.de/_Wissen/locked/papers/te-si-2021-11-12-004.pdf" text:style-name="Internet_20_link" text:visited-style-name="Visited_20_Internet_20_Link">LINK</text:a><text:line-break/>Grunewald, Thomas; Grätz, Rainer; Kühne, Hans-Carsten: Werkzeuge zur Verwendung in explosionsgefährdeten Bereichen.<text:line-break/>In: Technische Sicherheit, Bd.11 (2021) Nr. 11-12, S. 33-37.<text:line-break/><text:line-break/>
<text:a xlink:type="simple" xlink:href="http://www.wissen-hilfe.de/_Wissen/locked/papers/te-si-2021-11-12-005.pdf" text:style-name="Internet_20_link" text:visited-style-name="Visited_20_Internet_20_Link">LINK</text:a><text:line-break/>Sievers, Sven: Der richtige Umgang mit Druckgasen: Sicherheit hat höchste Priorität.<text:line-break/>In: Technische Sicherheit, Bd.11 (2021) Nr. 11-12, S. 38-40.<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06-005.pdf" text:style-name="Internet_20_link" text:visited-style-name="Visited_20_Internet_20_Link">LINK</text:a><text:line-break/>M.Sc&amp;M.Eng; Muro, Donato: Das Zusammenwirken von Brand-und Arbeitsschutz.<text:line-break/>In: sicher ist sicher, 71. Jg. 2020-06, S. 310-311.<text:line-break/><text:line-break/>
<text:a xlink:type="simple" xlink:href="http://www.wissen-hilfe.de/_Wissen/locked/papers/sis-2020-07-08-006.pdf" text:style-name="Internet_20_link" text:visited-style-name="Visited_20_Internet_20_Link">LINK</text:a><text:line-break/>Felz, Sebastian: Fünf Todesfälle nach Explosion einer versehentlich angeschnittenen Gasleitung
LG Frankenthal, Urt. v. 27.08.2019- 3 KLs 5122 Js 36045/16.<text:line-break/>In: sicher ist sicher, 71. Jg. 2020-07-08, S. 360-362.<text:line-break/><text:line-break/>
<text:a xlink:type="simple" xlink:href="http://www.wissen-hilfe.de/_Wissen/locked/papers/s-ing-2020-07-003.pdf" text:style-name="Internet_20_link" text:visited-style-name="Visited_20_Internet_20_Link">LINK</text:a><text:line-break/>Sommer, Joachim: Außer Kontrolle.
Wie ein Prozessleitsystem falschen Informationen aufsitzen kann.<text:line-break/>In: Sicherheitsingenieur, 51. Jg., 07/2020, S. 14-16.<text:line-break/><text:line-break/>
<text:a xlink:type="simple" xlink:href="http://www.wissen-hilfe.de/_Wissen/locked/papers/s-ing-2020-12-004.pdf" text:style-name="Internet_20_link" text:visited-style-name="Visited_20_Internet_20_Link">LINK</text:a><text:line-break/>Sebastian, Erik: Sicherheit von Erodiermaschinen.
Geeignete Konzepte sind wichtig.<text:line-break/>In: Sicherheitsingenieur, 51. Jg., 12/2020, S. 22-25.<text:line-break/><text:line-break/>
<text:a xlink:type="simple" xlink:href="http://www.wissen-hilfe.de/_Wissen/locked/papers/te-si-2020-01-02-003.pdf" text:style-name="Internet_20_link" text:visited-style-name="Visited_20_Internet_20_Link">LINK</text:a><text:line-break/>Langstrof, Alexandra: Wassernebel-Technologie - vorausschauende Brandbekämpfung mit Hochdruck.<text:line-break/>In: Technische Sicherheit, Bd.10 (2020) Nr. 01-02, S. 28-32.<text:line-break/><text:line-break/>
<text:a xlink:type="simple" xlink:href="http://www.wissen-hilfe.de/_Wissen/locked/papers/te-si-2020-03-001.pdf" text:style-name="Internet_20_link" text:visited-style-name="Visited_20_Internet_20_Link">LINK</text:a><text:line-break/>Hasper-Schlick; et al.:: Staubdichtheit von Gefahrgutsäcken und - FIBC.
- Überblick über Probleme in der derzeitigen Transportpraxis.<text:line-break/>In: Technische Sicherheit, Bd.10 (2020) Nr. 03, S. 10-15.<text:line-break/><text:line-break/>
<text:a xlink:type="simple" xlink:href="http://www.wissen-hilfe.de/_Wissen/locked/papers/te-si-2020-03-004.pdf" text:style-name="Internet_20_link" text:visited-style-name="Visited_20_Internet_20_Link">LINK</text:a><text:line-break/>Strübe, Katrin: Ansaugrauchmelder sichern entscheiden- den Zeitvorteil.
Jede Minute zählt.<text:line-break/>In: Technische Sicherheit, Bd.10 (2020) Nr. 03, S. 22-23.<text:line-break/><text:line-break/>
<text:a xlink:type="simple" xlink:href="http://www.wissen-hilfe.de/_Wissen/locked/papers/te-si-2020-03-005.pdf" text:style-name="Internet_20_link" text:visited-style-name="Visited_20_Internet_20_Link">LINK</text:a><text:line-break/>Brandt, Anne: Thermisches Überwachungssystem ,,Hotspot,,
Elektrische Brände verhindern .<text:line-break/>In: Technische Sicherheit, Bd.10 (2020) Nr. 03, S. 24-25.<text:line-break/><text:line-break/>
<text:a xlink:type="simple" xlink:href="http://www.wissen-hilfe.de/_Wissen/locked/papers/te-si-2020-03-006.pdf" text:style-name="Internet_20_link" text:visited-style-name="Visited_20_Internet_20_Link">LINK</text:a><text:line-break/>Lüdemann, Kai: Schwachstellen beim Brand- und Arbeitsschutz auf Großbaustellen.<text:line-break/>In: Technische Sicherheit, Bd.10 (2020) Nr. 03, S. 26-27.<text:line-break/><text:line-break/>
<text:a xlink:type="simple" xlink:href="http://www.wissen-hilfe.de/_Wissen/locked/papers/te-si-2020-03-009.pdf" text:style-name="Internet_20_link" text:visited-style-name="Visited_20_Internet_20_Link">LINK</text:a><text:line-break/>: Fünf Fakten zum effektiven Explosionsschutz.<text:line-break/>In: Technische Sicherheit, Bd.10 (2020) Nr. 03, S. 44.<text:line-break/><text:line-break/>
<text:a xlink:type="simple" xlink:href="http://www.wissen-hilfe.de/_Wissen/locked/papers/te-si-2020-04-05-001.pdf" text:style-name="Internet_20_link" text:visited-style-name="Visited_20_Internet_20_Link">LINK</text:a><text:line-break/>Frobese, Dirk-Hans: Schon wieder eine Neufassung ?
TRBS 3151/TRGS 751.<text:line-break/>In: Technische Sicherheit, 10. Jg 2020-Nr. 04-05, S. 10-16.<text:line-break/><text:line-break/>
<text:a xlink:type="simple" xlink:href="http://www.wissen-hilfe.de/_Wissen/locked/papers/te-si-2020-04-05-002.pdf" text:style-name="Internet_20_link" text:visited-style-name="Visited_20_Internet_20_Link">LINK</text:a><text:line-break/>Konersmann, Rainer: Hohe Häuser - hohes Risiko?
Hochbau und Brandschutz.<text:line-break/>In: Technische Sicherheit, 10. Jg 2020-Nr. 04-05, S. 17-27.<text:line-break/><text:line-break/>
<text:a xlink:type="simple" xlink:href="http://www.wissen-hilfe.de/_Wissen/locked/papers/te-si-2020-06-001.pdf" text:style-name="Internet_20_link" text:visited-style-name="Visited_20_Internet_20_Link">LINK</text:a><text:line-break/>Filthaus, Matthias: Wenn es „plötzlich„ immer schneller geht.
Was eine chemische „Runaway“-Reakti1on mit der Ausbreitung des Corona-Virus verbindet:.<text:line-break/>In: Technische Sicherheit, 10. Jg 2020-Nr. 06, S. 11-13.<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
<text:a xlink:type="simple" xlink:href="http://www.wissen-hilfe.de/_Wissen/locked/papers/te-si-2020-07-08-001.pdf" text:style-name="Internet_20_link" text:visited-style-name="Visited_20_Internet_20_Link">LINK</text:a><text:line-break/>Zülch, Stephan; Langstrof, Alexandra: Baudenkmale vor Brand schützen.<text:line-break/>In: Technische Sicherheit, 10. Jg 2020-Nr. 07-08, S. 10-14.<text:line-break/><text:line-break/>
<text:a xlink:type="simple" xlink:href="http://www.wissen-hilfe.de/_Wissen/locked/papers/te-si-2020-07-08-002.pdf" text:style-name="Internet_20_link" text:visited-style-name="Visited_20_Internet_20_Link">LINK</text:a><text:line-break/>Fritsch, André: Neue Standards für eigensicheres Ethernet
Durchgängige Digitalisierung bis in den Ex-Bereich.<text:line-break/>In: Technische Sicherheit, 10. Jg 2020-Nr. 07-08, S. 15-18.<text:line-break/><text:line-break/>
<text:a xlink:type="simple" xlink:href="http://www.wissen-hilfe.de/_Wissen/locked/papers/te-si-2020-09-001.pdf" text:style-name="Internet_20_link" text:visited-style-name="Visited_20_Internet_20_Link">LINK</text:a><text:line-break/>Sievers, Sven: Wirksamkeit der Schutzkonzepte.
Gefahrstoffe sicher lagern.<text:line-break/>In: Technische Sicherheit, 10. Jg 2020-Nr. 09, S. 23-26.<text:line-break/><text:line-break/>
<text:a xlink:type="simple" xlink:href="http://www.wissen-hilfe.de/_Wissen/locked/papers/te-si-2020-11-12-001.pdf" text:style-name="Internet_20_link" text:visited-style-name="Visited_20_Internet_20_Link">LINK</text:a><text:line-break/>Pfeifer, Ida; et al.:: Systematische Darstellung, Bewertung und Einordnung des Dichtheitsbegriffs in Bezug auf technische Anlagen.<text:line-break/>In: Technische Sicherheit, 10. Jg 2020-Nr. 11-12, S. 12-16.<text:line-break/><text:line-break/>
<text:a xlink:type="simple" xlink:href="http://www.wissen-hilfe.de/_Wissen/locked/papers/te-si-2020-11-12-004.pdf" text:style-name="Internet_20_link" text:visited-style-name="Visited_20_Internet_20_Link">LINK</text:a><text:line-break/>Koch, Stefan: Brandschutz und Bestandsschutz.
Die rechtlichen Grundlagen für den sicheren und wirtschaftlichen Umgang mit Brandschutz im Bestand.<text:line-break/>In: Technische Sicherheit, 13. Jg 2020-Nr. 11-12, S. 24-2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4-001.pdf" text:style-name="Internet_20_link" text:visited-style-name="Visited_20_Internet_20_Link">LINK</text:a><text:line-break/>Pillar, Florian: Der Brandschutz im bauordnungsrechtlichen Genehmigungsverfahren für Arbeitsstätten.<text:line-break/>In: sicher ist sicher, 70. Jg. 2019-04, S. 162-165.<text:line-break/><text:line-break/>
<text:a xlink:type="simple" xlink:href="http://www.wissen-hilfe.de/_Wissen/locked/papers/sis-2019-11-005.pdf" text:style-name="Internet_20_link" text:visited-style-name="Visited_20_Internet_20_Link">LINK</text:a><text:line-break/>Wilrich, Cordula; Wilrch, Thomas: Die Explosion beim Flämmen in einem Kellerraum.
Grobe Fahrlässigkeit durch Verstoß gegen Gefahrstoffrecht, sicherheitswidrige Zeitvorgabe und unzureichende Unterweisung - auch nicht in Muttersprache.<text:line-break/>In: sicher ist sicher, 70. Jg. 2019-11, S. 535-541.<text:line-break/><text:line-break/>
<text:a xlink:type="simple" xlink:href="http://www.wissen-hilfe.de/_Wissen/locked/papers/sis-2019-12-006.pdf" text:style-name="Internet_20_link" text:visited-style-name="Visited_20_Internet_20_Link">LINK</text:a><text:line-break/>Wilrich, Thomas: Der Bauernhof-Brand in Schneizlreuth.
Strafbefehl gegen einen Gemeinde-Bürgermeister wegen fahrlässigem Nichteinschreiten gegen baurechtswidrige Zustände und Nichtdurchführen der Feuerbeschau.<text:line-break/>In: sicher ist sicher, 70. Jg. 2019-11, S. 598-602.<text:line-break/><text:line-break/>
<text:a xlink:type="simple" xlink:href="http://www.wissen-hilfe.de/_Wissen/locked/papers/s-ing-2019-12-004.pdf" text:style-name="Internet_20_link" text:visited-style-name="Visited_20_Internet_20_Link">LINK</text:a><text:line-break/>Beyerer, Jürgen; Tchouchenkov, Igor: lernende Systeme in menschenfeindlichen Umgebungen.
Zum Schutz des Menschen.<text:line-break/>In: Sicherheitsingenieur, 50. Jg., 12/2019, S. 22-25.<text:line-break/><text:line-break/>
<text:a xlink:type="simple" xlink:href="http://www.wissen-hilfe.de/_Wissen/locked/papers/s-ing-2019-12-005.pdf" text:style-name="Internet_20_link" text:visited-style-name="Visited_20_Internet_20_Link">LINK</text:a><text:line-break/>Klagge, Matthias: Arbeitsunfall bei BASF.
Landgericht Frankenthal verhängt Bewährungsstrafe.<text:line-break/>In: Sicherheitsingenieur, 50. Jg., 12/2019, S. 34-36.<text:line-break/><text:line-break/>
<text:a xlink:type="simple" xlink:href="http://www.wissen-hilfe.de/_Wissen/locked/papers/te-si-2019-05-003.pdf" text:style-name="Internet_20_link" text:visited-style-name="Visited_20_Internet_20_Link">LINK</text:a><text:line-break/>Ninov, Emil: Lager für Transportbehälter für gefährliche Flüssigkeiten  - Statistischer Ansatz zur Abschätzung und Einhaltung des KAS-18-Achtungsabstands.<text:line-break/>In: Technische Sicherheit, Bd.9 (2019) Nr. 5, S. 28-35.<text:line-break/><text:line-break/>
<text:a xlink:type="simple" xlink:href="http://www.wissen-hilfe.de/_Wissen/locked/papers/te-si-2019-05-004.pdf" text:style-name="Internet_20_link" text:visited-style-name="Visited_20_Internet_20_Link">LINK</text:a><text:line-break/>Schwalbe, Thomas: Entstaubungsfilter zum Schutz vor giftigen Stäuben und Staubexplosionen.<text:line-break/>In: Technische Sicherheit, Bd.9 (2019) Nr. 5, S. 36-40.<text:line-break/><text:line-break/>
<text:a xlink:type="simple" xlink:href="http://www.wissen-hilfe.de/_Wissen/locked/papers/te-si-2019-05-005.pdf" text:style-name="Internet_20_link" text:visited-style-name="Visited_20_Internet_20_Link">LINK</text:a><text:line-break/>Wenner, Andy: Aerosollöschanlagen.<text:line-break/>In: Technische Sicherheit, Bd.9 (2019) Nr. 5, S. 41-43.<text:line-break/><text:line-break/>
<text:a xlink:type="simple" xlink:href="http://www.wissen-hilfe.de/_Wissen/locked/papers/te-si-2019-06-001.pdf" text:style-name="Internet_20_link" text:visited-style-name="Visited_20_Internet_20_Link">LINK</text:a><text:line-break/>Wolf, Christian; et al.:: Herausforderungen bei der Bestimmung niedriger MZE von Stäuben.<text:line-break/>In: Technische Sicherheit, Bd.9 (2019) Nr. 6, S. 9-15.<text:line-break/><text:line-break/>
<text:a xlink:type="simple" xlink:href="http://www.wissen-hilfe.de/_Wissen/locked/papers/te-si-2019-06-002.pdf" text:style-name="Internet_20_link" text:visited-style-name="Visited_20_Internet_20_Link">LINK</text:a><text:line-break/>Stahmer, Klaus-Werner: Datenbank GESTIS-STAUB-Ex
- Ermittlung von Kenngrößen explosionsfähiger Stäube durch Recherche.<text:line-break/>In: Technische Sicherheit, Bd.9 (2019) Nr. 6, S. 16-20.<text:line-break/><text:line-break/>
<text:a xlink:type="simple" xlink:href="http://www.wissen-hilfe.de/_Wissen/locked/papers/te-si-2019-06-003.pdf" text:style-name="Internet_20_link" text:visited-style-name="Visited_20_Internet_20_Link">LINK</text:a><text:line-break/>Steiner, Ralf: Rohr- und Filterbrände und  - Detektion und Löschanlagen.<text:line-break/>In: Technische Sicherheit, Bd.9 (2019) Nr. 6, S. 21-23.<text:line-break/><text:line-break/>
<text:a xlink:type="simple" xlink:href="http://www.wissen-hilfe.de/_Wissen/locked/papers/te-si-2019-06-004.pdf" text:style-name="Internet_20_link" text:visited-style-name="Visited_20_Internet_20_Link">LINK</text:a><text:line-break/>Schwichtenberg, Heiko: Brandschutz mit Videotechnik.<text:line-break/>In: Technische Sicherheit, Bd.9 (2019) Nr. 6, S. 24-26.<text:line-break/><text:line-break/>
<text:a xlink:type="simple" xlink:href="http://www.wissen-hilfe.de/_Wissen/locked/papers/te-si-2019-06-006.pdf" text:style-name="Internet_20_link" text:visited-style-name="Visited_20_Internet_20_Link">LINK</text:a><text:line-break/>Boberg, Markus: Brandgefährlich: Selbstentzündende Lithium-Batterien in Gewerbebetrieben.<text:line-break/>In: Technische Sicherheit, Bd.9 (2019) Nr. 6, S. 35-37.<text:line-break/><text:line-break/>
<text:a xlink:type="simple" xlink:href="http://www.wissen-hilfe.de/_Wissen/locked/papers/te-si-2019-06-007.pdf" text:style-name="Internet_20_link" text:visited-style-name="Visited_20_Internet_20_Link">LINK</text:a><text:line-break/>Schmidt, Dirk; Heidermann, Thomas: Untersuchungen zur Belastung von Deflagrationsrohrsicherungen in Rohrleitungsverzweigungen.<text:line-break/>In: Technische Sicherheit, Bd.9 (2019) Nr. 6, S. 38-43.<text:line-break/><text:line-break/>
<text:a xlink:type="simple" xlink:href="http://www.wissen-hilfe.de/_Wissen/locked/papers/te-si-2019-07_08-001.pdf" text:style-name="Internet_20_link" text:visited-style-name="Visited_20_Internet_20_Link">LINK</text:a><text:line-break/>Bechem, Jonathan, Barth, Uli: Ermittlung der Zündgrenztemperatur.
Eine innovative Sicherheitskenngröße zur Bewertung der Zündwirksamkeit von inerten heißen Partikeln in Staubschichten.<text:line-break/>In: Technische Sicherheit, Bd.9 (2019) Nr. 7/8, S. 10-15.<text:line-break/><text:line-break/>
<text:a xlink:type="simple" xlink:href="http://www.wissen-hilfe.de/_Wissen/locked/papers/te-si-2019-07_08-002.pdf" text:style-name="Internet_20_link" text:visited-style-name="Visited_20_Internet_20_Link">LINK</text:a><text:line-break/>Rabenstein, Klaus: Einsatz innovativer Filtertechnik im Brand- und Explosionsschutz.<text:line-break/>In: Technische Sicherheit, Bd.9 (2019) Nr. 7/8, S. 16-20.<text:line-break/><text:line-break/>
<text:a xlink:type="simple" xlink:href="http://www.wissen-hilfe.de/_Wissen/locked/papers/te-si-2019-07_08-003.pdf" text:style-name="Internet_20_link" text:visited-style-name="Visited_20_Internet_20_Link">LINK</text:a><text:line-break/>Jacob, Hans-Joachim: Pulververarbeitung unter Staub- und Gas-Ex-Bedingungen.<text:line-break/>In: Technische Sicherheit, Bd.9 (2019) Nr. 7/8, S. 21-23.<text:line-break/><text:line-break/>
<text:a xlink:type="simple" xlink:href="http://www.wissen-hilfe.de/_Wissen/locked/papers/te-si-2019-09-002.pdf" text:style-name="Internet_20_link" text:visited-style-name="Visited_20_Internet_20_Link">LINK</text:a><text:line-break/>König, Klaus W.: Wenn der Rotor raucht.
Vorbeugender Brandschutz mit unterirdisch gelagertem Löschwasser.<text:line-break/>In: Technische Sicherheit, Bd.9 (2019) Nr. 9, S. 16-20.<text:line-break/><text:line-break/>
<text:a xlink:type="simple" xlink:href="http://www.wissen-hilfe.de/_Wissen/locked/papers/te-si-2019-09-003.pdf" text:style-name="Internet_20_link" text:visited-style-name="Visited_20_Internet_20_Link">LINK</text:a><text:line-break/>Konersmann, Rainer: Brände auf Containerschiffen, ein unterschätztes Risiko?.<text:line-break/>In: Technische Sicherheit, Bd.9 (2019) Nr. 9, S. 21-30.<text:line-break/><text:line-break/>
<text:a xlink:type="simple" xlink:href="http://www.wissen-hilfe.de/_Wissen/locked/papers/te-si-2019-10-005.pdf" text:style-name="Internet_20_link" text:visited-style-name="Visited_20_Internet_20_Link">LINK</text:a><text:line-break/>Regge, Martin: Ventilatoren/Kompressoren/Gebläse an Biogasanlagen.<text:line-break/>In: Technische Sicherheit, Bd.9 (2019) Nr. 10, S. 46-50.<text:line-break/><text:line-break/>
<text:a xlink:type="simple" xlink:href="http://www.wissen-hilfe.de/_Wissen/locked/papers/te-si-2019-1-2-001.pdf" text:style-name="Internet_20_link" text:visited-style-name="Visited_20_Internet_20_Link">LINK</text:a><text:line-break/>Kritzer, Peter; et al.:: Hitzeschilde als Sicherheitselemente für großformatige Lithium-Batteriesysteme.<text:line-break/>In: Technische Sicherheit, Bd.9 (2019) Nr. 01/02, S. 10-13.<text:line-break/><text:line-break/>
<text:a xlink:type="simple" xlink:href="http://www.wissen-hilfe.de/_Wissen/locked/papers/te-si-2019-1-2-002.pdf" text:style-name="Internet_20_link" text:visited-style-name="Visited_20_Internet_20_Link">LINK</text:a><text:line-break/>Himstedt, Matthias; et al.:: Trockenlaufschutz von Kreiselpumpen im Ex-Bereich durch Wirkleistungsüberwachung.<text:line-break/>In: Technische Sicherheit, Bd.9 (2019) Nr. 01/02, S. 26-31.<text:line-break/><text:line-break/>
<text:a xlink:type="simple" xlink:href="http://www.wissen-hilfe.de/_Wissen/locked/papers/te-si-2019-3-004.pdf" text:style-name="Internet_20_link" text:visited-style-name="Visited_20_Internet_20_Link">LINK</text:a><text:line-break/>Konersmann, Rainer: Brandbekämpfung auf hoher See.<text:line-break/>In: Technische Sicherheit, Bd.9 (2019) Nr. 3, S. 33-39.<text:line-break/><text:line-break/>
<text:a xlink:type="simple" xlink:href="http://www.wissen-hilfe.de/_Wissen/locked/papers/te-si-2019-4-003.pdf" text:style-name="Internet_20_link" text:visited-style-name="Visited_20_Internet_20_Link">LINK</text:a><text:line-break/>Kempen, Thomas: Brandschutz in Kitas und Behinderteneinrichtungen.<text:line-break/>In: Technische Sicherheit, Bd.9 (2019) Nr. 4, S. 18-21.<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hf-2018-01-02-001.pdf" text:style-name="Internet_20_link" text:visited-style-name="Visited_20_Internet_20_Link">LINK</text:a><text:line-break/>Strübe, Katrin: Chemikalien sicher geschützt.
Die Brandgefahr im Lagerbereich von vornherein verringern.<text:line-break/>In: hf - Hebezeuge Fördermittel, 1-2/2018, S. 48-49.<text:line-break/><text:line-break/>
<text:a xlink:type="simple" xlink:href="http://www.wissen-hilfe.de/_Wissen/locked/papers/sis-2018-02-004.pdf" text:style-name="Internet_20_link" text:visited-style-name="Visited_20_Internet_20_Link">LINK</text:a><text:line-break/>Wilrich, Thomas; Wilrich, Cordula: Die Explosion beim Bau der Salzgrotte in St. Ingbert.<text:line-break/>In: sicher ist sicher, 69. Jg. 2018-02, S. 72-78.<text:line-break/><text:line-break/>
<text:a xlink:type="simple" xlink:href="http://www.wissen-hilfe.de/_Wissen/locked/papers/sis-2018-03-004.pdf" text:style-name="Internet_20_link" text:visited-style-name="Visited_20_Internet_20_Link">LINK</text:a><text:line-break/>Pillar, Florian: Brandschutzfachplanung weitergedacht- Maßnahmengrundlage im Gefahrstoffschutz?.<text:line-break/>In: sicher ist sicher, 69. Jg. 2018-03, S. 126-131.<text:line-break/><text:line-break/>
<text:a xlink:type="simple" xlink:href="http://www.wissen-hilfe.de/_Wissen/locked/papers/sis-2018-04-001.pdf" text:style-name="Internet_20_link" text:visited-style-name="Visited_20_Internet_20_Link">LINK</text:a><text:line-break/>Schaberg, Alexander et al.:: Vorbeugender und abwehrender Brandschutz bei Bränden von Polymeren- Untersuchung des Brandmund Löschverhaltens von Polyethylen.<text:line-break/>In: sicher ist sicher, 69. Jg. 2018-04, S. 163-166.<text:line-break/><text:line-break/>
<text:a xlink:type="simple" xlink:href="http://www.wissen-hilfe.de/_Wissen/locked/papers/sis-2018-11-004.pdf" text:style-name="Internet_20_link" text:visited-style-name="Visited_20_Internet_20_Link">LINK</text:a><text:line-break/>Daub, Michael; Welz, Torsten: Brandfrüherkennung im Tanklager.
Gleiches Sicherheitsniveau mit alternativem Sanierungskonzept
.<text:line-break/>In: sicher ist sicher, 69. Jg. 2018-11, S. 488-491.<text:line-break/><text:line-break/>
<text:a xlink:type="simple" xlink:href="http://www.wissen-hilfe.de/_Wissen/locked/papers/te-si-2018-01-02-001.pdf" text:style-name="Internet_20_link" text:visited-style-name="Visited_20_Internet_20_Link">LINK</text:a><text:line-break/>Schwing,Stefan: Bestandsschutz im Brandschutz? Auswirkungen von kleinen und großen Änderungen im Industriebau.<text:line-break/>In: Technische Sicherheit, 8. Jg Bd.8 (2018) Nr.1/2, S. 9-14.<text:line-break/><text:line-break/>
<text:a xlink:type="simple" xlink:href="http://www.wissen-hilfe.de/_Wissen/locked/papers/te-si-2018-01-02-002.pdf" text:style-name="Internet_20_link" text:visited-style-name="Visited_20_Internet_20_Link">LINK</text:a><text:line-break/>Hegger, Thomas: Drei Jahre Muster-Industriebau-Richtlinie. Erfahrungen mit den neuen Regeln zur Rauchableitung und zum Rauchabzug.<text:line-break/>In: Technische Sicherheit, 8. Jg Bd.8 (2018) Nr.1/2, S. 15-18.<text:line-break/><text:line-break/>
<text:a xlink:type="simple" xlink:href="http://www.wissen-hilfe.de/_Wissen/locked/papers/te-si-2018-01-02-003.pdf" text:style-name="Internet_20_link" text:visited-style-name="Visited_20_Internet_20_Link">LINK</text:a><text:line-break/>Hüttenbrenner, Katja; Kern, Hannes: Entzündbarkeit von Staub/Luft-Gemischen bei Verwendung von Inertstäuben mit hoher Porosität.<text:line-break/>In: Technische Sicherheit, 8. Jg Bd.8 (2018) Nr.1/2, S. 25-30.<text:line-break/><text:line-break/>
<text:a xlink:type="simple" xlink:href="http://www.wissen-hilfe.de/_Wissen/locked/papers/te-si-2018-01-02-004.pdf" text:style-name="Internet_20_link" text:visited-style-name="Visited_20_Internet_20_Link">LINK</text:a><text:line-break/>Fischer, Thomas; Gabel, Dieter; Marx, Marcus: Messung des Explosionsdrucks brennbarer Stäube. Bestimmung des maximalen Explosionsdrucks und der maximalen Druckanstiegsgeschwindigkeit brennbarer Stäube in kleinen  Volumina.<text:line-break/>In: Technische Sicherheit, 8. Jg Bd.8 (2018) Nr.1/2, S. 31-37.<text:line-break/><text:line-break/>
<text:a xlink:type="simple" xlink:href="http://www.wissen-hilfe.de/_Wissen/locked/papers/te-si-2018-03-002.pdf" text:style-name="Internet_20_link" text:visited-style-name="Visited_20_Internet_20_Link">LINK</text:a><text:line-break/>Uth, Hans-Joachim: Die neue Störfall-Verordnung und Brandgefahren.<text:line-break/>In: Technische Sicherheit, Bd.8 (2018) Nr.3, S. 11-15.<text:line-break/><text:line-break/>
<text:a xlink:type="simple" xlink:href="http://www.wissen-hilfe.de/_Wissen/locked/papers/te-si-2018-03-004.pdf" text:style-name="Internet_20_link" text:visited-style-name="Visited_20_Internet_20_Link">LINK</text:a><text:line-break/>Himstadt, Matthias / Baumann, Florian / Möckel, Dieter: Explosionsschutz an Membranpumpen.<text:line-break/>In: Technische Sicherheit, Bd.8 (2018) Nr.3, S. 20-23.<text:line-break/><text:line-break/>
<text:a xlink:type="simple" xlink:href="http://www.wissen-hilfe.de/_Wissen/locked/papers/te-si-2018-04-001.pdf" text:style-name="Internet_20_link" text:visited-style-name="Visited_20_Internet_20_Link">LINK</text:a><text:line-break/>Lange, Matthias: PEC-Software erleichtert Sicherheitsprüfungen - bei Ex-Schutz-Anlagen.<text:line-break/>In: Technische Sicherheit, Bd.8 (2018) Nr. 4, S. 17-19.<text:line-break/><text:line-break/>
<text:a xlink:type="simple" xlink:href="http://www.wissen-hilfe.de/_Wissen/locked/papers/te-si-2018-04-002.pdf" text:style-name="Internet_20_link" text:visited-style-name="Visited_20_Internet_20_Link">LINK</text:a><text:line-break/>Schmidt, Dirk; Heidermann, Thomas: Einfluss von Rohrleitungsverzweigungen auf die Wirksamkeit von Deflagrationsrohrsicherungen.<text:line-break/>In: Technische Sicherheit, Bd.8 (2018) Nr. 4, S. 20-24.<text:line-break/><text:line-break/>
<text:a xlink:type="simple" xlink:href="http://www.wissen-hilfe.de/_Wissen/locked/papers/te-si-2018-05-004.pdf" text:style-name="Internet_20_link" text:visited-style-name="Visited_20_Internet_20_Link">LINK</text:a><text:line-break/>Wettingfeld, Jürgen: Prüfung von Blitzschutzsystemen für explosionsgefährdete Bereiche .<text:line-break/>In: Technische Sicherheit, Bd.8 (2018) Nr. 5, S. 24-28.<text:line-break/><text:line-break/>
<text:a xlink:type="simple" xlink:href="http://www.wissen-hilfe.de/_Wissen/locked/papers/te-si-2018-06-005.pdf" text:style-name="Internet_20_link" text:visited-style-name="Visited_20_Internet_20_Link">LINK</text:a><text:line-break/>Luber. Georg: Ende der Übergangsfrist: Brandschutzschalter nach DIN VDE 0100-420 jetzt verpflichtend.<text:line-break/>In: Technische Sicherheit, Bd.8 (2018) Nr. 6, S. 40-41.<text:line-break/><text:line-break/>
<text:a xlink:type="simple" xlink:href="http://www.wissen-hilfe.de/_Wissen/locked/papers/te-si-2018-07-08-001.pdf" text:style-name="Internet_20_link" text:visited-style-name="Visited_20_Internet_20_Link">LINK</text:a><text:line-break/>BGHM: Brände an Maschinen vermeiden.<text:line-break/>In: Technische Sicherheit, Bd.8 (2018) Nr. 7/8, S. 9.<text:line-break/><text:line-break/>
<text:a xlink:type="simple" xlink:href="http://www.wissen-hilfe.de/_Wissen/locked/papers/te-si-2018-07-08-002.pdf" text:style-name="Internet_20_link" text:visited-style-name="Visited_20_Internet_20_Link">LINK</text:a><text:line-break/>Sievers, Sven: Entsorgung von entzündlichen Lösemitteln.<text:line-break/>In: Technische Sicherheit, Bd.8 (2018) Nr. 7/8, S. 15-17.<text:line-break/><text:line-break/>
<text:a xlink:type="simple" xlink:href="http://www.wissen-hilfe.de/_Wissen/locked/papers/te-si-2018-07-08-005.pdf" text:style-name="Internet_20_link" text:visited-style-name="Visited_20_Internet_20_Link">LINK</text:a><text:line-break/>Poga, Björn: DGUV Regel 113-001: Neues in der EX-RL - Beispielsammlung.<text:line-break/>In: Technische Sicherheit, Bd.8 (2018) Nr. 7/8, S. 23-26.<text:line-break/><text:line-break/>
<text:a xlink:type="simple" xlink:href="http://www.wissen-hilfe.de/_Wissen/locked/papers/te-si-2018-07-08-006.pdf" text:style-name="Internet_20_link" text:visited-style-name="Visited_20_Internet_20_Link">LINK</text:a><text:line-break/>Festag, Sebastian: Untersuchung der Wirksamkeit von anlagentechnischen Brandschutzmaßnahmen. Exemplarische Ergebnisse für einen aktuellen Überblick.<text:line-break/>In: Technische Sicherheit, Bd.8 (2018) Nr. 7/8, S. 34-40.<text:line-break/><text:line-break/>
<text:a xlink:type="simple" xlink:href="http://www.wissen-hilfe.de/_Wissen/locked/papers/te-si-2018-09-002.pdf" text:style-name="Internet_20_link" text:visited-style-name="Visited_20_Internet_20_Link">LINK</text:a><text:line-break/>Scherer, Thomas; Diewald, Philpp; Lorenz, Dirk: Dokumentation brandschutztechnisch relevanter Daten.<text:line-break/>In: Technische Sicherheit, Bd.8 (2018) Nr. 9, S. 10-16.<text:line-break/><text:line-break/>
<text:a xlink:type="simple" xlink:href="http://www.wissen-hilfe.de/_Wissen/locked/papers/te-si-2018-09-004.pdf" text:style-name="Internet_20_link" text:visited-style-name="Visited_20_Internet_20_Link">LINK</text:a><text:line-break/>Krone, Volker: Ventil zur flammenlosen Druckentlastung - für die Schüttgutindustrie.<text:line-break/>In: Technische Sicherheit, Bd.8 (2018) Nr. 9, S. 27-29.<text:line-break/><text:line-break/>
<text:a xlink:type="simple" xlink:href="http://www.wissen-hilfe.de/_Wissen/locked/papers/te-si-2018-11-12-003.pdf" text:style-name="Internet_20_link" text:visited-style-name="Visited_20_Internet_20_Link">LINK</text:a><text:line-break/>Eicher,Yannik; Gabel, Dieter: Glimmtemperatur bei Nicht -Norm-Atmosphären.<text:line-break/>In: Technische Sicherheit, Bd.8 (2018) Nr. 11/12, S. 32-40.<text:line-break/><text:line-break/>
<text:a xlink:type="simple" xlink:href="http://www.wissen-hilfe.de/_Wissen/locked/papers/te-si-2018-11-12-004.pdf" text:style-name="Internet_20_link" text:visited-style-name="Visited_20_Internet_20_Link">LINK</text:a><text:line-break/>Daub, Michael; Welz, Torsten: Brandschutzkonzept für Tanklager mit lnfrarot-Messsystem umgesetzt.<text:line-break/>In: Technische Sicherheit, Bd.8 (2018) Nr. 11/12, S. 41-44.<text:line-break/><text:line-break/>
<text:a xlink:type="simple" xlink:href="http://www.wissen-hilfe.de/_Wissen/locked/papers/te-si-2018-11-12-005.pdf" text:style-name="Internet_20_link" text:visited-style-name="Visited_20_Internet_20_Link">LINK</text:a><text:line-break/>Losert,Oswald: Arbeitsschutzregelungen zum Explosionsschutz.<text:line-break/>In: Technische Sicherheit, Bd.8 (2018) Nr. 11/12, S. 55-59.<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sis-2017-04-001.pdf" text:style-name="Internet_20_link" text:visited-style-name="Visited_20_Internet_20_Link">LINK</text:a><text:line-break/>Aich, Ursula: ATEX-Geräte- worauf man bein1 Kauf achten sollte.<text:line-break/>In: sicher ist sicher, 68. Jg. 2017-04, S. 162-166.<text:line-break/><text:line-break/>
<text:a xlink:type="simple" xlink:href="http://www.wissen-hilfe.de/_Wissen/locked/papers/sis-2017-04-002.pdf" text:style-name="Internet_20_link" text:visited-style-name="Visited_20_Internet_20_Link">LINK</text:a><text:line-break/>Pillar, Florian: Arbeitsstätten im Bestand.
Abstimmungsbedarf zwischen Arbeitsschutz und Brandschutz.<text:line-break/>In: sicher ist sicher, 68. Jg. 2017-04, S. 168-173.<text:line-break/><text:line-break/>
<text:a xlink:type="simple" xlink:href="http://www.wissen-hilfe.de/_Wissen/locked/papers/sis-2017-04-003.pdf" text:style-name="Internet_20_link" text:visited-style-name="Visited_20_Internet_20_Link">LINK</text:a><text:line-break/>Liske, Stephan; et al..: Einfluss binärer Stoffgentische auf die sicherheitstechnische Kenngröße „Flammpunkt„.<text:line-break/>In: sicher ist sicher, 68. Jg. 2017-04, S. 174-179.<text:line-break/><text:line-break/>
<text:a xlink:type="simple" xlink:href="http://www.wissen-hilfe.de/_Wissen/locked/papers/sis-2017-04-005.pdf" text:style-name="Internet_20_link" text:visited-style-name="Visited_20_Internet_20_Link">LINK</text:a><text:line-break/>Wilrich, Cordula; Wilrich, Thomas: Der Brand des Zinkklumpens i:m Restmülleimer.<text:line-break/>In: sicher ist sicher, 68. Jg. 2017-04, S. 188-190.<text:line-break/><text:line-break/>
<text:a xlink:type="simple" xlink:href="http://www.wissen-hilfe.de/_Wissen/locked/papers/sis-2017-04-007.pdf" text:style-name="Internet_20_link" text:visited-style-name="Visited_20_Internet_20_Link">LINK</text:a><text:line-break/>Mühlemeyer,Christoph; Mittag, Christian: Zum Schwerpunktthema Brand- und Explosionsschutz.<text:line-break/>In: sicher ist sicher, 68. Jg. 2017-04, S. 199-201.<text:line-break/><text:line-break/>
<text:a xlink:type="simple" xlink:href="http://www.wissen-hilfe.de/_Wissen/locked/papers/te-si-2017-01-02-002.pdf" text:style-name="Internet_20_link" text:visited-style-name="Visited_20_Internet_20_Link">LINK</text:a><text:line-break/>Schichtel, Martin: Eignung von Blähglasgranulat als Löschmittel.<text:line-break/>In: Technische Sicherheit, 7. Jg. Bd.7 (2017) Nr. 01/02, S. 15-16.<text:line-break/><text:line-break/>
<text:a xlink:type="simple" xlink:href="http://www.wissen-hilfe.de/_Wissen/locked/papers/te-si-2017-01-02-003.pdf" text:style-name="Internet_20_link" text:visited-style-name="Visited_20_Internet_20_Link">LINK</text:a><text:line-break/>Wenzel, Markus: Alkohol-Konzentrationsmessungen in Brennereien und Spirituosenbetrieben.<text:line-break/>In: Technische Sicherheit, 7. Jg. Bd.7 (2017) Nr. 01/02, S. 20-24.<text:line-break/><text:line-break/>
<text:a xlink:type="simple" xlink:href="http://www.wissen-hilfe.de/_Wissen/locked/papers/te-si-2017-01-02-004.pdf" text:style-name="Internet_20_link" text:visited-style-name="Visited_20_Internet_20_Link">LINK</text:a><text:line-break/>Sklorz, Christian et al.:: Sicherheit von Eisenbahnkesselwagen unter auslegungsüberschreitender Belastung.<text:line-break/>In: Technische Sicherheit, 7. Jg. Bd.7 (2017) Nr. 01/02, S. 28-30.<text:line-break/><text:line-break/>
<text:a xlink:type="simple" xlink:href="http://www.wissen-hilfe.de/_Wissen/locked/papers/te-si-2017-03-003.pdf" text:style-name="Internet_20_link" text:visited-style-name="Visited_20_Internet_20_Link">LINK</text:a><text:line-break/>Konersmann, Rainer: Schadensfälle durch Überfüllung.<text:line-break/>In: Technische Sicherheit, 7. Jg. Bd.7 (2017) Nr. 3, S. 22-27.<text:line-break/><text:line-break/>
<text:a xlink:type="simple" xlink:href="http://www.wissen-hilfe.de/_Wissen/locked/papers/te-si-2017-03-004.pdf" text:style-name="Internet_20_link" text:visited-style-name="Visited_20_Internet_20_Link">LINK</text:a><text:line-break/>Wiese, Norbert: Nach der Umsetzung der Seveso-III-Richtlinie - was sind die Konsequenzen?.<text:line-break/>In: Technische Sicherheit, 7. Jg. Bd.7 (2017) Nr. 3, S. 28-33.<text:line-break/><text:line-break/>
<text:a xlink:type="simple" xlink:href="http://www.wissen-hilfe.de/_Wissen/locked/papers/te-si-2017-03-005.pdf" text:style-name="Internet_20_link" text:visited-style-name="Visited_20_Internet_20_Link">LINK</text:a><text:line-break/>Müller, Raphael: Sichere Wasserstofflagerung.<text:line-break/>In: Technische Sicherheit, 7. Jg. Bd.7 (2017) Nr. 3, S. 42-45.<text:line-break/><text:line-break/>
<text:a xlink:type="simple" xlink:href="http://www.wissen-hilfe.de/_Wissen/locked/papers/te-si-2017-04-001.pdf" text:style-name="Internet_20_link" text:visited-style-name="Visited_20_Internet_20_Link">LINK</text:a><text:line-break/>Sefrin, Harald et al.:: Brand- und Explosionsrisiko bei der Minimalmengenschmierung in Werkzeugmaschinen.<text:line-break/>In: Technische Sicherheit, 7. Jg. Bd.7 (2017) Nr. 4, S. 11-13.<text:line-break/><text:line-break/>
<text:a xlink:type="simple" xlink:href="http://www.wissen-hilfe.de/_Wissen/locked/papers/te-si-2017-04-002.pdf" text:style-name="Internet_20_link" text:visited-style-name="Visited_20_Internet_20_Link">LINK</text:a><text:line-break/>Steinkrauss, Marc et al.:: Einsatz von brennbaren Lösungsmitteln in der Prozessindustrie.<text:line-break/>In: Technische Sicherheit, 7. Jg. Bd.7 (2017) Nr. 4, S. 14-17.<text:line-break/><text:line-break/>
<text:a xlink:type="simple" xlink:href="http://www.wissen-hilfe.de/_Wissen/locked/papers/te-si-2017-04-003.pdf" text:style-name="Internet_20_link" text:visited-style-name="Visited_20_Internet_20_Link">LINK</text:a><text:line-break/>Gutmann, Regina: Kennzeichnungen nach der ATEX-Richtlinie 2014/34 EU für den Explosionsschutz.<text:line-break/>In: Technische Sicherheit, 7. Jg. Bd.7 (2017) Nr. 4, S. 18-20.<text:line-break/><text:line-break/>
<text:a xlink:type="simple" xlink:href="http://www.wissen-hilfe.de/_Wissen/locked/papers/te-si-2017-04-004.pdf" text:style-name="Internet_20_link" text:visited-style-name="Visited_20_Internet_20_Link">LINK</text:a><text:line-break/>Schmitz, Ralf; Schütz, Robert: Erstellung einer Brandschutz-Philosophie für einen Standort der Petrochemie.<text:line-break/>In: Technische Sicherheit, 7. Jg. Bd.7 (2017) Nr. 4, S. 21-25.<text:line-break/><text:line-break/>
<text:a xlink:type="simple" xlink:href="http://www.wissen-hilfe.de/_Wissen/locked/papers/te-si-2017-05-002.pdf" text:style-name="Internet_20_link" text:visited-style-name="Visited_20_Internet_20_Link">LINK</text:a><text:line-break/>Jung, Thomas; Liebelt, Frank: Gasaustritte optisch überwachen.<text:line-break/>In: Technische Sicherheit, 7. Jg. Bd.7 (2017) Nr. 5, S. 17-18.<text:line-break/><text:line-break/>
<text:a xlink:type="simple" xlink:href="http://www.wissen-hilfe.de/_Wissen/locked/papers/te-si-2017-05-003.pdf" text:style-name="Internet_20_link" text:visited-style-name="Visited_20_Internet_20_Link">LINK</text:a><text:line-break/>Stolpe, Frank; Zobel, Andre: Druckabhängigkeit des Detonationsanlaufs in Rohrleitungen.<text:line-break/>In: Technische Sicherheit, 7. Jg. Bd.7 (2017) Nr. 5, S. 19-24.<text:line-break/><text:line-break/>
<text:a xlink:type="simple" xlink:href="http://www.wissen-hilfe.de/_Wissen/locked/papers/te-si-2017-06-001.pdf" text:style-name="Internet_20_link" text:visited-style-name="Visited_20_Internet_20_Link">LINK</text:a><text:line-break/>Peters, Babett; Rothe, Rajko; Saß, Alexander: Wasserbasierte Brandbekämpfungsanlage für Großtransformatoren. Nachweis durch Brandversuche im Realmaßstab.<text:line-break/>In: Technische Sicherheit, 7. Jg. Bd.7 (2017) Nr. 6, S. 11-15.<text:line-break/><text:line-break/>
<text:a xlink:type="simple" xlink:href="http://www.wissen-hilfe.de/_Wissen/locked/papers/te-si-2017-06-002.pdf" text:style-name="Internet_20_link" text:visited-style-name="Visited_20_Internet_20_Link">LINK</text:a><text:line-break/>Sauerwald. Denis: Produktionsverfügbarkeil in Druckereien sichern.<text:line-break/>In: Technische Sicherheit, 7. Jg. Bd.7 (2017) Nr. 6, S. 16-17.<text:line-break/><text:line-break/>
<text:a xlink:type="simple" xlink:href="http://www.wissen-hilfe.de/_Wissen/locked/papers/te-si-2017-06-003.pdf" text:style-name="Internet_20_link" text:visited-style-name="Visited_20_Internet_20_Link">LINK</text:a><text:line-break/>Wagner, Jessica: Branddetektion für unterschiedliche Umgebungen. Von A wie Automobilzulieferer bis Z wie Zeitungsdruckerei.<text:line-break/>In: Technische Sicherheit, 7. Jg. Bd.7 (2017) Nr. 6, S. 18-20.<text:line-break/><text:line-break/>
<text:a xlink:type="simple" xlink:href="http://www.wissen-hilfe.de/_Wissen/locked/papers/te-si-2017-06-004.pdf" text:style-name="Internet_20_link" text:visited-style-name="Visited_20_Internet_20_Link">LINK</text:a><text:line-break/>Warnecke, Thomas: Maschinen sicher löschen. Sind C0₂-Löschanlagen für den Objektschutz noch zeitgemäß?.<text:line-break/>In: Technische Sicherheit, 7. Jg. Bd.7 (2017) Nr. 6, S. 21-22.<text:line-break/><text:line-break/>
<text:a xlink:type="simple" xlink:href="http://www.wissen-hilfe.de/_Wissen/locked/papers/te-si-2017-06-005.pdf" text:style-name="Internet_20_link" text:visited-style-name="Visited_20_Internet_20_Link">LINK</text:a><text:line-break/>Verstrynge, Cedric: Hybridlöschsysteme für Rechenzentren.<text:line-break/>In: Technische Sicherheit, 7. Jg. Bd.7 (2017) Nr. 6, S. 23-24.<text:line-break/><text:line-break/>
<text:a xlink:type="simple" xlink:href="http://www.wissen-hilfe.de/_Wissen/locked/papers/te-si-2017-06-006.pdf" text:style-name="Internet_20_link" text:visited-style-name="Visited_20_Internet_20_Link">LINK</text:a><text:line-break/>Marx, Marcus et al.:: Minimale Zündenergie von Staubmischungen.<text:line-break/>In: Technische Sicherheit, 7. Jg. Bd.7 (2017) Nr. 6, S. 25-29.<text:line-break/><text:line-break/>
<text:a xlink:type="simple" xlink:href="http://www.wissen-hilfe.de/_Wissen/locked/papers/te-si-2017-06-007.pdf" text:style-name="Internet_20_link" text:visited-style-name="Visited_20_Internet_20_Link">LINK</text:a><text:line-break/>Leksin, Alexey et al.:: Sicherheitstechnische Kenngrößen als Grundlage zur Charakterisierung des Ab-/Brandverhaltens im quasi-stationären Zustand.<text:line-break/>In: Technische Sicherheit, 7. Jg. Bd.7 (2017) Nr. 6, S. 30-33.<text:line-break/><text:line-break/>
<text:a xlink:type="simple" xlink:href="http://www.wissen-hilfe.de/_Wissen/locked/papers/te-si-2017-06-008.pdf" text:style-name="Internet_20_link" text:visited-style-name="Visited_20_Internet_20_Link">LINK</text:a><text:line-break/>Zeps, Robert et al.:: Sichere Auslegung von Druckentlastungseinrichtungen. Warum eine Überarbeitung der Standards notwendig ist.<text:line-break/>In: Technische Sicherheit, 7. Jg. Bd.7 (2017) Nr. 6, S. 34-39.<text:line-break/><text:line-break/>
<text:a xlink:type="simple" xlink:href="http://www.wissen-hilfe.de/_Wissen/locked/papers/te-si-2017-07-08-001.pdf" text:style-name="Internet_20_link" text:visited-style-name="Visited_20_Internet_20_Link">LINK</text:a><text:line-break/>Johannsmeyer, Ulrich: Zündgefahren beim Einsatz von Mobiltelefonen an Tankstellen.<text:line-break/>In: Technische Sicherheit, 7. Jg. Bd.7 (2017) Nr. 7/8, S. 12-15.<text:line-break/><text:line-break/>
<text:a xlink:type="simple" xlink:href="http://www.wissen-hilfe.de/_Wissen/locked/papers/te-si-2017-09-001.pdf" text:style-name="Internet_20_link" text:visited-style-name="Visited_20_Internet_20_Link">LINK</text:a><text:line-break/>Maiwald,Katharina; Liske, Bastian; Barth, Uli: Der „Duktus“ zur Explosionsgefährdungsbeurteilung. Ein methodisches Werkzeug zur Unterstützung dieser Herausforderung.<text:line-break/>In: Technische Sicherheit, 7. Jg. Bd.7 (2017) Nr. 9, S. 12-17.<text:line-break/><text:line-break/>
<text:a xlink:type="simple" xlink:href="http://www.wissen-hilfe.de/_Wissen/locked/papers/te-si-2017-09-002.pdf" text:style-name="Internet_20_link" text:visited-style-name="Visited_20_Internet_20_Link">LINK</text:a><text:line-break/>Hesener, Ute; Kampe, Benjamin: Explosionsschutztechnische Bewertung von Nebeln brennbarer Flüssigkeiten.<text:line-break/>In: Technische Sicherheit, 7. Jg. Bd.7 (2017) Nr. 9, S. 18-22.<text:line-break/><text:line-break/>
<text:a xlink:type="simple" xlink:href="http://www.wissen-hilfe.de/_Wissen/locked/papers/te-si-2017-09-003.pdf" text:style-name="Internet_20_link" text:visited-style-name="Visited_20_Internet_20_Link">LINK</text:a><text:line-break/>Brandes, Elisabeth; Hirsch, Werner; Stolz, Thomas: Zündtemperaturen in großen Behältern.<text:line-break/>In: Technische Sicherheit, 7. Jg. Bd.7 (2017) Nr. 9, S. 24-29.<text:line-break/><text:line-break/>
<text:a xlink:type="simple" xlink:href="http://www.wissen-hilfe.de/_Wissen/locked/papers/te-si-2017-09-004.pdf" text:style-name="Internet_20_link" text:visited-style-name="Visited_20_Internet_20_Link">LINK</text:a><text:line-break/>Crass, Stefan: Explosionsschutz in der Farbpigmentproduktion.<text:line-break/>In: Technische Sicherheit, 7. Jg. Bd.7 (2017) Nr. 9, S. 30-31.<text:line-break/><text:line-break/>
<text:a xlink:type="simple" xlink:href="http://www.wissen-hilfe.de/_Wissen/locked/papers/te-si-2017-09-005.pdf" text:style-name="Internet_20_link" text:visited-style-name="Visited_20_Internet_20_Link">LINK</text:a><text:line-break/>Sauerwald. Denis: Zerkleinerungsprozesse bei der Celluloseherstellung absichern.<text:line-break/>In: Technische Sicherheit, 7. Jg. Bd.7 (2017) Nr. 9, S. 32-33.<text:line-break/><text:line-break/>
<text:a xlink:type="simple" xlink:href="http://www.wissen-hilfe.de/_Wissen/locked/papers/te-si-2017-09-006.pdf" text:style-name="Internet_20_link" text:visited-style-name="Visited_20_Internet_20_Link">LINK</text:a><text:line-break/>Liebscher, Ulf: Explosionsschutz an Bauteilen und Geräten für die Luftfahrtindustrie. Grundsätze und Besonderheiten.<text:line-break/>In: Technische Sicherheit, 7. Jg. Bd.7 (2017) Nr. 9, S. 34-39.<text:line-break/><text:line-break/>
<text:a xlink:type="simple" xlink:href="http://www.wissen-hilfe.de/_Wissen/locked/papers/te-si-2017-11-12-002.pdf" text:style-name="Internet_20_link" text:visited-style-name="Visited_20_Internet_20_Link">LINK</text:a><text:line-break/>Müller, Norbert: Rückhaltung von Löschwasser unter der AwSV.<text:line-break/>In: Technische Sicherheit, 7. Jg. Bd.7 (2017) Nr.11/12, S. 16-18.<text:line-break/><text:line-break/>
<text:a xlink:type="simple" xlink:href="http://www.wissen-hilfe.de/_Wissen/locked/papers/te-si-2017-11-12-003.pdf" text:style-name="Internet_20_link" text:visited-style-name="Visited_20_Internet_20_Link">LINK</text:a><text:line-break/>Kuipers, Winfried et al.:: Autonomer Flammenionisationsdetektor für den Explosionsschutz in Kanalisationsnetzen.<text:line-break/>In: Technische Sicherheit, 7. Jg. Bd.7 (2017) Nr.11/12, S. 19-24.<text:line-break/><text:line-break/>
<text:a xlink:type="simple" xlink:href="http://www.wissen-hilfe.de/_Wissen/locked/papers/te-si-2017-11-12-004.pdf" text:style-name="Internet_20_link" text:visited-style-name="Visited_20_Internet_20_Link">LINK</text:a><text:line-break/>Tschirschwitz, Rico et al.:: Auswirkungen von Behälterversagen bei alternativen Pkw-Antrieben. Teil 3: Auswirkungen des Versagens von 11-kg-Propangasbehältern im Feuer.<text:line-break/>In: Technische Sicherheit, 7. Jg. Bd.7 (2017) Nr.11/12, S. 25-32.<text:line-break/><text:line-break/>
<text:a xlink:type="simple" xlink:href="http://www.wissen-hilfe.de/_Wissen/locked/papers/te-si-2017-11-12-005.pdf" text:style-name="Internet_20_link" text:visited-style-name="Visited_20_Internet_20_Link">LINK</text:a><text:line-break/>Kern, Alexander: Notwendigkeit und Optimierung des Blitzschutzes bei Biogasanlagen.<text:line-break/>In: Technische Sicherheit, 7. Jg. Bd.7 (2017) Nr.11/12, S. 33-40.<text:line-break/><text:line-break/>
<text:a xlink:type="simple" xlink:href="http://www.wissen-hilfe.de/_Wissen/locked/papers/te-si-2017-11-12-006.pdf" text:style-name="Internet_20_link" text:visited-style-name="Visited_20_Internet_20_Link">LINK</text:a><text:line-break/>Konersmann, Rainer: Seetransport von LNG - ein neues Risiko?.<text:line-break/>In: Technische Sicherheit, 7. Jg. Bd.7 (2017) Nr.11/12, S. 41-46.<text:line-break/><text:line-break/>
<text:a xlink:type="simple" xlink:href="http://www.wissen-hilfe.de/_Wissen/locked/papers/te-ue-2017-04-006.pdf" text:style-name="Internet_20_link" text:visited-style-name="Visited_20_Internet_20_Link">LINK</text:a><text:line-break/>Staedel, Arnold; Wache, Jens-Peter: Prüfung von Anlagen auf Explosionssicherheit: Erfahrungen bei der Umsetzung der novellierten Betriebssicherheitsverordnung (BetrSichV).<text:line-break/>In: Technische Überwachung, Bd. 58, 2017-04, S. 23-26.<text:line-break/><text:line-break/>
<text:a xlink:type="simple" xlink:href="http://www.wissen-hilfe.de/_Wissen/locked/papers/te-ue-2017-04-025.pdf" text:style-name="Internet_20_link" text:visited-style-name="Visited_20_Internet_20_Link">LINK</text:a><text:line-break/>Velling, Thomas: Prüfungen an überwachungsbedürftigen Anlagen in Ex-Bereichen.<text:line-break/>In: Technische Überwachung, Bd. 58, 2017-04, S. 89-93.<text:line-break/><text:line-break/>
<text:a xlink:type="simple" xlink:href="http://www.wissen-hilfe.de/_Wissen/locked/papers/te-ue-2017-04-026.pdf" text:style-name="Internet_20_link" text:visited-style-name="Visited_20_Internet_20_Link">LINK</text:a><text:line-break/>Licharz, Jürgen; Kott, Simon; Hübner, Jochen: Bedeutung von HAZOP-/PAAG-Analysen für den Explosionsschutz und die Prüfung der Explosionssicherheit technischer Anlagen.<text:line-break/>In: Technische Überwachung, Bd. 58, 2017-04, S. 94-99.<text:line-break/><text:line-break/>
<text:a xlink:type="simple" xlink:href="http://www.wissen-hilfe.de/_Wissen/locked/papers/te-ue-2017-04-027.pdf" text:style-name="Internet_20_link" text:visited-style-name="Visited_20_Internet_20_Link">LINK</text:a><text:line-break/>Schmitt, Ralf: Technische Lüftungsmaßnahmen im Explosionsschutz.<text:line-break/>In: Technische Überwachung, Bd. 58, 2017-04, S. 100-104.<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5-02-004.pdf" text:style-name="Internet_20_link" text:visited-style-name="Visited_20_Internet_20_Link">LINK</text:a><text:line-break/>Wilrich, Cordula / Wilrich, Thomas : Die Explosion der Flüssiggasanlage. Teil 1 von 2.<text:line-break/>In: sicher ist sicher, 66. Jg 2015-02, S. 88 - 92.<text:line-break/><text:line-break/>
<text:a xlink:type="simple" xlink:href="http://www.wissen-hilfe.de/_Wissen/locked/papers/sis-2015-03-003.pdf" text:style-name="Internet_20_link" text:visited-style-name="Visited_20_Internet_20_Link">LINK</text:a><text:line-break/>Wilrich, Cordula / Wilrich, Thomas : Die Explosion der Flüssiggasanlage Teil2 von 2.<text:line-break/>In: sicher ist sicher, 66. Jg 2015-03, S. 142 - 144.<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Szenariendefinition und Löschmittelbemessung nach ASR A2.2. Ein brandtechnologischer Ansatz.<text:line-break/>In: sicher ist sicher, 66. Jg 2015-04, S. 196 - 202.<text:line-break/><text:line-break/>
<text:a xlink:type="simple" xlink:href="http://www.wissen-hilfe.de/_Wissen/locked/papers/sis-2015-09-001.pdf" text:style-name="Internet_20_link" text:visited-style-name="Visited_20_Internet_20_Link">LINK</text:a><text:line-break/>Fiedrich, Frank / Schwickerath, Anna : BASIGO- Bausteine für die Sicherheit von Großveranstaltungen. Eine erste Bilanz des Forschungsprojekts.<text:line-break/>In: sicher ist sicher, 66. Jg 2015-09, S. 429 - 43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1.pdf" text:style-name="Internet_20_link" text:visited-style-name="Visited_20_Internet_20_Link">LINK</text:a><text:line-break/>Apfeld, Ralf / Meyer, Christoph / Rempel, Paul / Sefrin, Harald: Brandvermeidung und -bekämpfung an Werkzeugmaschinen.<text:line-break/>In: sicher ist sicher, 67. Jg 2016-04, S. 178 - 181.<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4-003.pdf" text:style-name="Internet_20_link" text:visited-style-name="Visited_20_Internet_20_Link">LINK</text:a><text:line-break/>Goertz, Roland: Brände in Abfall-Behandlungsanlagen.<text:line-break/>In: sicher ist sicher, 67. Jg 2016-04, S. 188 - 195.<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01-02-005.pdf" text:style-name="Internet_20_link" text:visited-style-name="Visited_20_Internet_20_Link">LINK</text:a><text:line-break/>Krause, Ulrich /  Krüger, Sirnone /  Berger, Anka: Bewertung von Brandgefahr und Rauchgastoxizität bei Recyclinglagern.<text:line-break/>In: Technische Sicherheit, Bd.1(2011)Nr.1/2 , S. 32 - 38.<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5-004.pdf" text:style-name="Internet_20_link" text:visited-style-name="Visited_20_Internet_20_Link">LINK</text:a><text:line-break/>Lucas, Joachim: Bestimmung des spezifischen elektrischen Staubwiderstands mit einer speziellen Messzelle.<text:line-break/>In: Technische Sicherheit, Bd.1(2011)Nr.5  , S. 33 - 37.<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1-07-08-003.pdf" text:style-name="Internet_20_link" text:visited-style-name="Visited_20_Internet_20_Link">LINK</text:a><text:line-break/>Schrörs, Bernd: DIN EN 61511 in der praktischen Anwendung.<text:line-break/>In: Technische Sicherheit, Bd.1(2011)Nr.7/8 , S. 28 - 32.<text:line-break/><text:line-break/>
<text:a xlink:type="simple" xlink:href="http://www.wissen-hilfe.de/_Wissen/locked/papers/te-si-2011-09-001.pdf" text:style-name="Internet_20_link" text:visited-style-name="Visited_20_Internet_20_Link">LINK</text:a><text:line-break/>Krietsch, Arne / Scheid, Marc: Brand- und Explosionsschutz bei nanoskaligen Stäuben.<text:line-break/>In: Technische Sicherheit, Bd.1(2011)Nr.9, S. 10 -14.<text:line-break/><text:line-break/>
<text:a xlink:type="simple" xlink:href="http://www.wissen-hilfe.de/_Wissen/locked/papers/te-si-2011-09-002.pdf" text:style-name="Internet_20_link" text:visited-style-name="Visited_20_Internet_20_Link">LINK</text:a><text:line-break/>Vogl, Albrecht / Radandt, Siegfried: Neue Erkenntnisse für den konstruktiven Explosionsschutz von Becherelevatoren.<text:line-break/>In: Technische Sicherheit, Bd.1(2011)Nr.9, S. 15 - 19.<text:line-break/><text:line-break/>
<text:a xlink:type="simple" xlink:href="http://www.wissen-hilfe.de/_Wissen/locked/papers/te-si-2011-09-003.pdf" text:style-name="Internet_20_link" text:visited-style-name="Visited_20_Internet_20_Link">LINK</text:a><text:line-break/>Sippel, Michael: Anwendungen der Strömungssimulation zur Berechnung von Explosionsabläufen in großtechnischen Anlagen.<text:line-break/>In: Technische Sicherheit, Bd.1(2011)Nr.9, S. 22 - 26.<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09-005.pdf" text:style-name="Internet_20_link" text:visited-style-name="Visited_20_Internet_20_Link">LINK</text:a><text:line-break/>Lucas, Joachim: Detonationserscheinungen bei Leichtmetallstäuben.<text:line-break/>In: Technische Sicherheit, Bd.1(2011)Nr.9, S. 32 - 37.<text:line-break/><text:line-break/>
<text:a xlink:type="simple" xlink:href="http://www.wissen-hilfe.de/_Wissen/locked/papers/te-si-2011-09-006.pdf" text:style-name="Internet_20_link" text:visited-style-name="Visited_20_Internet_20_Link">LINK</text:a><text:line-break/>Welch, Matthias: Konstruktiver Explosionsschutz in der Energiebranche. Beispiel Explosionsunterdrückung bei einer Kohlemahlanlage der RWE AG..<text:line-break/>In: Technische Sicherheit, Bd.1(2011)Nr.9, S. 38 - 40.<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4-003.pdf" text:style-name="Internet_20_link" text:visited-style-name="Visited_20_Internet_20_Link">LINK</text:a><text:line-break/>Lottermann ,Johannes  : Konstruktiver Explosionsschutz an Werkzeugmaschinen. Besonderheiten im Hinblick auf klassische Schutzsysteme gemäß 94/9/EG am Beispiel der flammenlosen Explosionsdruckentlastung..<text:line-break/>In: Technische Sicherheit, Bd.2(2012)Nr.4, S. 29 - 31.<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6-002.pdf" text:style-name="Internet_20_link" text:visited-style-name="Visited_20_Internet_20_Link">LINK</text:a><text:line-break/>Siwek, Richard : Brand- und Explosionsschutz an Sprühtrocknungsanlagen .<text:line-break/>In: Technische Sicherheit, Bd.2(2012)Nr.6, S. 16 - 19.<text:line-break/><text:line-break/>
<text:a xlink:type="simple" xlink:href="http://www.wissen-hilfe.de/_Wissen/locked/papers/te-si-2012-06-003.pdf" text:style-name="Internet_20_link" text:visited-style-name="Visited_20_Internet_20_Link">LINK</text:a><text:line-break/>Halstrick, Victor: Auslegung, sicherer Betrieb und Instandhaltung von Schutzsystemen in explosionsgefährdeten überwachungsbedürftigen Anlagen. „Befähigte Person“ und „Unterwiesene Person“: Kompetenz ist gefragt!..<text:line-break/>In: Technische Sicherheit, Bd.2(2012)Nr.6, S. 20 - 22.<text:line-break/><text:line-break/>
<text:a xlink:type="simple" xlink:href="http://www.wissen-hilfe.de/_Wissen/locked/papers/te-si-2012-06-004.pdf" text:style-name="Internet_20_link" text:visited-style-name="Visited_20_Internet_20_Link">LINK</text:a><text:line-break/>Rabenstein, Klaus: Alternativer konstruktiver Explosionsschutz zur Druckentlastung und Unterdrückung.<text:line-break/>In: Technische Sicherheit, Bd.2(2012)Nr.6, S. 24 - 26.<text:line-break/><text:line-break/>
<text:a xlink:type="simple" xlink:href="http://www.wissen-hilfe.de/_Wissen/locked/papers/te-si-2012-06-005.pdf" text:style-name="Internet_20_link" text:visited-style-name="Visited_20_Internet_20_Link">LINK</text:a><text:line-break/>Neugebauer, Frank / Frobese, Dirk-Hans: Flurförderzeuge für den Einsatz in explosionsgefährdeten Bereichen. lnverkehrbringen nach Richtlinie 94/9/EG und EN 1755.<text:line-break/>In: Technische Sicherheit, Bd.2(2012)Nr.6, S. 34 - 38.<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3.pdf" text:style-name="Internet_20_link" text:visited-style-name="Visited_20_Internet_20_Link">LINK</text:a><text:line-break/>Frobese, Dirk-Hans / Neugebauer, Frank: Flurförderzeuge für den Einsatz in explosionsgefährdeten Bereichen. Verantwortung der Belreiber bei Inbetriebnahme, Instandsetzung und wiederkehrender Prüfung..<text:line-break/>In: Technische Sicherheit, Bd.2(2012)Nr.7/8, S. 18 - 21.<text:line-break/><text:line-break/>
<text:a xlink:type="simple" xlink:href="http://www.wissen-hilfe.de/_Wissen/locked/papers/te-si-2012-07-08-004.pdf" text:style-name="Internet_20_link" text:visited-style-name="Visited_20_Internet_20_Link">LINK</text:a><text:line-break/>Himstedt, Matthias / Krüger, Horst / Treiber, Stefan: Praxisorientierte ATEX-Bewertung von Fasspumpen der Kategorie 1.<text:line-break/>In: Technische Sicherheit, Bd.2(2012)Nr.7/8, S. 22 - 25.<text:line-break/><text:line-break/>
<text:a xlink:type="simple" xlink:href="http://www.wissen-hilfe.de/_Wissen/locked/papers/te-si-2012-07-08-007.pdf" text:style-name="Internet_20_link" text:visited-style-name="Visited_20_Internet_20_Link">LINK</text:a><text:line-break/>Konersmann, Rainer : Risiken infolge naturbedingter Gefahrenquellen.<text:line-break/>In: Technische Sicherheit, Bd.2(2012)Nr.7/8, S. 45 - 50.<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09-006.pdf" text:style-name="Internet_20_link" text:visited-style-name="Visited_20_Internet_20_Link">LINK</text:a><text:line-break/>Wurm, Eduard: Löschwasserrückhaltung: Anforderungen, Ausführung und Beispiele von Rückhalteeinrichtungen.<text:line-break/>In: Technische Sicherheit, Bd.2(2012)Nr.9, S. 52 - 55.<text:line-break/><text:line-break/>
<text:a xlink:type="simple" xlink:href="http://www.wissen-hilfe.de/_Wissen/locked/papers/te-si-2012-10-001.pdf" text:style-name="Internet_20_link" text:visited-style-name="Visited_20_Internet_20_Link">LINK</text:a><text:line-break/>Blum, Carsten / Steffens,  Rainer : Chemikalienschutzanzüge: Elektrostatische Anforderungen beim Einsatz in explosionsgefährdeten Bereichen.<text:line-break/>In: Technische Sicherheit, Bd.2(2012)Nr.10, S. 12 - 13.<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2-10-004.pdf" text:style-name="Internet_20_link" text:visited-style-name="Visited_20_Internet_20_Link">LINK</text:a><text:line-break/>Malter, Ernst / Stellmacher, Volker : Ist ein Druckentlastungssystem eine sehr zuverlässige sicherheitstechnische Einrichtung?.<text:line-break/>In: Technische Sicherheit, Bd.2(2012)Nr.10, S. 32 - 34.<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4.pdf" text:style-name="Internet_20_link" text:visited-style-name="Visited_20_Internet_20_Link">LINK</text:a><text:line-break/>Frobese, Dirk-Hans: Die neue TRBS 3151/TRCiS 751. Eine Technische Regel zur Vermeidung von Brand-, Explosions- und Druckgefährdungen an Tankstellen und Füllanlagen zur Befüllung von Landfahrzeugen.<text:line-break/>In: Technische Sicherheit, Bd.2(2012)Nr.11/12, S. 21 - 24.<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2.pdf" text:style-name="Internet_20_link" text:visited-style-name="Visited_20_Internet_20_Link">LINK</text:a><text:line-break/>Lazik, Detlef / Ebert, Sebastian : Membranbasierte Gassensoren. Ein neues Instrument zur Gas- und Branddetektion.<text:line-break/>In: Technische Sicherheit, Bd.3(2013)Nr.3, S. 16 - 19.<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4-001.pdf" text:style-name="Internet_20_link" text:visited-style-name="Visited_20_Internet_20_Link">LINK</text:a><text:line-break/>Glor, Martin : Simulationsrechnungen zur Beurteilung elektrostatischer Zündgefahren.<text:line-break/>In: Technische Sicherheit, Bd.3(2013)Nr.4, S. 20 - 25.<text:line-break/><text:line-break/>
<text:a xlink:type="simple" xlink:href="http://www.wissen-hilfe.de/_Wissen/locked/papers/te-si-2013-04-002.pdf" text:style-name="Internet_20_link" text:visited-style-name="Visited_20_Internet_20_Link">LINK</text:a><text:line-break/>Lottermann, Johannes  / Siwek, Richard : Vor- und Nachteile unterschiedlicher konstruktiver Explosionsschutzsysteme. Aus der Praxis eines Herstellers..<text:line-break/>In: Technische Sicherheit, Bd.3(2013)Nr.4, S. 26  28.<text:line-break/><text:line-break/>
<text:a xlink:type="simple" xlink:href="http://www.wissen-hilfe.de/_Wissen/locked/papers/te-si-2013-04-003.pdf" text:style-name="Internet_20_link" text:visited-style-name="Visited_20_Internet_20_Link">LINK</text:a><text:line-break/>Kemme, Regina : Anforderungen an die Installation in der Zündschutzart „i“ - Eigensicherheit.<text:line-break/>In: Technische Sicherheit, Bd.3(2013)Nr.4, S. 33 - 35.<text:line-break/><text:line-break/>
<text:a xlink:type="simple" xlink:href="http://www.wissen-hilfe.de/_Wissen/locked/papers/te-si-2013-04-004.pdf" text:style-name="Internet_20_link" text:visited-style-name="Visited_20_Internet_20_Link">LINK</text:a><text:line-break/>Heins, Jan : „Ex-Check“ - eine innovative Lösung zur Dokumentation behördenrelevanter Prüfungen. Software zum rechtssicheren Nachweis von Prüfungen gemäß Betriebssicherheitsverordnung..<text:line-break/>In: Technische Sicherheit, Bd.3(2013)Nr.4, S. 36 - 38.<text:line-break/><text:line-break/>
<text:a xlink:type="simple" xlink:href="http://www.wissen-hilfe.de/_Wissen/locked/papers/te-si-2013-04-005.pdf" text:style-name="Internet_20_link" text:visited-style-name="Visited_20_Internet_20_Link">LINK</text:a><text:line-break/>Simanski, Hans Christian : Verwendung von Persönlicher Schutzausrüstung in explosionsgefährdeten Bereichen. Beispiel: PSA gegen Absturz..<text:line-break/>In: Technische Sicherheit, Bd.3(2013)Nr.4, S. 40 - 42.<text:line-break/><text:line-break/>
<text:a xlink:type="simple" xlink:href="http://www.wissen-hilfe.de/_Wissen/locked/papers/te-si-2013-05-001.pdf" text:style-name="Internet_20_link" text:visited-style-name="Visited_20_Internet_20_Link">LINK</text:a><text:line-break/>Kiesewetter, Jörg : Anforderungen an die messtechnische Funktionsfähigkeit von Gaswarngeräten für Maßnahmen des Explosionsschutzes.<text:line-break/>In: Technische Sicherheit, Bd.3(2013)Nr.5, S. 18 - 2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9-002.pdf" text:style-name="Internet_20_link" text:visited-style-name="Visited_20_Internet_20_Link">LINK</text:a><text:line-break/>Schwing, Stefan : Konstruktiver Explosionsschutz.<text:line-break/>In: Technische Sicherheit, Bd.3(2013)Nr.9, S. 18 - 23.<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3-10-008.pdf" text:style-name="Internet_20_link" text:visited-style-name="Visited_20_Internet_20_Link">LINK</text:a><text:line-break/>Kasch, Thomas / Binder, Christian / Brack, Thomas / Hesse, Olaf / Treisch, Nico : Berstscheiben in Sauerstoffanlagen. Berstscheiben sollen der Sicherheit dienen - doch in Sauerstoffanlagen können sie ein Sicherheitsrisiko darstellen.<text:line-break/>In: Technische Sicherheit, Bd.3(2013)Nr.10, S. 50 - 53.<text:line-break/><text:line-break/>
<text:a xlink:type="simple" xlink:href="http://www.wissen-hilfe.de/_Wissen/locked/papers/te-si-2013-11-12-001.pdf" text:style-name="Internet_20_link" text:visited-style-name="Visited_20_Internet_20_Link">LINK</text:a><text:line-break/>Meinert, David / Krebs, Philipp / Ridder, Adrian / Barth, Uli   : Zündrisikobewertung von nicht nach der Richtlinie 94/9/EG in Verkehr gebrachten Verdichtern.<text:line-break/>In: Technische Sicherheit, Bd.3(2013)Nr.11/12, S. 10 - 15.<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3-11-12-007.pdf" text:style-name="Internet_20_link" text:visited-style-name="Visited_20_Internet_20_Link">LINK</text:a><text:line-break/>Borch, Jörg / Otremba, Frank / Balke, Christian / Burghardt, Frank: Sicherheit von Flüssiggasflaschen im Unfallfeuer.<text:line-break/>In: Technische Sicherheit, Bd.3(2013)Nr.11/12, S. 44 - 47.<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4-001.pdf" text:style-name="Internet_20_link" text:visited-style-name="Visited_20_Internet_20_Link">LINK</text:a><text:line-break/>Redeker, Tammo: Explosionsartige Zersetzung eines fluorierten Polyether-Schmieröls in Vakuumpumpen.<text:line-break/>In: Technische Sicherheit, Bd.4(2014)Nr.4, S. 10 - 14.<text:line-break/><text:line-break/>
<text:a xlink:type="simple" xlink:href="http://www.wissen-hilfe.de/_Wissen/locked/papers/te-si-2014-04-002.pdf" text:style-name="Internet_20_link" text:visited-style-name="Visited_20_Internet_20_Link">LINK</text:a><text:line-break/>Föhse, Martin / Knopp, Roland : EN 1539: Neue Anforderungen an den Explosionsschutz von Trocknern.<text:line-break/>In: Technische Sicherheit, Bd.4(2014)Nr.4, S. 15 - 18.<text:line-break/><text:line-break/>
<text:a xlink:type="simple" xlink:href="http://www.wissen-hilfe.de/_Wissen/locked/papers/te-si-2014-04-003.pdf" text:style-name="Internet_20_link" text:visited-style-name="Visited_20_Internet_20_Link">LINK</text:a><text:line-break/>Vogl, Albrecht  : Neue Richtlinie VDI 2263 Blatt 8.2. Explosionsunterdrückung und Kombination von konstruktiven Schutzmaßnahmen an Elevatoren.<text:line-break/>In: Technische Sicherheit, Bd.4(2014)Nr.4, S. 19 - 21.<text:line-break/><text:line-break/>
<text:a xlink:type="simple" xlink:href="http://www.wissen-hilfe.de/_Wissen/locked/papers/te-si-2014-04-004.pdf" text:style-name="Internet_20_link" text:visited-style-name="Visited_20_Internet_20_Link">LINK</text:a><text:line-break/>Gutmann, Regina  : Neue Kennzeichnungen im Explosionsschutz.<text:line-break/>In: Technische Sicherheit, Bd.4(2014)Nr.4, S. 22 - 24.<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2.pdf" text:style-name="Internet_20_link" text:visited-style-name="Visited_20_Internet_20_Link">LINK</text:a><text:line-break/>Vass, Peter: Lecküberwachung doppelwandiger Rohrleitungen an Tankstellen.<text:line-break/>In: Technische Sicherheit, Bd.4(2014)Nr.5, S. 14 - 15.<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7.pdf" text:style-name="Internet_20_link" text:visited-style-name="Visited_20_Internet_20_Link">LINK</text:a><text:line-break/>Heyn, Armin : Brandschutzkonzept zur Lagerung pyrophorer Stoffe.<text:line-break/>In: Technische Sicherheit, Bd.4(2014)Nr.5, S. 29 - 39.<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2.pdf" text:style-name="Internet_20_link" text:visited-style-name="Visited_20_Internet_20_Link">LINK</text:a><text:line-break/>Hecht, Jürgen: Arbeiten in sauerstoffreduzierter Atmosphäre.<text:line-break/>In: Technische Sicherheit, Bd.4(2014)Nr.7/8, S. 16 - 19.<text:line-break/><text:line-break/>
<text:a xlink:type="simple" xlink:href="http://www.wissen-hilfe.de/_Wissen/locked/papers/te-si-2014-07-08-004.pdf" text:style-name="Internet_20_link" text:visited-style-name="Visited_20_Internet_20_Link">LINK</text:a><text:line-break/>Schubert, Rainer: Freimessen - eine wichtige Maßnahme zur Gewährleistung der Sicherheit. Arbeiten in Behältern und engen Räumen oder in explosionsgefährdeten Bereichen..<text:line-break/>In: Technische Sicherheit, Bd.4(2014)Nr.7/8, S. 23 - 25.<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07-08-012.pdf" text:style-name="Internet_20_link" text:visited-style-name="Visited_20_Internet_20_Link">LINK</text:a><text:line-break/>Konersmann, Rainer / Würsig, Andreas / Miethe, Sylvia: Pipelineschäden infolge peripherer Unfallereignisse.<text:line-break/>In: Technische Sicherheit, Bd.4(2014)Nr.7/8, S. 54 - 58.<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06.pdf" text:style-name="Internet_20_link" text:visited-style-name="Visited_20_Internet_20_Link">LINK</text:a><text:line-break/>Blum, Carsten / Thust, Christoph / Meinert, David: Untersuchung möglicher Zündgefahren infolge elektrostatischer Aufladungen an PTFE-Wellringdichtungen.<text:line-break/>In: Technische Sicherheit, Bd.4(2014)Nr.9, S. 36 - 38.<text:line-break/><text:line-break/>
<text:a xlink:type="simple" xlink:href="http://www.wissen-hilfe.de/_Wissen/locked/papers/te-si-2014-09-008.pdf" text:style-name="Internet_20_link" text:visited-style-name="Visited_20_Internet_20_Link">LINK</text:a><text:line-break/>Vogl, Albrecht  : Können Schneckenförderer die Übertragung von Staubexplosionen in angeschlossene Anlagenteile verhindern?.<text:line-break/>In: Technische Sicherheit, Bd.4(2014)Nr.9, S. 40 - 43.<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09-010.pdf" text:style-name="Internet_20_link" text:visited-style-name="Visited_20_Internet_20_Link">LINK</text:a><text:line-break/>Buhn, Johannes: Sicherheit komplexer Geräte und Systeme im Ex-Bereich.<text:line-break/>In: Technische Sicherheit, Bd.4(2014)Nr.9, S. 50 - 52.<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4-11-12-006.pdf" text:style-name="Internet_20_link" text:visited-style-name="Visited_20_Internet_20_Link">LINK</text:a><text:line-break/>Ruppert, Kurt Alfred : Kriterien nachhaltiger Sicherheit. Teil 2: Erstellen, Prüfen und Bewerten von Schutzkonzepten (Fortsetzung).<text:line-break/>In: Technische Sicherheit, Bd.4(2014)Nr.11/12, S. 36 - 41.<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4.pdf" text:style-name="Internet_20_link" text:visited-style-name="Visited_20_Internet_20_Link">LINK</text:a><text:line-break/>Festag, Sebastian / Mitreiter, Manfred: Analyse von Bränden in Kindertageseinrichtungen. Bedeutung der Branderkennung..<text:line-break/>In: Technische Sicherheit, Bd.5(2015)Nr.1/2 , S. 23 - 27.<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1.pdf" text:style-name="Internet_20_link" text:visited-style-name="Visited_20_Internet_20_Link">LINK</text:a><text:line-break/>Poga, Björn: Beispielsammlung zur Einteilung explosionsgefährdeter Bereiche in Zonen für Staub/Luft-Gemische aktualisiert.<text:line-break/>In: Technische Sicherheit, Bd.5(2015)Nr.4, S. 12 - 15.<text:line-break/><text:line-break/>
<text:a xlink:type="simple" xlink:href="http://www.wissen-hilfe.de/_Wissen/locked/papers/te-si-2015-04-002.pdf" text:style-name="Internet_20_link" text:visited-style-name="Visited_20_Internet_20_Link">LINK</text:a><text:line-break/>Gutmann, Regina  : Neue Entwicklungen im Explosionsschutz.<text:line-break/>In: Technische Sicherheit, Bd.5(2015)Nr.4, S. 16 - 18.<text:line-break/><text:line-break/>
<text:a xlink:type="simple" xlink:href="http://www.wissen-hilfe.de/_Wissen/locked/papers/te-si-2015-04-003.pdf" text:style-name="Internet_20_link" text:visited-style-name="Visited_20_Internet_20_Link">LINK</text:a><text:line-break/>Pelzl, Tim / Sprenger, Gerhard / Manning, Bernd : Neue Konzeption ,,Brandschutzbeauftragter„ einheitlich und zukunftsweisend geregelt. Aufgaben, Qualifikation, Ausbildung und Bestellung von Brandschutzbeauftragten..<text:line-break/>In: Technische Sicherheit, Bd.5(2015)Nr.4, S. 20 -25.<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06-003.pdf" text:style-name="Internet_20_link" text:visited-style-name="Visited_20_Internet_20_Link">LINK</text:a><text:line-break/>Wangrin, Norbert: Anlagensicherheit - Brand- und Explosionsschutz in der Industrie.<text:line-break/>In: Technische Sicherheit, Bd.5(2015)Nr.6, S. 18 - 19.<text:line-break/><text:line-break/>
<text:a xlink:type="simple" xlink:href="http://www.wissen-hilfe.de/_Wissen/locked/papers/te-si-2015-06-004.pdf" text:style-name="Internet_20_link" text:visited-style-name="Visited_20_Internet_20_Link">LINK</text:a><text:line-break/>Lienesch, Frank: Die ,,neue“ ATEX-Richtlinie 2014/34/EU.<text:line-break/>In: Technische Sicherheit, Bd.5(2015)Nr.6, S. 20 - 24.<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8.pdf" text:style-name="Internet_20_link" text:visited-style-name="Visited_20_Internet_20_Link">LINK</text:a><text:line-break/>Voigt, Anja / Barth, Uli : Explosionsschaden vs. Explosionskosten. Methodik zur Ermittlung der finanziellen Konsequenzen von Explosionsereignissen..<text:line-break/>In: Technische Sicherheit, Bd.5(2015)Nr.6, S. 45 - 51.<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3.pdf" text:style-name="Internet_20_link" text:visited-style-name="Visited_20_Internet_20_Link">LINK</text:a><text:line-break/>Rossi, Renè: Hitzestress: Körperliche Belastung bei der Brandbekämpfung.<text:line-break/>In: Technische Sicherheit, Bd.5(2015)Nr.10, S. 24 - 26.<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3.pdf" text:style-name="Internet_20_link" text:visited-style-name="Visited_20_Internet_20_Link">LINK</text:a><text:line-break/>Härtel, Hartmut /Redeker, Tammo : Prüfverfahren zur Ermittlung der Zündsicherheit im Inneren von explosionsgeschützten Vakuumpumpen nach ATEX. Ethertest..<text:line-break/>In: Technische Sicherheit, Bd.5(2015)Nr.11/12, S. 22 - 26.<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5-11-12-007.pdf" text:style-name="Internet_20_link" text:visited-style-name="Visited_20_Internet_20_Link">LINK</text:a><text:line-break/>Konersmann, Rainer : Kommunikationsdefizite und ihre Folgen.<text:line-break/>In: Technische Sicherheit, Bd.5(2015)Nr.11/12, S. 45- 49.<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2.pdf" text:style-name="Internet_20_link" text:visited-style-name="Visited_20_Internet_20_Link">LINK</text:a><text:line-break/>Niedermayer, Wolfgang: Selbstentzündungen und elektrostatische Entladungen - zwei unterschätzte Brandursachen.<text:line-break/>In: Technische Sicherheit, Bd.6(2016)Nr.1/2 , S. 15 - 19.<text:line-break/><text:line-break/>
<text:a xlink:type="simple" xlink:href="http://www.wissen-hilfe.de/_Wissen/locked/papers/te-si-2016-01-02-003.pdf" text:style-name="Internet_20_link" text:visited-style-name="Visited_20_Internet_20_Link">LINK</text:a><text:line-break/>Steiner, Ralf   : Rohrbrände - Detektion und Löschanlagen.<text:line-break/>In: Technische Sicherheit, Bd.6(2016)Nr.1/2 , S. 20 -21.<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6.pdf" text:style-name="Internet_20_link" text:visited-style-name="Visited_20_Internet_20_Link">LINK</text:a><text:line-break/>Gundermann, Peter: Prüfung von Feuerlöschern. Warum die Betriebssicherheitsverordnung nicht alles regeln kann..<text:line-break/>In: Technische Sicherheit, Bd.6(2016)Nr.1/2 , S. 28 - 30.<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si-2016-04-006.pdf" text:style-name="Internet_20_link" text:visited-style-name="Visited_20_Internet_20_Link">LINK</text:a><text:line-break/>Lucas, Joachim: Brand- und Explosionsschutz an Entstaubungsanlagen. Überarbeitung der Richtlinien VDI 2263 Blatt 6 und Blatt 6.1..<text:line-break/>In: Technische Sicherheit, Bd.6(2016)Nr.4, S. 41 - 43.<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3.pdf" text:style-name="Internet_20_link" text:visited-style-name="Visited_20_Internet_20_Link">LINK</text:a><text:line-break/>Burckhardt, Hans Georg : Flurförderzeuge in explosionsgefährdeten Bereichen . Neufassung der DIN EN 1755.<text:line-break/>In: Technische Sicherheit, Bd.6(2016)Nr.6, S. 24 - 25.<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2.pdf" text:style-name="Internet_20_link" text:visited-style-name="Visited_20_Internet_20_Link">LINK</text:a><text:line-break/>Komp, Jeremy: Brandereignisse in Abfallbehandlungsanlagen.<text:line-break/>In: Technische Sicherheit, Bd.6(2016)Nr.9, S. 16 - 19.<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09-004.pdf" text:style-name="Internet_20_link" text:visited-style-name="Visited_20_Internet_20_Link">LINK</text:a><text:line-break/>Witte, Silvio: VdS-Richtlinie 2106 für Funkenlöschanlagen.<text:line-break/>In: Technische Sicherheit, Bd.6(2016)Nr.9, S. 24 - 26.<text:line-break/><text:line-break/>
<text:a xlink:type="simple" xlink:href="http://www.wissen-hilfe.de/_Wissen/locked/papers/te-si-2016-09-005.pdf" text:style-name="Internet_20_link" text:visited-style-name="Visited_20_Internet_20_Link">LINK</text:a><text:line-break/>Ludewig, Eugen: Rettung in Risikosituationen via Sprachalarmierung.<text:line-break/>In: Technische Sicherheit, Bd.6(2016)Nr.9, S. 28 - 29.<text:line-break/><text:line-break/>
<text:a xlink:type="simple" xlink:href="http://www.wissen-hilfe.de/_Wissen/locked/papers/te-si-2016-09-006.pdf" text:style-name="Internet_20_link" text:visited-style-name="Visited_20_Internet_20_Link">LINK</text:a><text:line-break/>Post, Rudi: Konstruktive Explosionsschutzmaßnahmen stellen Produktionsprozesse sicher.<text:line-break/>In: Technische Sicherheit, Bd.6(2016)Nr.9, S. 30 - 31.<text:line-break/><text:line-break/>
<text:a xlink:type="simple" xlink:href="http://www.wissen-hilfe.de/_Wissen/locked/papers/te-si-2016-09-007.pdf" text:style-name="Internet_20_link" text:visited-style-name="Visited_20_Internet_20_Link">LINK</text:a><text:line-break/>Blum, Carsten / Sippel, Michael: Anwendung der computergestützten Modellierung bei der Bewertung elektrostatischer Zündgefahren.<text:line-break/>In: Technische Sicherheit, Bd.6(2016)Nr.9, S. 32 - 3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2.pdf" text:style-name="Internet_20_link" text:visited-style-name="Visited_20_Internet_20_Link">LINK</text:a><text:line-break/>Diers, Volker : Instandhaltungs- und Prüfkonzepte im Explosionsschutz  - Einzelprüfung oder ständige Überwachung
Einzelprüfung oder ständige Überwachung.<text:line-break/>In: Technische Überwachung, Bd.48 Jg 2007 - Nr. 10, S. 16 - 20.<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1-12-001.pdf" text:style-name="Internet_20_link" text:visited-style-name="Visited_20_Internet_20_Link">LINK</text:a><text:line-break/>Hahn, Margit / Reeh, Winfried /  Röttger,Dirk / Wolff, Andreas  : Regelmäßige Prüffristverlängerungen für Anlagen nach Betriebssicherheitsverordnung.<text:line-break/>In: Technische Überwachung, Bd.48 (2007) Nr. 11/12, S. 10 - 15.<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8-09-002.pdf" text:style-name="Internet_20_link" text:visited-style-name="Visited_20_Internet_20_Link">LINK</text:a><text:line-break/>Lottermann ,Johannes / Barth, Uli : Betriebliche BrandgefährdungsbeurteiIung am Beispiel staubführender Anlagen.  Integrierte Sicherheitskonzeption und -dokumentation für Brand- und Explosionsgefahren.<text:line-break/>In: Technische Überwachung, Bd.49(2008)Nr.9, S. 24 - 29.<text:line-break/><text:line-break/>
<text:a xlink:type="simple" xlink:href="http://www.wissen-hilfe.de/_Wissen/locked/papers/te-ue-2008-09-003.pdf" text:style-name="Internet_20_link" text:visited-style-name="Visited_20_Internet_20_Link">LINK</text:a><text:line-break/>Aich, Ursula : Instandsetzung in Ex-Bereichen. Eine neue Technische Regel als Unterstützung für die Praxis.<text:line-break/>In: Technische Überwachung, Bd.49(2008)Nr.9, S. 30 - 34.<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5-002.pdf" text:style-name="Internet_20_link" text:visited-style-name="Visited_20_Internet_20_Link">LINK</text:a><text:line-break/> van Wingerden, Kees / Skjold, Trygve / Siwek, Richard  : Simulation von Staubexplosionen in Sprühtrocknern.<text:line-break/>In: Technische Überwachung, Bd.50(2009)Nr.5, S. 18 - 21.<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
<text:a xlink:type="simple" xlink:href="http://www.wissen-hilfe.de/_Wissen/locked/papers/te-ue-2009-09-004.pdf" text:style-name="Internet_20_link" text:visited-style-name="Visited_20_Internet_20_Link">LINK</text:a><text:line-break/>Wiek, Wolfgang : Leckage an einer Ethylenpipeline löst Störfall in einem Tanklager aus. Untersuchungsergebnisse und Konsequenzen.<text:line-break/>In: Technische Überwachung, Bd.50(2009)Nr.9, S. 30 - 34.<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
<text:a xlink:type="simple" xlink:href="http://www.wissen-hilfe.de/_Wissen/locked/papers/te-ue-2010-04-001.pdf" text:style-name="Internet_20_link" text:visited-style-name="Visited_20_Internet_20_Link">LINK</text:a><text:line-break/>Siwek, Richard : Brand- und Explosionsschutz an Entstaubungsanlagen: die neue Richtlinie VDI 2263 Blatt 6.1.<text:line-break/>In: Technische Überwachung, Bd.51(2010)Nr.4, S. 10 - 13.<text:line-break/><text:line-break/>
<text:a xlink:type="simple" xlink:href="http://www.wissen-hilfe.de/_Wissen/locked/papers/te-ue-2010-04-002.pdf" text:style-name="Internet_20_link" text:visited-style-name="Visited_20_Internet_20_Link">LINK</text:a><text:line-break/>Hesener, Ute / Reinecke, Matthias: Zeitgemäßer Explosionsschutz an Mischern.<text:line-break/>In: Technische Überwachung, Bd.51(2010)Nr.4, S. 14 - 16.<text:line-break/><text:line-break/>
<text:a xlink:type="simple" xlink:href="http://www.wissen-hilfe.de/_Wissen/locked/papers/te-ue-2010-04-003.pdf" text:style-name="Internet_20_link" text:visited-style-name="Visited_20_Internet_20_Link">LINK</text:a><text:line-break/>Blum, Carsten / Walther, Claus-Diether : Elektrostatische Anforderungen an Schläuche für den Transport von brennbaren Stäuben.<text:line-break/>In: Technische Überwachung, Bd.51(2010)Nr.4, S. 19 - 20.<text:line-break/><text:line-break/>
<text:a xlink:type="simple" xlink:href="http://www.wissen-hilfe.de/_Wissen/locked/papers/te-ue-2010-04-004.pdf" text:style-name="Internet_20_link" text:visited-style-name="Visited_20_Internet_20_Link">LINK</text:a><text:line-break/>Blob, Albrecht K. : Explosionsschutz im Labor.<text:line-break/>In: Technische Überwachung, Bd.51(2010)Nr.4, S. 29 - 33.<text:line-break/><text:line-break/>
<text:a xlink:type="simple" xlink:href="http://www.wissen-hilfe.de/_Wissen/locked/papers/te-ue-2010-07-08-001.pdf" text:style-name="Internet_20_link" text:visited-style-name="Visited_20_Internet_20_Link">LINK</text:a><text:line-break/>Frobese, Dirk-Hans : Die neue TRBS 1201 Teil 5 . Eine Technische Regel zur Prüfung von überwachungsbedürftigen Lageranlagen, Füllstellen, Tankstellen und Flugfeldbetankungsstellen.<text:line-break/>In: Technische Überwachung, Bd.51(2010)Nr.7/8, S. 18 - 22.<text:line-break/><text:line-break/>
<text:a xlink:type="simple" xlink:href="http://www.wissen-hilfe.de/_Wissen/locked/papers/te-ue-2010-07-08-002.pdf" text:style-name="Internet_20_link" text:visited-style-name="Visited_20_Internet_20_Link">LINK</text:a><text:line-break/> Förster, Hans / Lüttke,  Axel : Von den nationalen Festlegungen für Flammendurchschlagsicherungen zur internationalen Norm.<text:line-break/>In: Technische Überwachung, Bd.51(2010)Nr.7/8, S. 23 - 27.<text:line-break/><text:line-break/>
<text:a xlink:type="simple" xlink:href="http://www.wissen-hilfe.de/_Wissen/locked/papers/te-ue-2010-07-08-004.pdf" text:style-name="Internet_20_link" text:visited-style-name="Visited_20_Internet_20_Link">LINK</text:a><text:line-break/>Konersmann, Rainer : Die Schattenseiten des Zufalls.<text:line-break/>In: Technische Überwachung, Bd.51(2010)Nr.7/8, S. 42 - 45.<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0-10-001.pdf" text:style-name="Internet_20_link" text:visited-style-name="Visited_20_Internet_20_Link">LINK</text:a><text:line-break/>Stahmer, Klaus-Werner / Teske, Hans-Jörg / Scheid, Mare : Brennbare Stäube in Strahlanlagen.<text:line-break/>In: Technische Überwachung, Bd.51(2010)Nr.10, S. 12 - 18.<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3-04-001.pdf" text:style-name="Internet_20_link" text:visited-style-name="Visited_20_Internet_20_Link">LINK</text:a><text:line-break/>Fritze,  Jan-Paul / Dr. Hübner, Jochen : Sicherheit an Anlagen in staubexplosionsgefährdeten Bereichen.<text:line-break/>In: Technische Überwachung, Bd.54(2013) 04, S. 45 - 50.<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5-04-002.pdf" text:style-name="Internet_20_link" text:visited-style-name="Visited_20_Internet_20_Link">LINK</text:a><text:line-break/>Petersen, Hans-Jürgen : Welche Änderungen bringen die neue BetrSichV und die geänderte Gefahrstoffverordnung für Anlagen mit Brand- und Explosionsgefahren?.<text:line-break/>In: Technische Überwachung, Bd.56(2015) 04, S. 21 - 23.<text:line-break/><text:line-break/>
<text:a xlink:type="simple" xlink:href="http://www.wissen-hilfe.de/_Wissen/locked/papers/te-ue-2015-04-003.pdf" text:style-name="Internet_20_link" text:visited-style-name="Visited_20_Internet_20_Link">LINK</text:a><text:line-break/>Göppert, Boris : Prüfung des Explosionsschutzes nach der novellierten Betriebssicherheitsverordnung 2015.<text:line-break/>In: Technische Überwachung, Bd.56(2015) 04, S. 24 - 26.<text:line-break/><text:line-break/>
<text:a xlink:type="simple" xlink:href="http://www.wissen-hilfe.de/_Wissen/locked/papers/te-ue-2015-04-004.pdf" text:style-name="Internet_20_link" text:visited-style-name="Visited_20_Internet_20_Link">LINK</text:a><text:line-break/>Ortenburger, Judith : Der Explosionsschutz in der neuen Gefahrstoffverordnung 2015.<text:line-break/>In: Technische Überwachung, Bd.56(2015) 04, S. 27 - 30.<text:line-break/><text:line-break/>
<text:a xlink:type="simple" xlink:href="http://www.wissen-hilfe.de/_Wissen/locked/papers/te-ue-2015-04-010.pdf" text:style-name="Internet_20_link" text:visited-style-name="Visited_20_Internet_20_Link">LINK</text:a><text:line-break/>Dr. Wittler, Michael : Instandsetzung von explosionsgeschützten Geräten - Kann IECEx sinnvoll unterstützen?.<text:line-break/>In: Technische Überwachung, Bd.56(2015) 04, S. 102 - 105.<text:line-break/><text:line-break/>
<text:a xlink:type="simple" xlink:href="http://www.wissen-hilfe.de/_Wissen/locked/papers/te-ue-2016-04-006.pdf" text:style-name="Internet_20_link" text:visited-style-name="Visited_20_Internet_20_Link">LINK</text:a><text:line-break/>Engel, Christian : Neue Technische Regeln für Gashochdruckleitungen und Rohrfernleitung.<text:line-break/>In: Technische Überwachung, Bd. 57, 2016-04, S. 27 - 31.<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2.pdf" text:style-name="Internet_20_link" text:visited-style-name="Visited_20_Internet_20_Link">LINK</text:a><text:line-break/>Repnack, Bernd: ZÜS-Prüfbericht zum Erlaubnisantrag für eine öffentliche Tankstelle.<text:line-break/>In: Technische Überwachung, Bd. 57, 2016-04, S. 55 - 57.<text:line-break/><text:line-break/>
<text:a xlink:type="simple" xlink:href="http://www.wissen-hilfe.de/_Wissen/locked/papers/te-ue-2016-04-013.pdf" text:style-name="Internet_20_link" text:visited-style-name="Visited_20_Internet_20_Link">LINK</text:a><text:line-break/>Göppert, Boris : Das Instandhaltungskonzept im Explosionsschutz.<text:line-break/>In: Technische Überwachung, Bd. 57, 2016-04, S. 58 - 59.<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3::21:31</meta:creation-date>
    <dc:creator>Generated</dc:creator>
    <dc:date>2026-08-30T23::21:31</dc:date>
    <dc:language>en-US</dc:language>
    <meta:editing-cycles>1</meta:editing-cycles>
    <meta:editing-duration>PT0S</meta:editing-duration>
    <dc:title>papers:p_explosion_fire_prevention</dc:title>
  </office:meta>
</office:document-meta>
</file>