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ce670f3181de39a23041ff69884d0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557177615572cm" style:rel-height="scale"><draw:image xlink:href="Pictures/11ce670f3181de39a23041ff69884d0a.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basics"/>Artikel: EG-/ EU-Grundlagen und Marktüberwach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4-003.pdf.pdf" text:style-name="Internet_20_link" text:visited-style-name="Visited_20_Internet_20_Link">LINK</text:a><text:line-break/>Ipsen, Nils Christian: Safety Gate - Meldungen als wesentlicher Baustein der Marktüberwachung.<text:line-break/>In: Zfpc Zeitschrift für Product Compliance, 3 Jg. 2024-04, S. 155-160.<text:line-break/><text:line-break/>
<text:a xlink:type="simple" xlink:href="http://www.wissen-hilfe.de/_Wissen/locked/papers/zfpc-2024-04-007.pdf.pdf" text:style-name="Internet_20_link" text:visited-style-name="Visited_20_Internet_20_Link">LINK</text:a><text:line-break/>Gelbrich, Katharina: Neue EU Vorschriften zu nachhaltigem Konsum - To -Dos für die unternehmensinterne Product Compliance.<text:line-break/>In: Zfpc Zeitschrift für Product Compliance, 3 Jg. 2024-04, S. 181-184.<text:line-break/><text:line-break/>
<text:a xlink:type="simple" xlink:href="http://www.wissen-hilfe.de/_Wissen/locked/papers/te-si-2024-09-10-005.pdf" text:style-name="Internet_20_link" text:visited-style-name="Visited_20_Internet_20_Link">LINK</text:a><text:line-break/>Rupprecht, R.: Regulierungsdichte und Bürokratie.<text:line-break/>In: Technische Sicherheit, 14. Jg.2024-09-10, S. 41-43.<text:line-break/><text:line-break/>
<text:a xlink:type="simple" xlink:href="http://www.wissen-hilfe.de/_Wissen/locked/papers/zfpc-2024-06-005.pdf" text:style-name="Internet_20_link" text:visited-style-name="Visited_20_Internet_20_Link">LINK</text:a><text:line-break/>ZfPC: Zur Ermessensüberschreitung der Europäischen Kommission beim Erlass delegierter Rechtsakte.<text:line-break/>In: Zfpc Zeitschrift für Product Compliance, 3 Jg. 2024-06, S. 26728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zfpc-2023-06-005.pdf" text:style-name="Internet_20_link" text:visited-style-name="Visited_20_Internet_20_Link">LINK</text:a><text:line-break/>Kappler, Lisa: Deutsche Marktüberwachungskonferenz 2023
Tagungsbericht.<text:line-break/>In: Zeitschrift für Product Compliance, 2. Jg.2023-06, S. 295-298.<text:line-break/><text:line-break/></text:p>
      <text:h text:style-name="Heading_20_2" text:outline-level="2"><text:bookmark-start text:name="__RefHeading___bis_2016_4"/><text:bookmark-start text:name="bis_2016"/>2007 bis 2016<text:bookmark-end text:name="__RefHeading___bis_2016_4"/><text:bookmark-end text:name="bis_2016"/></text:h>
      <text:p text:style-name="Text_20_body"><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6::46:46</meta:creation-date>
    <dc:creator>Generated</dc:creator>
    <dc:date>2026-08-31T06::46:46</dc:date>
    <dc:language>en-US</dc:language>
    <meta:editing-cycles>1</meta:editing-cycles>
    <meta:editing-duration>PT0S</meta:editing-duration>
    <dc:title>papers:p_eu-basics</dc:title>
  </office:meta>
</office:document-meta>
</file>