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6669f11ef14b0b276ee0342695aa9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067058823529cm" style:rel-height="scale"><draw:image xlink:href="Pictures/766669f11ef14b0b276ee0342695aa9a.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mc_emf_radio_equipment_telecom"/>Artikel: EMV, EMF, nicht-ionisiernede Strahlung, Funk, Telekommunikatio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s-2025-07-08-002.pdf" text:style-name="Internet_20_link" text:visited-style-name="Visited_20_Internet_20_Link">LINK</text:a><text:line-break/>Reidenbach, Hans - Dieter: „Gefährdung„ versus „Risiko“ im Vorschriften- und Regelwerk und insbesondere bei optischer Strahlung und elektromagnetischen Feldern (Teil 1 von 2).<text:line-break/>In: sicher ist sicher, Jg.76-2025-07/08, S. 316-322.<text:line-break/><text:line-break/>
<text:a xlink:type="simple" xlink:href="http://www.wissen-hilfe.de/_Wissen/locked/papers/sis-2025-09-004.pdf" text:style-name="Internet_20_link" text:visited-style-name="Visited_20_Internet_20_Link">LINK</text:a><text:line-break/>Reidenbach, Hans - Dieter: „ Gefährdung“ versus „Risiko“ im Vorschriften - und Regelwerk und insbesondere bei optischer Strahlung und elektromagnetischen Feldern (Teil 2 von 2).<text:line-break/>In: sicher ist sicher, Jg.76-2025-09, S. 390-394.<text:line-break/><text:line-break/>
<text:a xlink:type="simple" xlink:href="http://www.wissen-hilfe.de/_Wissen/locked/papers/sis-2025-12-003.pdf" text:style-name="Internet_20_link" text:visited-style-name="Visited_20_Internet_20_Link">LINK</text:a><text:line-break/>Krauß, Hans-Joachim; List, Matthias; Alam, Uqba Aftab: SALSA statt Fallprüfung
aktuelle Forschung sergebnisse eröffneneine praxisnahe Auswahlmethodefür Laserschutzabschirmungen.<text:line-break/>In: sicher ist sicher, Jg.76-2025-12, S. 544-548.<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vdsi-2024-02-002.pdf.pdf" text:style-name="Internet_20_link" text:visited-style-name="Visited_20_Internet_20_Link">LINK</text:a><text:line-break/>Soyka, Florian; Alteköster, Carsten; Bömmels, Ingo: Bewertung von Magnetfeldern an Arbeitsplätzen mit der BEMF - Software.<text:line-break/>In: VDSI aktuell , 2024-02, S. 10-11.<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sis-2024-07-08-003.pdf.pdf" text:style-name="Internet_20_link" text:visited-style-name="Visited_20_Internet_20_Link">LINK</text:a><text:line-break/>Alteköster, Carsten; Becker, Corinna; Bömmels, Ingo et al.:: EMF-LIT: Eine innovative Unterstützung für die Beurteilung von EMF-Expositionen.<text:line-break/>In: sicher ist sicher, 75.Jg.-2024-07-08, S. 337-338.<text:line-break/><text:line-break/>
<text:a xlink:type="simple" xlink:href="http://www.wissen-hilfe.de/_Wissen/locked/papers/te-si-2024-03-04-001.pdf" text:style-name="Internet_20_link" text:visited-style-name="Visited_20_Internet_20_Link">LINK</text:a><text:line-break/>Rupprecht, Reinhard: Schwachstellen in der IT-Sicherheit.<text:line-break/>In: Technische Sicherheit, 14. Jg. 2024-03-04, S. 8-11.<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3-004.pdf" text:style-name="Internet_20_link" text:visited-style-name="Visited_20_Internet_20_Link">LINK</text:a><text:line-break/>Böck, Nicole; Reinsberg, Johannes: Einbeziehung cybersicherheitsrechtliche Produktanforderungen in die Funkanlagenrichtlinie.<text:line-break/>In: ZfPC-Zeitschrift für Product Compliance, 1. Jg.  03-2022, S. 126-129.<text:line-break/><text:line-break/>
<text:a xlink:type="simple" xlink:href="http://www.wissen-hilfe.de/_Wissen/locked/papers/zfpc-2022-01-003.pdf" text:style-name="Internet_20_link" text:visited-style-name="Visited_20_Internet_20_Link">LINK</text:a><text:line-break/>Meents, Jan Geert; Obradovic, Julia: Pflicht zur Durchführung und Duldung von Over-the-Air-Updates.<text:line-break/>In: ZfPC-Zeitschrift für Product Compliance, 1. Jg.  01-2022, S. 13-18.<text:line-break/><text:line-break/>
<text:a xlink:type="simple" xlink:href="http://www.wissen-hilfe.de/_Wissen/locked/papers/sis-2022-11-004.pdf" text:style-name="Internet_20_link" text:visited-style-name="Visited_20_Internet_20_Link">LINK</text:a><text:line-break/>Werner,Christian; Soyka, Florian: Augmented Reality unterstützte Messung von Magnetfeldern.<text:line-break/>In: sicher ist sicher, 73. Jg. 11-2022, S. 475-478.<text:line-break/><text:line-break/>
<text:a xlink:type="simple" xlink:href="http://www.wissen-hilfe.de/_Wissen/locked/papers/sis-2022-07-08-003.pdf" text:style-name="Internet_20_link" text:visited-style-name="Visited_20_Internet_20_Link">LINK</text:a><text:line-break/>Nolting, Jürgen; Dittmar, Günter: Prüfung von Lasern auf Emission von Röntgenstrahlung bei der Bearbeitung von Werkstücken.<text:line-break/>In: sicher ist sicher, 73. Jg. 07-08-2022, S. 313-31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4-004.pdf" text:style-name="Internet_20_link" text:visited-style-name="Visited_20_Internet_20_Link">LINK</text:a><text:line-break/>Brooker, Ian; Lang, Matthias: Elektronische Artikelsicherungssysteme - Kein Risiko für Ihre Mitarbeiter!.<text:line-break/>In: sicher ist sicher, 72. Jg. 2021-04, S. 193-199.<text:line-break/><text:line-break/>
<text:a xlink:type="simple" xlink:href="http://www.wissen-hilfe.de/_Wissen/locked/papers/sis-2021-06-003.pdf" text:style-name="Internet_20_link" text:visited-style-name="Visited_20_Internet_20_Link">LINK</text:a><text:line-break/>Alteköster, Carsten; et al.:: Bewertung elektronischer Artikelsicherungssysteme im Einzelhandel
Kommentar zum Artikel „Elektronische Artikelsicherungssysteme - Kein Risiko für Ihre Mitarbeiter!„ aus sis 04/2021.<text:line-break/>In: sicher ist sicher, 72. Jg. 2021-06, S. 282-285.<text:line-break/><text:line-break/>
<text:a xlink:type="simple" xlink:href="http://www.wissen-hilfe.de/_Wissen/locked/papers/sis-2021-07-08-001.pdf" text:style-name="Internet_20_link" text:visited-style-name="Visited_20_Internet_20_Link">LINK</text:a><text:line-break/>Strehl, Claudine; Hoffmann, Mathias: Gefährdungsbeurteilung bei der Verwendung von UV-C-Strahlern zur Desinfektion.<text:line-break/>In: sicher ist sicher, 72. Jg. 2021-07/08, S. 331-336.<text:line-break/><text:line-break/>
<text:a xlink:type="simple" xlink:href="http://www.wissen-hilfe.de/_Wissen/locked/papers/sis-2021-07-08-002.pdf" text:style-name="Internet_20_link" text:visited-style-name="Visited_20_Internet_20_Link">LINK</text:a><text:line-break/>Jeschke, Peter; et al.:: Die neuen TREMF
Bewertung möglicher Gefährdungen durch elektromagnetische Felder nach EMFV.<text:line-break/>In: sicher ist sicher, 72. Jg. 2021-07/08, S. 337-343.<text:line-break/><text:line-break/>
<text:a xlink:type="simple" xlink:href="http://www.wissen-hilfe.de/_Wissen/locked/papers/sis-2021-07-08-003.pdf" text:style-name="Internet_20_link" text:visited-style-name="Visited_20_Internet_20_Link">LINK</text:a><text:line-break/>Bauer, Stefan; Brose, Martin: Expositionsgrenzwerte für gepulste Laserstrahlung an Beispielen.<text:line-break/>In: sicher ist sicher, 72. Jg. 2021-07/08, S. 344-347.<text:line-break/><text:line-break/>
<text:a xlink:type="simple" xlink:href="http://www.wissen-hilfe.de/_Wissen/locked/papers/sis-2021-07-08-004.pdf" text:style-name="Internet_20_link" text:visited-style-name="Visited_20_Internet_20_Link">LINK</text:a><text:line-break/>Dittmar, Günter; Nolting, Jürgen: Aus der Praxis: Überwachung der Röntgenemission bei Ultrakurzpuls-Lasern.<text:line-break/>In: sicher ist sicher, 72. Jg. 2021-07/08, S. 348-352.<text:line-break/><text:line-break/>
<text:a xlink:type="simple" xlink:href="http://www.wissen-hilfe.de/_Wissen/locked/papers/sis-2021-09-001.pdf" text:style-name="Internet_20_link" text:visited-style-name="Visited_20_Internet_20_Link">LINK</text:a><text:line-break/>Brose, Martin; Janick, Eva: Lichtspiele mit Risiko.
Laser-Einrichtungen für Show und Projektionsanwendungen.<text:line-break/>In: sicher ist sicher, 72. Jg. 2021-09, S. 400-404.<text:line-break/><text:line-break/>
<text:a xlink:type="simple" xlink:href="http://www.wissen-hilfe.de/_Wissen/locked/papers/sis-2021-09-002.pdf" text:style-name="Internet_20_link" text:visited-style-name="Visited_20_Internet_20_Link">LINK</text:a><text:line-break/>Reidenbach, Hans-Dieter: Der Laserschutzbeauftragte  - eine Erfolgsgeschichte im Arbeitsschutz  (Teil 1 von 3).<text:line-break/>In: sicher ist sicher, 72. Jg. 2021-09, S. 405-409.<text:line-break/><text:line-break/>
<text:a xlink:type="simple" xlink:href="http://www.wissen-hilfe.de/_Wissen/locked/papers/s-ing-2021-08-003.pdf" text:style-name="Internet_20_link" text:visited-style-name="Visited_20_Internet_20_Link">LINK</text:a><text:line-break/>Jeschke, Peter; et al.:: Vereinfachte Gefährdungsbeurteilung nach TREMF
Eine Anleitung für Fachkräfte für Arbeitssicherheit.<text:line-break/>In: Sicherheitsingenieur, 52. Jg., 08/2021, S. 23-27.<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3-04-003.pdf" text:style-name="Internet_20_link" text:visited-style-name="Visited_20_Internet_20_Link">LINK</text:a><text:line-break/>Köhler, Christian; Ehrler, Claudia: Sicherer Zugriff mittels elektronischer Schlüsselschalter
Schlüssel-Chaos und Passwort-Dschungel ade:.<text:line-break/>In: Technische Sicherheit, Bd.11 (2021) Nr. 03-04, S. 22-24.<text:line-break/><text:line-break/>
<text:a xlink:type="simple" xlink:href="http://www.wissen-hilfe.de/_Wissen/locked/papers/te-si-2021-03-04-007.pdf" text:style-name="Internet_20_link" text:visited-style-name="Visited_20_Internet_20_Link">LINK</text:a><text:line-break/>Wilrich, Thomas: „Eigentor“ durch Keyless-Go-Schlüssel in der Waschstraße
Verantwortung und Haftung für Automatisierung, Robotik und Sicherheitstechnik.<text:line-break/>In: Technische Sicherheit, Bd.11 (2021) Nr. 03-04, S. 36-38.<text:line-break/><text:line-break/>
<text:a xlink:type="simple" xlink:href="http://www.wissen-hilfe.de/_Wissen/locked/papers/te-si-2021-09-10-001.pdf" text:style-name="Internet_20_link" text:visited-style-name="Visited_20_Internet_20_Link">LINK</text:a><text:line-break/>Alteköster, Carsten; et al.:: Bewertung nicht-sinusförmiger Magnetfelder gemäß den Technischen Regeln zu elektromagnetischen Feldern (TREMF).<text:line-break/>In: Technische Sicherheit, Bd.11 (2021) Nr. 09-10, S. 14-19.<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VS-2020-07-08-005.pdf" text:style-name="Internet_20_link" text:visited-style-name="Visited_20_Internet_20_Link">LINK</text:a><text:line-break/>Rittner, Knut: Das 5G-Netz - Wunderwelt oder Gesundheitsgefahr?.<text:line-break/>In: Der Sachverständige, 47.Jg., DS 7-8/2020, S. 192-195.<text:line-break/><text:line-break/>
<text:a xlink:type="simple" xlink:href="http://www.wissen-hilfe.de/_Wissen/locked/papers/sis-2020-02-003.pdf" text:style-name="Internet_20_link" text:visited-style-name="Visited_20_Internet_20_Link">LINK</text:a><text:line-break/>Soyka, Florian: Bewertungsverfahren für gepulste magnetische Felder im Vergleich (Teil 1 von 2).<text:line-break/>In: sicher ist sicher, 71. Jg. 2020-02, S. 77-81.<text:line-break/><text:line-break/>
<text:a xlink:type="simple" xlink:href="http://www.wissen-hilfe.de/_Wissen/locked/papers/sis-2020-03-003.pdf" text:style-name="Internet_20_link" text:visited-style-name="Visited_20_Internet_20_Link">LINK</text:a><text:line-break/>Soyka, Florian: Bewertungsverfahren für gepulste magnetische Felder im Vergleich
(Teil 2 von 2).<text:line-break/>In: sicher ist sicher, 71. Jg. 2020-03, S. 134-138.<text:line-break/><text:line-break/>
<text:a xlink:type="simple" xlink:href="http://www.wissen-hilfe.de/_Wissen/locked/papers/te-si-2020-03-003.pdf" text:style-name="Internet_20_link" text:visited-style-name="Visited_20_Internet_20_Link">LINK</text:a><text:line-break/>Ostermann, Hans-Joachim: Funkanlagenrichtlinie versus Maschinenrichtlinie ¹⁾.<text:line-break/>In: Technische Sicherheit, Bd.10 (2020) Nr. 03, S. 19-21.<text:line-break/><text:line-break/>
<text:a xlink:type="simple" xlink:href="http://www.wissen-hilfe.de/_Wissen/locked/papers/te-si-2020-03-007.pdf" text:style-name="Internet_20_link" text:visited-style-name="Visited_20_Internet_20_Link">LINK</text:a><text:line-break/>Klink, Joachim: Elektromagnetische Felder und Arbeitsschutz.
Gesundheitsrisiken, Gesetzliche Anforderungen und Messtechnik.<text:line-break/>In: Technische Sicherheit, Bd.10 (2020) Nr. 03, S. 33-37.<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3-007.pdf" text:style-name="Internet_20_link" text:visited-style-name="Visited_20_Internet_20_Link">LINK</text:a><text:line-break/>Tiegs, Tilo: Das Sachgebiet Personen-Notsignal-Anlagen im Fachbereich Persönliche Schutzausrüstungen (FB PSA) informiert: Personen-Notsignal-Anlagen mit WLAN-Datenübertragung.<text:line-break/>In: sicher ist sicher, 70. Jg. 2019-03, S. 147-148.<text:line-break/><text:line-break/>
<text:a xlink:type="simple" xlink:href="http://www.wissen-hilfe.de/_Wissen/locked/papers/te-si-2019-10-003.pdf" text:style-name="Internet_20_link" text:visited-style-name="Visited_20_Internet_20_Link">LINK</text:a><text:line-break/>Stunder, Dominik; Joosten, Stephan; Napp, Andreas: Beschäftigte mit Implantat an Arbeitsplätzen mit elektromagnetischen Feldern.<text:line-break/>In: Technische Sicherheit, Bd.9 (2019) Nr. 10, S. 18-24.<text:line-break/><text:line-break/>
<text:a xlink:type="simple" xlink:href="http://www.wissen-hilfe.de/_Wissen/locked/papers/te-si-2019-3-002.pdf" text:style-name="Internet_20_link" text:visited-style-name="Visited_20_Internet_20_Link">LINK</text:a><text:line-break/>Schildknecht, Thomas: Verfügbarkeil und Security von Wireless-Kommunikationsstrecken.<text:line-break/>In: Technische Sicherheit, Bd.9 (2019) Nr. 3, S. 14-20.<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te-si-2018-10-004.pdf" text:style-name="Internet_20_link" text:visited-style-name="Visited_20_Internet_20_Link">LINK</text:a><text:line-break/>Bauer, Matthias K.: Kombinierte Produkte - Nachtrag der Europäischen Kommission zu den Leitfäden LVD/EMCD/RED.<text:line-break/>In: Technische Sicherheit, Bd.8 (2018) Nr. 10, S. 33-38.<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VS-2017-11-001.pdf" text:style-name="Internet_20_link" text:visited-style-name="Visited_20_Internet_20_Link">LINK</text:a><text:line-break/>Brechtken, Dirk; Schauer, Martin; Halstenberg, Michael: Rechtliche und technische Aspekte bei umstrittenen Normen.<text:line-break/>In: Der Sachverständige, 44. Jg., DS 11/2017, S. 273-289.<text:line-break/><text:line-break/>
<text:a xlink:type="simple" xlink:href="http://www.wissen-hilfe.de/_Wissen/locked/papers/sis-2017-07-08-006.pdf" text:style-name="Internet_20_link" text:visited-style-name="Visited_20_Internet_20_Link">LINK</text:a><text:line-break/>Neuschulz, Hannelore et al.:: Neue Arbeitsschutzverordnung zu elektromagnetischen Feldern - Teil 1: Anwendungsbereich, EMF-Wirkungen, Schutzkonzept.<text:line-break/>In: sicher ist sicher, 68. Jg. 2017-07-08, S. 330-333.<text:line-break/><text:line-break/>
<text:a xlink:type="simple" xlink:href="http://www.wissen-hilfe.de/_Wissen/locked/papers/sis-2017-07-08-007.pdf" text:style-name="Internet_20_link" text:visited-style-name="Visited_20_Internet_20_Link">LINK</text:a><text:line-break/>Mischke, Marian: Besondere Festlegungen bei der medizinischen Anwendung von Magnetresonanzverfahren.<text:line-break/>In: sicher ist sicher, 68. Jg. 2017-07-08, S. 334-338.<text:line-break/><text:line-break/>
<text:a xlink:type="simple" xlink:href="http://www.wissen-hilfe.de/_Wissen/locked/papers/sis-2017-07-08-008.pdf" text:style-name="Internet_20_link" text:visited-style-name="Visited_20_Internet_20_Link">LINK</text:a><text:line-break/>Becker, Corinna, Radtke, Markus: Belastungen durch statische Magnetfelder bei der Nutzung von Lasthebemagneten im Stahl- und Schrotthandel.<text:line-break/>In: sicher ist sicher, 68. Jg. 2017-07-08, S. 339-342.<text:line-break/><text:line-break/>
<text:a xlink:type="simple" xlink:href="http://www.wissen-hilfe.de/_Wissen/locked/papers/sis-2017-09-004.pdf" text:style-name="Internet_20_link" text:visited-style-name="Visited_20_Internet_20_Link">LINK</text:a><text:line-break/>Neuschulz, Hannelore et al.:: Neue Arbeitsschutzverordnung zu elektromagnetischen Feldern- Teil 2: Expositionsgrenzwerte, Auslöseschwellen, Gefährdungsbeurteilung, Maßnahmen.<text:line-break/>In: sicher ist sicher, 68. Jg. 2017-09, S. 378-382.<text:line-break/><text:line-break/>
<text:a xlink:type="simple" xlink:href="http://www.wissen-hilfe.de/_Wissen/locked/papers/te-si-2017-07-08-001.pdf" text:style-name="Internet_20_link" text:visited-style-name="Visited_20_Internet_20_Link">LINK</text:a><text:line-break/>Johannsmeyer, Ulrich: Zündgefahren beim Einsatz von Mobiltelefonen an Tankstellen.<text:line-break/>In: Technische Sicherheit, 7. Jg. Bd.7 (2017) Nr. 7/8, S. 12-15.<text:line-break/><text:line-break/>
<text:a xlink:type="simple" xlink:href="http://www.wissen-hilfe.de/_Wissen/locked/papers/te-si-2017-07-08-004.pdf" text:style-name="Internet_20_link" text:visited-style-name="Visited_20_Internet_20_Link">LINK</text:a><text:line-break/>Weder, Andreas: Erhöhte Sicherheit durch RFID-Sensorik für Predictive Maintenance Anwendungen.<text:line-break/>In: Technische Sicherheit, 7. Jg. Bd.7 (2017) Nr. 7/8, S. 25-27.<text:line-break/><text:line-break/>
<text:a xlink:type="simple" xlink:href="http://www.wissen-hilfe.de/_Wissen/locked/papers/te-si-2017-11-12-009.pdf" text:style-name="Internet_20_link" text:visited-style-name="Visited_20_Internet_20_Link">LINK</text:a><text:line-break/>Wolfmayer, Holger; Ziemann, Peter: Messung niederfrequenter magnetischer Felder. Bewertung der Exposition durch Betrachtung des spektralen und zeitlichen Verlaufs von gepulsten magnetischen Feldern.<text:line-break/>In: Technische Sicherheit, 7. Jg. Bd.7 (2017) Nr.11/12, S. 54-58.<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n-2016-08-002.pdf" text:style-name="Internet_20_link" text:visited-style-name="Visited_20_Internet_20_Link">LINK</text:a><text:line-break/>Bentkus, Alexander  / Heusinger, Stefan :  lndustrialradio - Funksysteme für Industrie 4.0. Forschungsverbund ZDKI. .<text:line-break/>In: DIN Mitteilungen, Jg 95.2016-08, S. 7 - 10.<text:line-break/><text:line-break/>
<text:a xlink:type="simple" xlink:href="http://www.wissen-hilfe.de/_Wissen/locked/papers/sis-2014-10-007.pdf" text:style-name="Internet_20_link" text:visited-style-name="Visited_20_Internet_20_Link">LINK</text:a><text:line-break/>Bömmels, Ingo: Untersuchung und Beurteilung von elektromagnetischen Feldern an einem Transportband mit Induktionszonen in Großküchen.<text:line-break/>In: sicher ist sicher, 65. Jg 2014-10, S. 518 - 520.<text:line-break/><text:line-break/>
<text:a xlink:type="simple" xlink:href="http://www.wissen-hilfe.de/_Wissen/locked/papers/sis-2015-06-002.pdf" text:style-name="Internet_20_link" text:visited-style-name="Visited_20_Internet_20_Link">LINK</text:a><text:line-break/>Alteköster, Carsten: Methoden zur Bewertung nicht-sinusförmiger elektromagnetischer Felder.<text:line-break/>In: sicher ist sicher, 66. Jg 2015-06, S. 310 - 316.<text:line-break/><text:line-break/>
<text:a xlink:type="simple" xlink:href="http://www.wissen-hilfe.de/_Wissen/locked/papers/sis-2016-06-003.pdf" text:style-name="Internet_20_link" text:visited-style-name="Visited_20_Internet_20_Link">LINK</text:a><text:line-break/>Diekel, Carsten / Müller, Björn: Elektromagnetische Felder.<text:line-break/>In: sicher ist sicher, 67. Jg 2016-06, S. 310 - 317.<text:line-break/><text:line-break/>
<text:a xlink:type="simple" xlink:href="http://www.wissen-hilfe.de/_Wissen/locked/papers/sis-2016-07-08-007.pdf" text:style-name="Internet_20_link" text:visited-style-name="Visited_20_Internet_20_Link">LINK</text:a><text:line-break/>Tiegs, Tilo: Personen-Notsignal-Anlagen unter Nutzung öffentlicher Telekommunikationsnetze {PNA-11).<text:line-break/>In: sicher ist sicher, 67. Jg 2016-07-08, S. 409 - 411.<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6-01-02-010.pdf" text:style-name="Internet_20_link" text:visited-style-name="Visited_20_Internet_20_Link">LINK</text:a><text:line-break/>Ziemann, Peter: Schutz vor elektromagnetischen Feldern am Arbeitsplatz.<text:line-break/>In: Technische Sicherheit, Bd.6(2016)Nr.1/2 , S. 50 - 52.<text:line-break/><text:line-break/>
<text:a xlink:type="simple" xlink:href="http://www.wissen-hilfe.de/_Wissen/locked/papers/te-si-2016-01-02-011.pdf" text:style-name="Internet_20_link" text:visited-style-name="Visited_20_Internet_20_Link">LINK</text:a><text:line-break/>Struß, Uwe: Elektromagnetische Felder beim Betrieb von Maschinen. Gegenüberstellung der Richtlinie 2013/35/EU mit der DGUV-Vorschrift 15..<text:line-break/>In: Technische Sicherheit, Bd.6(2016)Nr.1/2 , S. 53 - 56.<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7.pdf" text:style-name="Internet_20_link" text:visited-style-name="Visited_20_Internet_20_Link">LINK</text:a><text:line-break/>Ziemann, Peter: Persönliche Strahlungsmonitore - Sicherheit im Feld.<text:line-break/>In: Technische Sicherheit, Bd.6(2016)Nr.3, S. 36 - 3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7-08-006.pdf" text:style-name="Internet_20_link" text:visited-style-name="Visited_20_Internet_20_Link">LINK</text:a><text:line-break/>Festag, Sebastian : Gefahren für die Gesellschaft durch den Einsatz von Drohnen. Beispielhafte Erläuterungen - Teil 2.<text:line-break/>In: Technische Sicherheit, Bd.6(2016)Nr.7/8, S. 34 - 39.<text:line-break/><text:line-break/>
<text:a xlink:type="simple" xlink:href="http://www.wissen-hilfe.de/_Wissen/locked/papers/te-si-2016-07-08-010.pdf" text:style-name="Internet_20_link" text:visited-style-name="Visited_20_Internet_20_Link">LINK</text:a><text:line-break/>Ziemann, Peter: EMF- messen mit Methode.<text:line-break/>In: Technische Sicherheit, Bd.6(2016)Nr.7/8, S. 51 - 54.<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3::42:25</meta:creation-date>
    <dc:creator>Generated</dc:creator>
    <dc:date>2026-09-01T03::42:25</dc:date>
    <dc:language>en-US</dc:language>
    <meta:editing-cycles>1</meta:editing-cycles>
    <meta:editing-duration>PT0S</meta:editing-duration>
    <dc:title>papers:p_emc_emf_radio_equipment_telecom</dc:title>
  </office:meta>
</office:document-meta>
</file>