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jpeg" manifest:full-path="Pictures/1b6dc57cec50dba585fd8c02ec56ddaa.jpg"/>
  <manifest:file-entry manifest:media-type="image/png" manifest:full-path="Pictures/3ce661e790d23bf6aa4d59fedbc7d613.png"/>
  <manifest:file-entry manifest:media-type="image/gif" manifest:full-path="Pictures/8201922e3a187870aeea4e3c1e278ab3.gif"/>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family="text">
</style:style>
    <style:style style:family="text">
</style:style>
    <style:style style:family="text">
</style:style>
    <style:style style:family="tex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able:table table:style-name="Table">
        <table:table-column/>
        <table:table-column/>
        <table:table-column/>
        <table:table-column/>
        <table:table-column/>
        <table:table-row>
          <table:table-cell office:value-type="string" table:style-name="tablecell" table:number-rows-spanned="4">
            <text:p text:style-name="tablealignleft"><draw:frame draw:style-name="media" draw:name="0" text:anchor-type="as-char" draw:z-index="0" svg:width="3.175cm" style:rel-width="100%" svg:height="2.0311200923788cm" style:rel-height="scale"><draw:image xlink:href="Pictures/1b6dc57cec50dba585fd8c02ec56ddaa.jpg" xlink:type="simple" xlink:show="embed" xlink:actuate="onLoad"/></draw:frame><text:line-break/><text:a xlink:type="simple" xlink:href="https://wiki.product-compliance.net/doku.php?id=start" text:style-name="Internet_20_link" text:visited-style-name="Visited_20_Internet_20_Link">Startseite</text:a><text:line-break/><text:line-break/><text:a xlink:type="simple" xlink:href="https://wiki.product-compliance.net/doku.php?id=angebote" text:style-name="Internet_20_link" text:visited-style-name="Visited_20_Internet_20_Link">Informationsseite</text:a><text:line-break/><text:line-break/><text:a xlink:type="simple" xlink:href="https://wiki.product-compliance.net/doku.php?id=papers:papers" text:style-name="Internet_20_link" text:visited-style-name="Visited_20_Internet_20_Link">Artikel Hauptseite</text:a></text:p>
          </table:table-cell>
          <table:table-cell office:value-type="string" table:style-name="tablecell" table:number-columns-spanned="3">
            <text:p text:style-name="tablealignleft"><draw:frame draw:style-name="media" draw:name="1" text:anchor-type="as-char" draw:z-index="1" svg:width="21.166666666667cm" style:rel-width="100%" svg:height="2.4656136887134cm" style:rel-height="scale"><draw:image xlink:href="Pictures/3ce661e790d23bf6aa4d59fedbc7d613.png" xlink:type="simple" xlink:show="embed" xlink:actuate="onLoad"/></draw:frame><text:line-break/><text:span text:style-name=""><text:span text:style-name="Strong_20_Emphasis"><text:bookmark text:name="papers:p_civil_engineering_installation"/>Artikel: Bauwesen, Baurecht, Bauprodukte, Montagen</text:span></text:span> </text:p>
          </table:table-cell>
          <table:covered-table-cell/>
          <table:covered-table-cell/>
          <table:table-cell office:value-type="string" table:style-name="tablecell"/>
        </table:table-row>
        <table:table-row>
          <table:table-cell office:value-type="string" table:style-name="tablecell" table:number-columns-spanned="3">
            <text:p text:style-name="tablealignleft"><text:span text:style-name="">Diese Anwendung richtet sich ausschließlich an Unternehmen (gewerblicher Kontext).</text:span> </text:p>
          </table:table-cell>
          <table:covered-table-cell/>
          <table:covered-table-cell/>
          <table:table-cell office:value-type="string" table:style-name="tablecell" table:number-rows-spanned="3">
            <text:p text:style-name="tablealignleft"><draw:frame draw:style-name="mediaright" draw:name="2" text:anchor-type="paragraph" draw:z-index="2" svg:width="2.1166666666667cm" style:rel-width="100%" svg:height="1.7298085291558cm" style:rel-height="scale"><draw:image xlink:href="Pictures/8201922e3a187870aeea4e3c1e278ab3.gif" xlink:type="simple" xlink:show="embed" xlink:actuate="onLoad"/></draw:frame></text:p>
          </table:table-cell>
        </table:table-row>
        <table:table-row>
          <table:table-cell office:value-type="string" table:style-name="tablecell" table:number-columns-spanned="3">
            <text:p text:style-name="tablealignleft"><text:span text:style-name="">Die Inhalte werden fortlaufend angepasst.</text:span></text:p>
          </table:table-cell>
          <table:covered-table-cell/>
          <table:covered-table-cell/>
        </table:table-row>
        <table:table-row>
          <table:table-cell office:value-type="string" table:style-name="tablecell">
            <text:p text:style-name="tablealigncenter">  <text:span text:style-name="Strong_20_Emphasis"><text:a xlink:type="simple" xlink:href="https://www.wissen-hilfe.de/Knowledge_Database/Weblinks.htm" text:style-name="Internet_20_link" text:visited-style-name="Visited_20_Internet_20_Link">Weblinks</text:a></text:span>  </text:p>
          </table:table-cell>
          <table:table-cell office:value-type="string" table:style-name="tablecell">
            <text:p text:style-name="tablealigncenter">  <text:a xlink:type="simple" xlink:href="http://www.impressum.bialek-ing.de/Impressum.htm" text:style-name="Internet_20_link" text:visited-style-name="Visited_20_Internet_20_Link">Impressum &amp; Rechtliches</text:a>  </text:p>
          </table:table-cell>
          <table:table-cell office:value-type="string" table:style-name="tablecell">
            <text:p text:style-name="tablealigncenter">  <text:a xlink:type="simple" xlink:href="http://www.datenschutz.bialek-ing.de/Datenschutz.htm" text:style-name="Internet_20_link" text:visited-style-name="Visited_20_Internet_20_Link">Datenschutz</text:a>  </text:p>
          </table:table-cell>
        </table:table-row>
      </table:table>
      <text:p text:style-name="Text_20_body">Für auf dieser Website enthaltene Hyperlinks gilt: Bei den zum Anlinken zur Verfügung gestellten Seiten handelt es sich ausschließlich um fremde Inhalte. Ingenieurbüro Jürgen Bialek übernimmt keine Verantwortung für den Inhalt der angelinkten Seiten.</text:p>
      <text:p text:style-name="Text_20_body"><text:span text:style-name=""><text:span text:style-name="Strong_20_Emphasis">Aus Urheberrechtsgründen ist der Zugriff auf den Volltext der hier vorliegenden Informationen für externe Benutzer nicht möglich. Nutzen Sie deshalb unsere Beratungsangebote für Themen, die Ihr Interesse geweckt haben oder wenden Sie sich an die Autoren bzw. den herausgebenden Verlag.</text:span></text:span></text:p>
      <text:h text:style-name="Heading_20_2" text:outline-level="2"><text:bookmark-start text:name="__RefHeading___NoTitle_1"/><text:bookmark-start text:name="section"/>2025<text:bookmark-end text:name="__RefHeading___NoTitle_1"/><text:bookmark-end text:name="section"/></text:h>
      <text:p text:style-name="Text_20_body"><text:a xlink:type="simple" xlink:href="http://www.wissen-hilfe.de/_Wissen/locked/papers/s-ing-2025-03-003.pdf" text:style-name="Internet_20_link" text:visited-style-name="Visited_20_Internet_20_Link">LINK</text:a><text:line-break/>Hensiek, Joerg: Sanierung asbesthaltiger Gebäude
Wie gefährlich wird es für die Beschäftigten ?.<text:line-break/>In: Sicherheitsingenieur, Jg. 56-2025-03, S. 20-23.<text:line-break/><text:line-break/>
<text:a xlink:type="simple" xlink:href="http://www.wissen-hilfe.de/_Wissen/locked/papers/sis-2025-04-003.pdf" text:style-name="Internet_20_link" text:visited-style-name="Visited_20_Internet_20_Link">LINK</text:a><text:line-break/>Wilrich, Thomas; Rebhan, Matthias: Der Stolperunfall auf der normwidrigen Lichtleiste
Verstoß gegen die Technischen Regeln für Arbeitsstätten „Fußböden“ ASR A1.5.<text:line-break/>In: sicher ist sicher, Jg.76-2025-04, S. 178-182.<text:line-break/><text:line-break/>
<text:a xlink:type="simple" xlink:href="http://www.wissen-hilfe.de/_Wissen/locked/papers/te-si-2025-03--04-001.pdf" text:style-name="Internet_20_link" text:visited-style-name="Visited_20_Internet_20_Link">LINK</text:a><text:line-break/>Konersmann, Rainer: Brücken - Pracht und Leid der Infrastruktur.<text:line-break/>In: Technische Sicherheit, Jg. 15-2025-03-04, S. 10-21.<text:line-break/><text:line-break/>
<text:a xlink:type="simple" xlink:href="http://www.wissen-hilfe.de/_Wissen/locked/papers/te-si-2025-03--04-006.pdf" text:style-name="Internet_20_link" text:visited-style-name="Visited_20_Internet_20_Link">LINK</text:a><text:line-break/>Wilrich, Thomas: Tod durch fehlerhafte Planung
Die Verantwortung der Ingenieure für ihr Tun - und die ungleiche Denkweise der Techniker und Juristen.<text:line-break/>In: Technische Sicherheit, Jg. 15-2025-03-04, S. 42-45.<text:line-break/><text:line-break/>
<text:a xlink:type="simple" xlink:href="http://www.wissen-hilfe.de/_Wissen/locked/papers/d-ing-2025-03-001.pdf" text:style-name="Internet_20_link" text:visited-style-name="Visited_20_Internet_20_Link">LINK</text:a><text:line-break/>Werning, Hanno: Nachweise für die Verwendbarkeit von Bauprodukten und die Anwendbarkeit von Bauarten- wichtig für Ingenieurinnen und Ingenieure ?
Auswirkungen der neuen EU - Verordnung.<text:line-break/>In: Deutsches Ingenieurblatt, Ausgabe 2025-03, S. 12-15.<text:line-break/><text:line-break/>
<text:a xlink:type="simple" xlink:href="http://www.wissen-hilfe.de/_Wissen/locked/papers/d-ing-2025-03-002.pdf" text:style-name="Internet_20_link" text:visited-style-name="Visited_20_Internet_20_Link">LINK</text:a><text:line-break/>Endris, Sven: Pflicht zur Parkplatz-Photovoltaik im Hochbau.<text:line-break/>In: Deutsches Ingenieurblatt, Ausgabe 2025-03, S. 43-46.<text:line-break/><text:line-break/>
<text:a xlink:type="simple" xlink:href="http://www.wissen-hilfe.de/_Wissen/locked/papers/d-ing-2025-03-003.pdf" text:style-name="Internet_20_link" text:visited-style-name="Visited_20_Internet_20_Link">LINK</text:a><text:line-break/>Kalte, Peter; Petschulat, Alexander: Verträge sind zu halten!
Kündigung? - Ausnahmsweise ja!.<text:line-break/>In: Deutsches Ingenieurblatt, Ausgabe 2025-03, S. 47-51.<text:line-break/><text:line-break/>
<text:a xlink:type="simple" xlink:href="http://www.wissen-hilfe.de/_Wissen/locked/papers/d-ing-2025-04-001.pdf" text:style-name="Internet_20_link" text:visited-style-name="Visited_20_Internet_20_Link">LINK</text:a><text:line-break/>Oehme, Jens: ASR A3.4 - Änderungen, Vorgaben und Umsetzung
Anforderungen an die Arbeitsplatzbeleuchtung.<text:line-break/>In: Deutsches Ingenieurblatt, Ausgabe 2025-04, S. 24-27.<text:line-break/><text:line-break/>
<text:a xlink:type="simple" xlink:href="http://www.wissen-hilfe.de/_Wissen/locked/papers/d-ing-2025-04-002.pdf" text:style-name="Internet_20_link" text:visited-style-name="Visited_20_Internet_20_Link">LINK</text:a><text:line-break/>Pschenitzka, Wilfried: Problem für ältere Spannbetonbrücken
Spannungsrisskorrosion (SpRK).<text:line-break/>In: Deutsches Ingenieurblatt, Ausgabe 2025-04, S. 32-42.<text:line-break/><text:line-break/>
<text:a xlink:type="simple" xlink:href="http://www.wissen-hilfe.de/_Wissen/locked/papers/d-ing-2025-04-003.pdf" text:style-name="Internet_20_link" text:visited-style-name="Visited_20_Internet_20_Link">LINK</text:a><text:line-break/>Kalte, Peter; Petschulat, Alexander: Bauleitung versus Bauüberwachung
Bauleitung nach LBO: meist keine Besondere Leistung!.<text:line-break/>In: Deutsches Ingenieurblatt, Ausgabe 2025-04, S. 43-47.<text:line-break/><text:line-break/>
<text:a xlink:type="simple" xlink:href="http://www.wissen-hilfe.de/_Wissen/locked/papers/d-ing-2025-05-001.pdf" text:style-name="Internet_20_link" text:visited-style-name="Visited_20_Internet_20_Link">LINK</text:a><text:line-break/>Kalte, Peter; Petschulat, Alexander: Mangelhafte Leistung, und nun?
Zur Hierarchie bei Mängeln.<text:line-break/>In: Deutsches Ingenieurblatt, Ausgabe 2025-05, S. 49-51.<text:line-break/><text:line-break/>
<text:a xlink:type="simple" xlink:href="http://www.wissen-hilfe.de/_Wissen/locked/papers/d-ing-2025-06-001.pdf" text:style-name="Internet_20_link" text:visited-style-name="Visited_20_Internet_20_Link">LINK</text:a><text:line-break/>Kalte, Peter; Petschulat, Alexander: Bei langlaufenden Projekten sollten Verträge Anpassungsklauseln haben!.<text:line-break/>In: Deutsches Ingenieurblatt, Ausgabe 2025-06, S. 47-50.<text:line-break/><text:line-break/>
<text:a xlink:type="simple" xlink:href="http://www.wissen-hilfe.de/_Wissen/locked/papers/s-ing-2025-09-002.pdf" text:style-name="Internet_20_link" text:visited-style-name="Visited_20_Internet_20_Link">LINK</text:a><text:line-break/>Rottmann, Rainer: Bau - und Arbeitsstättenrecht
Fluchtwege : hin und weg.<text:line-break/>In: Sicherheitsingenieur, Jg. 56-2025-09, S. 12-15.<text:line-break/><text:line-break/>
<text:a xlink:type="simple" xlink:href="http://www.wissen-hilfe.de/_Wissen/locked/papers/s-ing-2025-10-002.pdf" text:style-name="Internet_20_link" text:visited-style-name="Visited_20_Internet_20_Link">LINK</text:a><text:line-break/>Magiera, Carsten: Unfälle auf Baustellen
Kein Fehltritt zu viel.<text:line-break/>In: Sicherheitsingenieur, Jg. 56-2025-10, S. 28-30.<text:line-break/><text:line-break/>
<text:a xlink:type="simple" xlink:href="http://www.wissen-hilfe.de/_Wissen/locked/papers/sis-2025-12-004.pdf" text:style-name="Internet_20_link" text:visited-style-name="Visited_20_Internet_20_Link">LINK</text:a><text:line-break/>Wilrich, Thomas: Die Paragrafenschlacht um 600 Euro Bußgeld gegen einen Bauleiter.<text:line-break/>In: sicher ist sicher, Jg.76-2025-12, S. 564-567.<text:line-break/><text:line-break/>
<text:a xlink:type="simple" xlink:href="http://www.wissen-hilfe.de/_Wissen/locked/papers/te-si-2025-05-06-001.pdf" text:style-name="Internet_20_link" text:visited-style-name="Visited_20_Internet_20_Link">LINK</text:a><text:line-break/>Kopp, Rüdiger; Langstrof, Alexandra: Brandschutz in Krankenhäusern.<text:line-break/>In: Technische Sicherheit, Jg. 15-2025-05-06, S. 11-15.<text:line-break/><text:line-break/>
<text:a xlink:type="simple" xlink:href="http://www.wissen-hilfe.de/_Wissen/locked/papers/te-si-2025-05-06-002.pdf" text:style-name="Internet_20_link" text:visited-style-name="Visited_20_Internet_20_Link">LINK</text:a><text:line-break/>Dohr, Tanja; Jock,Ralf: Ansaugrauchmelder anwendungsspezifisch und normenkonform einsetzen.<text:line-break/>In: Technische Sicherheit, Jg. 15-2025-05-06, S. Seite 25-27.<text:line-break/><text:line-break/>
<text:a xlink:type="simple" xlink:href="http://www.wissen-hilfe.de/_Wissen/locked/papers/te-si-2025-07-08-002.pdf" text:style-name="Internet_20_link" text:visited-style-name="Visited_20_Internet_20_Link">LINK</text:a><text:line-break/>Konersmann, Rainer: Brückeneinsturz: Ignorierte Warnsignale.<text:line-break/>In: Technische Sicherheit, Jg. 15-2025-07-08, S. 17-24.<text:line-break/><text:line-break/>
<text:a xlink:type="simple" xlink:href="http://www.wissen-hilfe.de/_Wissen/locked/papers/te-si-2025-07-08-003.pdf" text:style-name="Internet_20_link" text:visited-style-name="Visited_20_Internet_20_Link">LINK</text:a><text:line-break/>Siefkes, Heike: Brandschutz und Digitalisierung im Gebäude auf einen gemeinsamen Nenner bringen.<text:line-break/>In: Technische Sicherheit, Jg. 15-2025-07-08, S. 31-33.<text:line-break/><text:line-break/>
<text:a xlink:type="simple" xlink:href="http://www.wissen-hilfe.de/_Wissen/locked/papers/te-si-2025-09-10-003.pdf" text:style-name="Internet_20_link" text:visited-style-name="Visited_20_Internet_20_Link">LINK</text:a><text:line-break/>Cruz, Carlos: PSA richtig einsetzen und Rettungskonzepte erstellen.<text:line-break/>In: Technische Sicherheit, Jg. 15-2025-09-10, S. 27-29.<text:line-break/><text:line-break/>
<text:a xlink:type="simple" xlink:href="http://www.wissen-hilfe.de/_Wissen/locked/papers/te-si-2025-09-10-004.pdf" text:style-name="Internet_20_link" text:visited-style-name="Visited_20_Internet_20_Link">LINK</text:a><text:line-break/>Konersmann, Rainer: Probleme bei der Bauausführung-das Wasa-Syndrom .<text:line-break/>In: Technische Sicherheit, Jg. 15-2025-09-10, S. 30-37.<text:line-break/><text:line-break/>
<text:a xlink:type="simple" xlink:href="http://www.wissen-hilfe.de/_Wissen/locked/papers/te-si-2025-11-12-001.pdf" text:style-name="Internet_20_link" text:visited-style-name="Visited_20_Internet_20_Link">LINK</text:a><text:line-break/>Omar, Anne; Zborowska, Constantin; Langstrof, Alexandra: Brandschutz: Lithium-Ionen-Batterien in Rechenzentren.<text:line-break/>In: Technische Sicherheit, Jg. 15-2025-11-12, S. Seite 10-14.<text:line-break/><text:line-break/>
<text:a xlink:type="simple" xlink:href="http://www.wissen-hilfe.de/_Wissen/locked/papers/te-si-2025-11-12-002.pdf" text:style-name="Internet_20_link" text:visited-style-name="Visited_20_Internet_20_Link">LINK</text:a><text:line-break/>Teichert, Thorsten: Rauchwarnmelder: Grundlagen und Anwendungen.<text:line-break/>In: Technische Sicherheit, Jg. 15-2025-11-12, S. 16-18.<text:line-break/><text:line-break/>
<text:a xlink:type="simple" xlink:href="http://www.wissen-hilfe.de/_Wissen/locked/papers/te-si-2025-11-12-003.pdf" text:style-name="Internet_20_link" text:visited-style-name="Visited_20_Internet_20_Link">LINK</text:a><text:line-break/>Höhmann, Ralf; Müller, Nadja: Stellen Photovoltaik-Anlagen ein Brandrisiko dar?.<text:line-break/>In: Technische Sicherheit, Jg. 15-2025-11-12, S. 19-21.<text:line-break/><text:line-break/>
<text:a xlink:type="simple" xlink:href="http://www.wissen-hilfe.de/_Wissen/locked/papers/te-si-2025-11-12-005.pdf" text:style-name="Internet_20_link" text:visited-style-name="Visited_20_Internet_20_Link">LINK</text:a><text:line-break/>Rupprecht, Reinhard: Perimeterschutz.<text:line-break/>In: Technische Sicherheit, Jg. 15-2025-11-12, S. 25-27.<text:line-break/><text:line-break/>
<text:a xlink:type="simple" xlink:href="http://www.wissen-hilfe.de/_Wissen/locked/papers/te-si-2025-11-12-007.pdf" text:style-name="Internet_20_link" text:visited-style-name="Visited_20_Internet_20_Link">LINK</text:a><text:line-break/>Wilrich, Thomas: „Alt bleibt gut genug“ : Bestandsschutz für alte Technik in Gebäuden.<text:line-break/>In: Technische Sicherheit, Jg. 15-2025-11-12, S. 38-40.<text:line-break/><text:line-break/></text:p>
      <text:h text:style-name="Heading_20_2" text:outline-level="2"><text:bookmark-start text:name="__RefHeading___NoTitle_2"/><text:bookmark-start text:name="section1"/>2024<text:bookmark-end text:name="__RefHeading___NoTitle_2"/><text:bookmark-end text:name="section1"/></text:h>
      <text:p text:style-name="Text_20_body"><text:a xlink:type="simple" xlink:href="http://www.wissen-hilfe.de/_Wissen/locked/papers/d-ing-2024-01-001.pdf" text:style-name="Internet_20_link" text:visited-style-name="Visited_20_Internet_20_Link">LINK</text:a><text:line-break/>Drechsler, Ulrich: Änderungsbedarf: Brandschutz in der Musterbauordnung<text:line-break/>Der Rettungsweg hat keine (zulässige) Länge.<text:line-break/>In: Deutsches Ingenieurblatt, Ausgabe 2024-01, S. 17-19.<text:line-break/><text:line-break/>
<text:a xlink:type="simple" xlink:href="http://www.wissen-hilfe.de/_Wissen/locked/papers/d-ing-2024-03-001.pdf" text:style-name="Internet_20_link" text:visited-style-name="Visited_20_Internet_20_Link">LINK</text:a><text:line-break/>Kalte, Peter; Petschula; Alexander, Herholz Ronny: Schuster, bleib bei deinem Leisten!<text:line-break/>Planende: Finger weg von der Rechtsberatung!.<text:line-break/>In: Deutsches Ingenieurblatt, Ausgabe-2024-03, S. 48-52.<text:line-break/><text:line-break/>
<text:a xlink:type="simple" xlink:href="http://www.wissen-hilfe.de/_Wissen/locked/papers/dp-2024-03-003.pdf" text:style-name="Internet_20_link" text:visited-style-name="Visited_20_Internet_20_Link">LINK</text:a><text:line-break/>Vauderwange, Thomas: Herstellung der „Lichtaugen “ für den Tiefbahnhof „ Stuttgart 21 „<text:line-break/>Anspruchsvoll in Konstruktion und Fertigung.<text:line-break/>In: Der Praktiker, 76. Jg. 2024-03, S. 44-50.<text:line-break/><text:line-break/>
<text:a xlink:type="simple" xlink:href="http://www.wissen-hilfe.de/_Wissen/locked/papers/dp-2024-06-002.pdf" text:style-name="Internet_20_link" text:visited-style-name="Visited_20_Internet_20_Link">LINK</text:a><text:line-break/>Killing, Ulrich: Einfluss der Atmosphäre auf das Korrosionsverhalten von Stählen<text:line-break/>Schädigungsmechanismen und deren Vermeidung.<text:line-break/>In: Der Praktiker, 76. Jg. 2024-06, S. 44-51.<text:line-break/><text:line-break/>
<text:a xlink:type="simple" xlink:href="http://www.wissen-hilfe.de/_Wissen/locked/papers/dSV-2024-05-001.pdf" text:style-name="Internet_20_link" text:visited-style-name="Visited_20_Internet_20_Link">LINK</text:a><text:line-break/>Irmscher, Ilja: Sachverständige Bewertung von Parkbauten und Parkierungsanlagen<text:line-break/>Zu den Empfehlungen für Anlagen des ruhenden Verkehes EAR 23.<text:line-break/>In: Die Sachverständigen, 51. Jg. 2024-05, S. 115128.<text:line-break/><text:line-break/>
<text:a xlink:type="simple" xlink:href="http://www.wissen-hilfe.de/_Wissen/locked/papers/vdsi-2024-02-001.pdf.pdf" text:style-name="Internet_20_link" text:visited-style-name="Visited_20_Internet_20_Link">LINK</text:a><text:line-break/>Tischendorf, Markus: Sicher Arbeiten mit fahrbaren Hubarbeitsbühnen.<text:line-break/>In: VDSI aktuell , 2024-02, S. 6-9-.<text:line-break/><text:line-break/>
<text:a xlink:type="simple" xlink:href="http://www.wissen-hilfe.de/_Wissen/locked/papers/sis-2024-01-002.pdf.pdf" text:style-name="Internet_20_link" text:visited-style-name="Visited_20_Internet_20_Link">LINK</text:a><text:line-break/>Hötte, Levin; Jahn Marie-Luise: Raumkonzepte für die neue Arbeitswelt<text:line-break/>Worauf es bei der Gestaltung zeitgemäßer Arbeitsplätze ankommt.<text:line-break/>In: sicher ist sicher, 75. Jg.-2024-01, S. 17-20.<text:line-break/><text:line-break/>
<text:a xlink:type="simple" xlink:href="http://www.wissen-hilfe.de/_Wissen/locked/papers/sis-2024-01-007.pdf.pdf" text:style-name="Internet_20_link" text:visited-style-name="Visited_20_Internet_20_Link">LINK</text:a><text:line-break/>Wilrich, Thomas: Der Stromschlag am Stromkabel im Neubaugebiet.<text:line-break/>In: sicher ist sicher, 75. Jg.-2024-01, S. 41-44.<text:line-break/><text:line-break/>
<text:a xlink:type="simple" xlink:href="http://www.wissen-hilfe.de/_Wissen/locked/papers/sis-2024-02-002.pdf.pdf" text:style-name="Internet_20_link" text:visited-style-name="Visited_20_Internet_20_Link">LINK</text:a><text:line-break/>Weis, Manuel: Sicherer Umgang mit Teleskopstaplern<text:line-break/>Was beim Einsatz der mobilen Alleskönner zu beachten ist.<text:line-break/>In: sicher ist sicher, 75.Jg.-2024-02, S. 63-66.<text:line-break/><text:line-break/>
<text:a xlink:type="simple" xlink:href="http://www.wissen-hilfe.de/_Wissen/locked/papers/sis-2024-02-003.pdf.pdf" text:style-name="Internet_20_link" text:visited-style-name="Visited_20_Internet_20_Link">LINK</text:a><text:line-break/>Jacob, Thomas: Die neue DGUV Information 208-016<text:line-break/>Die Verwendung von Leitern und Tritten.<text:line-break/>In: sicher ist sicher, 75.Jg.-2024-02, S. 67-72.<text:line-break/><text:line-break/>
<text:a xlink:type="simple" xlink:href="http://www.wissen-hilfe.de/_Wissen/locked/papers/sis-2024-03-002.pdf.pdf" text:style-name="Internet_20_link" text:visited-style-name="Visited_20_Internet_20_Link">LINK</text:a><text:line-break/>Krell, Klaus-Michael: Baggerführerschein, Baggerschein Beauftragung<text:line-break/>Welche Qualifizierung muss das Fahrpersonal von Hydraulikbaggern und Radladern haben?.<text:line-break/>In: sicher ist sicher, 75.Jg.-2024-03, S. 115-118.<text:line-break/><text:line-break/>
<text:a xlink:type="simple" xlink:href="http://www.wissen-hilfe.de/_Wissen/locked/papers/sis-2024-04-001.pdf.pdf" text:style-name="Internet_20_link" text:visited-style-name="Visited_20_Internet_20_Link">LINK</text:a><text:line-break/>Ladzinski, Fabian; Goertz, Roland: Der Entstehungsbrand in Arbeitsstätten:<text:line-break/>Brandwissenschaftliche Charakterisierung im Kontext der ASR A2.2 und Schlussfolgerungen für die Feuerlöschgeräte.<text:line-break/>In: sicher ist sicher, 75.Jg.-2024-04, S. 158-161.<text:line-break/><text:line-break/>
<text:a xlink:type="simple" xlink:href="http://www.wissen-hilfe.de/_Wissen/locked/papers/sis-2024-04-005.pdf.pdf" text:style-name="Internet_20_link" text:visited-style-name="Visited_20_Internet_20_Link">LINK</text:a><text:line-break/>Felz, Sebastian: Kein Schadenersatz bei überwiegendem Selbstverschulden des Geschädigten.<text:line-break/>In: sicher ist sicher, 75.Jg.-2024-04, S. 192-197.<text:line-break/><text:line-break/>
<text:a xlink:type="simple" xlink:href="http://www.wissen-hilfe.de/_Wissen/locked/papers/sis-2024-04-006.pdf.pdf" text:style-name="Internet_20_link" text:visited-style-name="Visited_20_Internet_20_Link">LINK</text:a><text:line-break/>Dörr, Christoph: Das Sachgebiet PSA gegen Ertrinken im Fachbereich Persönliche Schutzausrüstungen (FB PSA) informiert: Warum ist ein Sturz ins Wasser so gefährlich?.<text:line-break/>In: sicher ist sicher, 75.Jg.-2024-04, S. 200-201.<text:line-break/><text:line-break/>
<text:a xlink:type="simple" xlink:href="http://www.wissen-hilfe.de/_Wissen/locked/papers/sis-2024-06-001.pdf.pdf" text:style-name="Internet_20_link" text:visited-style-name="Visited_20_Internet_20_Link">LINK</text:a><text:line-break/>Mewes, Olaf; Ceylan, Orhan; Wetzel, Christoph: Prüfung der Rutschhemmung von Bodenbelägen.<text:line-break/>In: sicher ist sicher, 75.Jg.-2024-06, S. 266-269.<text:line-break/><text:line-break/>
<text:a xlink:type="simple" xlink:href="http://www.wissen-hilfe.de/_Wissen/locked/papers/sis-2024-06-006.pdf.pdf" text:style-name="Internet_20_link" text:visited-style-name="Visited_20_Internet_20_Link">LINK</text:a><text:line-break/>Wilrich, Thomas: Arbeitsunfall durch ungeeigneten und ungeprüften Bauaufzug.<text:line-break/>In: sicher ist sicher, 75.Jg.-2024-06, S. 302-304.<text:line-break/><text:line-break/>
<text:a xlink:type="simple" xlink:href="http://www.wissen-hilfe.de/_Wissen/locked/papers/sis-2024-07-08-001.pdf.pdf" text:style-name="Internet_20_link" text:visited-style-name="Visited_20_Internet_20_Link">LINK</text:a><text:line-break/>Wittlich, Marc: UV- Strahlen in Beruf und Freizeit-<text:line-break/>Stand der Dinge.<text:line-break/>In: sicher ist sicher, 75.Jg.-2024-07-08, S. 323-329.<text:line-break/><text:line-break/>
<text:a xlink:type="simple" xlink:href="http://www.wissen-hilfe.de/_Wissen/locked/papers/sis-2024-07-08-007.pdf" text:style-name="Internet_20_link" text:visited-style-name="Visited_20_Internet_20_Link">LINK</text:a><text:line-break/>Wilrich, Thomas: Schülersturz in den Lüftungsschacht.<text:line-break/>In: sicher ist sicher, 75.Jg.-2024-07-08, S. 361-362.<text:line-break/><text:line-break/>
<text:a xlink:type="simple" xlink:href="http://www.wissen-hilfe.de/_Wissen/locked/papers/te-si-2024-01-02-001.pdf" text:style-name="Internet_20_link" text:visited-style-name="Visited_20_Internet_20_Link">LINK</text:a><text:line-break/>TeSi: Neue VDI-Richtlinie: Intelligente Sicherheitslösungen für E-Mobilität.<text:line-break/>In: Technische Sicherheit, 14. Jg. 2024-01-02, S. 7.<text:line-break/><text:line-break/>
<text:a xlink:type="simple" xlink:href="http://www.wissen-hilfe.de/_Wissen/locked/papers/te-si-2024-01-02-004.pdf" text:style-name="Internet_20_link" text:visited-style-name="Visited_20_Internet_20_Link">LINK</text:a><text:line-break/>König, Klaus W.: Starkregenvorsorge und Stadtklima, Regenwasser und lokale Wasserbilanz.<text:line-break/>In: Technische Sicherheit, 14. Jg. 2024-01-02, S. 24-29.<text:line-break/><text:line-break/>
<text:a xlink:type="simple" xlink:href="http://www.wissen-hilfe.de/_Wissen/locked/papers/te-si-2024-03-04-002.pdf" text:style-name="Internet_20_link" text:visited-style-name="Visited_20_Internet_20_Link">LINK</text:a><text:line-break/>Hilse, Annika: Gebäudeschadstoffe- Gutachten<text:line-break/>Mit der App zum schadstofffreien Gebäude.<text:line-break/>In: Technische Sicherheit, 14. Jg. 2024-03-04, S. 12-13.<text:line-break/><text:line-break/>
<text:a xlink:type="simple" xlink:href="http://www.wissen-hilfe.de/_Wissen/locked/papers/te-si-2024-03-04-006.pdf" text:style-name="Internet_20_link" text:visited-style-name="Visited_20_Internet_20_Link">LINK</text:a><text:line-break/>König, Klaus W.: Wenn das Trinkwassernetz nicht ausreicht.<text:line-break/>In: Technische Sicherheit, 14. Jg. 2024-03-04, S. 33-35.<text:line-break/><text:line-break/>
<text:a xlink:type="simple" xlink:href="http://www.wissen-hilfe.de/_Wissen/locked/papers/te-si-2024-03-04-007.pdf" text:style-name="Internet_20_link" text:visited-style-name="Visited_20_Internet_20_Link">LINK</text:a><text:line-break/>König, Klaus W.: Brandschutz<text:line-break/>Vorbeugender Brandschutz im öffentlichen und Wohnungsbau.<text:line-break/>In: Technische Sicherheit, 14. Jg. 2024-03-04, S. 36-37.<text:line-break/><text:line-break/>
<text:a xlink:type="simple" xlink:href="http://www.wissen-hilfe.de/_Wissen/locked/papers/te-si-2024-05-06-002.pdf" text:style-name="Internet_20_link" text:visited-style-name="Visited_20_Internet_20_Link">LINK</text:a><text:line-break/>Jörg, Jessica: Wenn der Rauchmelder zur potenziellen Zündquelle wird.<text:line-break/>In: Technische Sicherheit, 14. Jg. 2024-05-06, S. 18-19.<text:line-break/><text:line-break/>
<text:a xlink:type="simple" xlink:href="http://www.wissen-hilfe.de/_Wissen/locked/papers/te-si-2024-07-08-001.pdf" text:style-name="Internet_20_link" text:visited-style-name="Visited_20_Internet_20_Link">LINK</text:a><text:line-break/>Wloka, Julian: Virtueller Feuerlöschtrainer<text:line-break/>In Deutschland brennt es jährlich mehrere zehntausend Mal.<text:line-break/>In: Technische Sicherheit, 14. Jg. 2024-07-08, S. 10-12.<text:line-break/><text:line-break/>
<text:a xlink:type="simple" xlink:href="http://www.wissen-hilfe.de/_Wissen/locked/papers/te-si-2024-07-08-007.pdf" text:style-name="Internet_20_link" text:visited-style-name="Visited_20_Internet_20_Link">LINK</text:a><text:line-break/>König, Klaus W.: Regenwasser im Betrieb sicher nutzen.<text:line-break/>In: Technische Sicherheit, 14. Jg. 2024-07-08, S. 37-41.<text:line-break/><text:line-break/>
<text:a xlink:type="simple" xlink:href="http://www.wissen-hilfe.de/_Wissen/locked/papers/s-ing-2024-05-005.pdf" text:style-name="Internet_20_link" text:visited-style-name="Visited_20_Internet_20_Link">LINK</text:a><text:line-break/>Hensiek, Joerg: Absturzrisiken bei Höhenarbeitsplätzen<text:line-break/>Gefahren gebannt ?.<text:line-break/>In: Sicherheitsingenieur, 55.Jg.2024-05, S. 28-31.<text:line-break/><text:line-break/>
<text:a xlink:type="simple" xlink:href="http://www.wissen-hilfe.de/_Wissen/locked/papers/s-ing-2024-05-006.pdf" text:style-name="Internet_20_link" text:visited-style-name="Visited_20_Internet_20_Link">LINK</text:a><text:line-break/>Koch, Ulrich: Maßnahmen der Arbeitssicherheit bei Tätigkeiten auf der Dachfläche<text:line-break/>Absturzsicherung auf dem Dach.<text:line-break/>In: Sicherheitsingenieur, 55.Jg.2024-05, S. 32-37.<text:line-break/><text:line-break/>
<text:a xlink:type="simple" xlink:href="http://www.wissen-hilfe.de/_Wissen/locked/papers/s-ing-2024-06-001.pdf" text:style-name="Internet_20_link" text:visited-style-name="Visited_20_Internet_20_Link">LINK</text:a><text:line-break/>Amann, Marcel; Niederberger, Joel; Niederberger, Anton; et al.:: Vorbeugender Brandschutz<text:line-break/>Prävention von Lithium- Akku-Bränden in Gebäuden.<text:line-break/>In: Sicherheitsingenieur, 55.Jg.2024-06, S. 8-10.<text:line-break/><text:line-break/>
<text:a xlink:type="simple" xlink:href="http://www.wissen-hilfe.de/_Wissen/locked/papers/s-ing-2024-06-002.pdf" text:style-name="Internet_20_link" text:visited-style-name="Visited_20_Internet_20_Link">LINK</text:a><text:line-break/>Brand, Dirk: Anlagentechnischer Brandschutz<text:line-break/>Aktive Brandvermeidung.<text:line-break/>In: Sicherheitsingenieur, 55.Jg.2024-06, S. 14-16.<text:line-break/><text:line-break/>
<text:a xlink:type="simple" xlink:href="http://www.wissen-hilfe.de/_Wissen/locked/papers/s-ing-2024-06-006.pdf" text:style-name="Internet_20_link" text:visited-style-name="Visited_20_Internet_20_Link">LINK</text:a><text:line-break/>Wilrich, Thomas: Verantwortung bei Bauversagen<text:line-break/>Brand im Heizkraftwerk durch Pfusch.<text:line-break/>In: Sicherheitsingenieur, 55.Jg.2024-06, S. 41-43.<text:line-break/><text:line-break/>
<text:a xlink:type="simple" xlink:href="http://www.wissen-hilfe.de/_Wissen/locked/papers/s-ing-2024-09-002.pdf" text:style-name="Internet_20_link" text:visited-style-name="Visited_20_Internet_20_Link">LINK</text:a><text:line-break/>Stöffler, Birgit: Neuer Referentenentwurf zur Gefahrstoffverordnung<text:line-break/>Streichung der Erkundungspflicht ?.<text:line-break/>In: Sicherheitsingenieur, 55. Jg.2024-09, S. 22-23.<text:line-break/><text:line-break/>
<text:a xlink:type="simple" xlink:href="http://www.wissen-hilfe.de/_Wissen/locked/papers/d-ing-2024-05-001.pdf" text:style-name="Internet_20_link" text:visited-style-name="Visited_20_Internet_20_Link">LINK</text:a><text:line-break/>Tiefenthaler, David: Betrachtungen zur Zukunft des Saale-Leipzig-Kanals<text:line-break/>An der Saale fernem Strande.<text:line-break/>In: Deutsches Ingenieurblatt, Ausgabe 05-2024, S. 40-44.<text:line-break/><text:line-break/>
<text:a xlink:type="simple" xlink:href="http://www.wissen-hilfe.de/_Wissen/locked/papers/dSV-2024-10-002.pdf" text:style-name="Internet_20_link" text:visited-style-name="Visited_20_Internet_20_Link">LINK</text:a><text:line-break/>Ulrich, Jürgen: ,,ANERKANNTE REGELN DER TECHNIK“ IM ZIVILEN BAURECHT - TEIL 1<text:line-break/>(Juristischer) Befund versus (praktische) Bedeutung.<text:line-break/>In: Die Sachverständigen, 51 Jg,2024-10, S. Seite 268-274.<text:line-break/><text:line-break/>
<text:a xlink:type="simple" xlink:href="http://www.wissen-hilfe.de/_Wissen/locked/papers/dSV-2024-11-001.pdf" text:style-name="Internet_20_link" text:visited-style-name="Visited_20_Internet_20_Link">LINK</text:a><text:line-break/>Ulrich, Jürgen: ,,ANERKANNTE REGELN DER TECHNIK“ IM ZIVILEN BAURECHT - TEIL II.<text:line-break/>In: Die Sachverständigen, 52 Jg,2024-11, S. 294-309.<text:line-break/><text:line-break/>
<text:a xlink:type="simple" xlink:href="http://www.wissen-hilfe.de/_Wissen/locked/papers/dSV-2024-12-002.pdf" text:style-name="Internet_20_link" text:visited-style-name="Visited_20_Internet_20_Link">LINK</text:a><text:line-break/>Ulrich, Jürgen: ,,ANERKANNTE REGELN DER TECHNIK„ IM ZIVILEN BAURECHT - TEIL III.<text:line-break/>In: Die Sachverständigen, 54 Jg,2024-12, S. 324-334.<text:line-break/><text:line-break/>
<text:a xlink:type="simple" xlink:href="http://www.wissen-hilfe.de/_Wissen/locked/papers/sis-2024-11-007.pdf" text:style-name="Internet_20_link" text:visited-style-name="Visited_20_Internet_20_Link">LINK</text:a><text:line-break/>Wilrich, Thomas: Absturz bei Instandhaltung einer Anlage auf dem Dach<text:line-break/>Fremdfirmenmanagement: Wann muss der Auftraggeber die bei ihm tätigen Beschäftigten des Auftragnehmers vor Sicherheitsrisiken warnen?.<text:line-break/>In: sicher ist sicher, 75. Jg.-2024-11, S. 521-523.<text:line-break/><text:line-break/>
<text:a xlink:type="simple" xlink:href="http://www.wissen-hilfe.de/_Wissen/locked/papers/te-si-2024-11-12-001.pdf" text:style-name="Internet_20_link" text:visited-style-name="Visited_20_Internet_20_Link">LINK</text:a><text:line-break/>Da Silva, Philipp: Schnelle und präzise Brandfrüherkennung mit Video und Deep Learning.<text:line-break/>In: Technische Sicherheit, 14. Jg.-2024-11-12, S. 10-12.<text:line-break/><text:line-break/>
<text:a xlink:type="simple" xlink:href="http://www.wissen-hilfe.de/_Wissen/locked/papers/te-si-2024-11-12-003.pdf" text:style-name="Internet_20_link" text:visited-style-name="Visited_20_Internet_20_Link">LINK</text:a><text:line-break/>Dilba, Elena: Dem Brandrisiko in industriellen Betrieben die Stirn bieten.<text:line-break/>In: Technische Sicherheit, 14. Jg.-2024-11-12, S. 25-26.<text:line-break/><text:line-break/></text:p>
      <text:h text:style-name="Heading_20_2" text:outline-level="2"><text:bookmark-start text:name="__RefHeading___NoTitle_3"/><text:bookmark-start text:name="section2"/>2023<text:bookmark-end text:name="__RefHeading___NoTitle_3"/><text:bookmark-end text:name="section2"/></text:h>
      <text:p text:style-name="Text_20_body"><text:a xlink:type="simple" xlink:href="http://www.wissen-hilfe.de/_Wissen/locked/papers/dib-2023-07-08-001.pdf" text:style-name="Internet_20_link" text:visited-style-name="Visited_20_Internet_20_Link">LINK</text:a><text:line-break/>Rothfuchs, Konrad: Wir müssen unseren Blick um mehr als 1,5° ändern!<text:line-break/>Ein Denkanstoß.<text:line-break/>In: Deutsches Ingenieurblatt, DIB 7 + 8-2022, S. 50-53.<text:line-break/><text:line-break/>
<text:a xlink:type="simple" xlink:href="http://www.wissen-hilfe.de/_Wissen/locked/papers/din-2023-04-001.pdf" text:style-name="Internet_20_link" text:visited-style-name="Visited_20_Internet_20_Link">LINK</text:a><text:line-break/>Finke, Hans; Prasuhn, Jürgen; Finkeldei, Jörg: Not- und Sicherheitsbeleuchtung<text:line-break/>in komplexes Regelwerk.<text:line-break/>In: DIN Mitteilungen, 102. Jg.2023-04, S. 13-20.<text:line-break/><text:line-break/>
<text:a xlink:type="simple" xlink:href="http://www.wissen-hilfe.de/_Wissen/locked/papers/dp-2023-06-001.pdf" text:style-name="Internet_20_link" text:visited-style-name="Visited_20_Internet_20_Link">LINK</text:a><text:line-break/>Paschen, Michael; Senk, Burkhard: Schadensanalyse und Schadensbehebung an geschweißten Stahlbrücken, Teil 1<text:line-break/>Maßnahmen für sicheren Betrieb.<text:line-break/>In: Der Praktiker, 75. Jg. 2023-06, S. 278-283.<text:line-break/><text:line-break/>
<text:a xlink:type="simple" xlink:href="http://www.wissen-hilfe.de/_Wissen/locked/papers/dSV-2023-06-002.pdf" text:style-name="Internet_20_link" text:visited-style-name="Visited_20_Internet_20_Link">LINK</text:a><text:line-break/>: DIN 18015-2 keine allgemein anerkannte Regel der Technik.<text:line-break/>In: Die Sachverständigen, 50. Jg. 2023-06, S. 156-158.<text:line-break/><text:line-break/>
<text:a xlink:type="simple" xlink:href="http://www.wissen-hilfe.de/_Wissen/locked/papers/sis-2023-06-004.pdf" text:style-name="Internet_20_link" text:visited-style-name="Visited_20_Internet_20_Link">LINK</text:a><text:line-break/>Friedl, Wolfgang J.: Maßnahmen gegen Brände - Optimierungsbedarf der ASR A2.2.<text:line-break/>In: sicher ist sicher, 74. Jg. 2023-06, S. 282-286.<text:line-break/><text:line-break/>
<text:a xlink:type="simple" xlink:href="http://www.wissen-hilfe.de/_Wissen/locked/papers/sis-2023-07-08-002.pdf" text:style-name="Internet_20_link" text:visited-style-name="Visited_20_Internet_20_Link">LINK</text:a><text:line-break/>Grimm, Andre; Janick, Eva; Brose, Martin: Laserstrahlung auf der Baustelle.<text:line-break/>In: sicher ist sicher, 74. Jg. 2023-07-08, S. 326-328.<text:line-break/><text:line-break/>
<text:a xlink:type="simple" xlink:href="http://www.wissen-hilfe.de/_Wissen/locked/papers/te-si-2023-05-06-002.pdf" text:style-name="Internet_20_link" text:visited-style-name="Visited_20_Internet_20_Link">LINK</text:a><text:line-break/>König, Klaus W.: Lass brennen<text:line-break/>Kontrolliertes Abbrennen von in Flammen geratenen Objekten.<text:line-break/>In: Technische Sicherheit, 13. Jg. (2023) Nr. 05-06, S. 14-17.<text:line-break/><text:line-break/>
<text:a xlink:type="simple" xlink:href="http://www.wissen-hilfe.de/_Wissen/locked/papers/te-si-2023-05-06-003.pdf" text:style-name="Internet_20_link" text:visited-style-name="Visited_20_Internet_20_Link">LINK</text:a><text:line-break/>Müller, Norbert: Spiel mit Grenzen<text:line-break/>Lagerung von Gefahrstoffen.<text:line-break/>In: Technische Sicherheit, 13. Jg. (2023) Nr. 05-06, S. 18-23.<text:line-break/><text:line-break/>
<text:a xlink:type="simple" xlink:href="http://www.wissen-hilfe.de/_Wissen/locked/papers/din-2023-12-001.pdf" text:style-name="Internet_20_link" text:visited-style-name="Visited_20_Internet_20_Link">LINK</text:a><text:line-break/>Kempa, Susan: Eurocodes<text:line-break/>Europaweit einheitliche Regeln für die Bemessung und Konstruktion von Ingenieurbauwerken.<text:line-break/>In: DIN Mitteilungen, 102. Jg.2023-12, S. 10-32.<text:line-break/><text:line-break/>
<text:a xlink:type="simple" xlink:href="http://www.wissen-hilfe.de/_Wissen/locked/papers/s-ing-2023-11-007.pdf" text:style-name="Internet_20_link" text:visited-style-name="Visited_20_Internet_20_Link">LINK</text:a><text:line-break/>Tischendorf, Markus: Sicherheit auf Baustellen<text:line-break/>Sicher arbeiten mit Beton.<text:line-break/>In: Sicherheitsingenieur, 54. Jg. 2023-11, S. 26-29.<text:line-break/><text:line-break/>
<text:a xlink:type="simple" xlink:href="http://www.wissen-hilfe.de/_Wissen/locked/papers/s-ing-2023-11-008.pdf" text:style-name="Internet_20_link" text:visited-style-name="Visited_20_Internet_20_Link">LINK</text:a><text:line-break/>Mittelstaedt, Heiko: Zusammenwirken von Arbeitsstättenrecht und Bauordnungsrecht<text:line-break/>Aber wir haben doch eine Baugenehmigung!.<text:line-break/>In: Sicherheitsingenieur, 54. Jg. 2023-11, S. 34-37.<text:line-break/><text:line-break/>
<text:a xlink:type="simple" xlink:href="http://www.wissen-hilfe.de/_Wissen/locked/papers/sis-2023-11-003.pdf" text:style-name="Internet_20_link" text:visited-style-name="Visited_20_Internet_20_Link">LINK</text:a><text:line-break/>Albracht, Gerd: Ein wichtiger Schritt auf dem Weg zu einer asbestfreien Zukunft in Europa<text:line-break/>Einigung - besserer Schutz der Beschäftigten in der EU vor den Risiken von Asbest.<text:line-break/>In: sicher ist sicher, 74.Jg.2023-11, S. 487-492.<text:line-break/><text:line-break/>
<text:a xlink:type="simple" xlink:href="http://www.wissen-hilfe.de/_Wissen/locked/papers/te-si-2023-11-12-001.pdf" text:style-name="Internet_20_link" text:visited-style-name="Visited_20_Internet_20_Link">LINK</text:a><text:line-break/>Rothe. R.; Langstrof, A.: Alternative Brandschutzkonzepte.<text:line-break/>In: Technische Sicherheit, 13.Jg.2023-11-12, S. 7-11.<text:line-break/><text:line-break/></text:p>
      <text:h text:style-name="Heading_20_2" text:outline-level="2"><text:bookmark-start text:name="__RefHeading___NoTitle_4"/><text:bookmark-start text:name="section3"/>2022<text:bookmark-end text:name="__RefHeading___NoTitle_4"/><text:bookmark-end text:name="section3"/></text:h>
      <text:p text:style-name="Text_20_body"><text:a xlink:type="simple" xlink:href="http://www.wissen-hilfe.de/_Wissen/locked/papers/zfpc-2022-05-001.pdf" text:style-name="Internet_20_link" text:visited-style-name="Visited_20_Internet_20_Link">LINK</text:a><text:line-break/>Wiehl-Simon, Christine: Der Vorschlag der Kommission zur Bauproduktenverordnung - ein kritischer Überblick.<text:line-break/>In: ZfPC-Zeitschrift für Product Compliance, 1. Jg.  05-2022, S. 198-203.<text:line-break/><text:line-break/>
<text:a xlink:type="simple" xlink:href="http://www.wissen-hilfe.de/_Wissen/locked/papers/zfpc-2022-04-001.pdf" text:style-name="Internet_20_link" text:visited-style-name="Visited_20_Internet_20_Link">LINK</text:a><text:line-break/>Baier, Matthias; Baum, Alexander: Die größten Herausforderungen bei den nachträglichen Kontrollen im Rahmen der VO (EU) 2017/821 (Konfliktminerale-Verordnung).<text:line-break/>In: ZfPC-Zeitschrift für Product Compliance, 1. Jg.  04-2022, S. 154-159.<text:line-break/><text:line-break/>
<text:a xlink:type="simple" xlink:href="http://www.wissen-hilfe.de/_Wissen/locked/papers/te-si-2022-05-06-007.pdf" text:style-name="Internet_20_link" text:visited-style-name="Visited_20_Internet_20_Link">LINK</text:a><text:line-break/>Wilrich,Thomas: Persönliche Verantwortung für technische Sicherheit-Teil 1.<text:line-break/>In: Technische Sicherheit, 12. Jg. (2022) Nr. 05-06, S. 41-44.<text:line-break/><text:line-break/>
<text:a xlink:type="simple" xlink:href="http://www.wissen-hilfe.de/_Wissen/locked/papers/te-si-2022-05-06-005.pdf" text:style-name="Internet_20_link" text:visited-style-name="Visited_20_Internet_20_Link">LINK</text:a><text:line-break/>König, Klaus W.: Besondere Mauer schützt vor Überflutung.<text:line-break/>In: Technische Sicherheit, 12. Jg. (2022) Nr. 05-06, S. 31-36.<text:line-break/><text:line-break/>
<text:a xlink:type="simple" xlink:href="http://www.wissen-hilfe.de/_Wissen/locked/papers/sis-2022-11-006.pdf" text:style-name="Internet_20_link" text:visited-style-name="Visited_20_Internet_20_Link">LINK</text:a><text:line-break/>Wilrich, Thomas: Der Kranunfall in Esebeck <text:line-break/>Strafurteil gegen Bauunternehmer wegen ungenügender Überprüfung und unsorgfältiger Überladung eines manipulierten Turmdrehkrans.<text:line-break/>In: sicher ist sicher, 73. Jg. 11-2022, S. 494-496.<text:line-break/><text:line-break/>
<text:a xlink:type="simple" xlink:href="http://www.wissen-hilfe.de/_Wissen/locked/papers/sis-2022-09-005.pdf" text:style-name="Internet_20_link" text:visited-style-name="Visited_20_Internet_20_Link">LINK</text:a><text:line-break/>Wilrich, Thomas: Der Brand der Photovoltaikanlage auf dem Dach des Elektronikmarktes in Wittmund.<text:line-break/>In: sicher ist sicher, 73. Jg. 09-2022, S. 386-390.<text:line-break/><text:line-break/>
<text:a xlink:type="simple" xlink:href="http://www.wissen-hilfe.de/_Wissen/locked/papers/sis-2022-06-002.pdf" text:style-name="Internet_20_link" text:visited-style-name="Visited_20_Internet_20_Link">LINK</text:a><text:line-break/>Rühl, Reinhold; Wirth, Olaf; Leihner-Weygandt, Wolfgang: Weniger Quarzstaub auf Baustellen.<text:line-break/>In: sicher ist sicher, 73, Jg. 2022-06, S. 271-277.<text:line-break/><text:line-break/>
<text:a xlink:type="simple" xlink:href="http://www.wissen-hilfe.de/_Wissen/locked/papers/s-ing-2022-06-005.pdf" text:style-name="Internet_20_link" text:visited-style-name="Visited_20_Internet_20_Link">LINK</text:a><text:line-break/>: Brandschutzordnung Teil A - maßgeschneidert oder „von der Stange“.<text:line-break/>In: Sicherheitsingenieur, 53. Jg.-2022-06, S. 36-37.<text:line-break/><text:line-break/>
<text:a xlink:type="simple" xlink:href="http://www.wissen-hilfe.de/_Wissen/locked/papers/KAN Brief-2022-03-003.pdf" text:style-name="Internet_20_link" text:visited-style-name="Visited_20_Internet_20_Link">LINK</text:a><text:line-break/>Robert, Michael: Bauprodukte: Sicherheit darf kein optionales Extra sein.<text:line-break/>In: KAN  Brief Kommissin Arbeitsschutz und Normung 03-2022, KAN BRIEF 3/22, S. 11-12.<text:line-break/><text:line-break/>
<text:a xlink:type="simple" xlink:href="http://www.wissen-hilfe.de/_Wissen/locked/papers/dSV-2022-07-08-005.pdf" text:style-name="Internet_20_link" text:visited-style-name="Visited_20_Internet_20_Link">LINK</text:a><text:line-break/>Carstensen, Kai; Reichel, Helmut: Auflistung der durch VOB/C vereinbarten Normen zur Elektrotechnik mit Kommentar.<text:line-break/>In: Der Sachverständige, 49. Jg. 07-08-2022, S. 192-206.<text:line-break/><text:line-break/>
<text:a xlink:type="simple" xlink:href="http://www.wissen-hilfe.de/_Wissen/locked/papers/dSV-2022-07-08-004.pdf" text:style-name="Internet_20_link" text:visited-style-name="Visited_20_Internet_20_Link">LINK</text:a><text:line-break/>Townson, Thomas: VOB/C in der Sanierung.<text:line-break/>In: Der Sachverständige, 49. Jg. 07-08-2022, S. 190-191.<text:line-break/><text:line-break/>
<text:a xlink:type="simple" xlink:href="http://www.wissen-hilfe.de/_Wissen/locked/papers/dSV-2022-07-08-002.pdf" text:style-name="Internet_20_link" text:visited-style-name="Visited_20_Internet_20_Link">LINK</text:a><text:line-break/>Weinbacher, Ferdinand: WE “ B „ sagt, muss auch “ C „ sagen!.<text:line-break/>In: Der Sachverständige, 49. Jg. 07-08-2022, S. 187-188.<text:line-break/><text:line-break/>
<text:a xlink:type="simple" xlink:href="http://www.wissen-hilfe.de/_Wissen/locked/papers/dSV-2022-07+08-003.pdf" text:style-name="Internet_20_link" text:visited-style-name="Visited_20_Internet_20_Link">LINK</text:a><text:line-break/>Keßler, Christoph: Wie viele Normen vertragen die am Bau Beteiligten.<text:line-break/>In: Der Sachverständige, 49. Jg. 07-08-2022, S. 188-189.<text:line-break/><text:line-break/>
<text:a xlink:type="simple" xlink:href="http://www.wissen-hilfe.de/_Wissen/locked/papers/d-ing-2022-10-002.pdf" text:style-name="Internet_20_link" text:visited-style-name="Visited_20_Internet_20_Link">LINK</text:a><text:line-break/>Budde- Siegel, Stefan: Sinn und Unsinn von Amokkonzepten ( am Beispiel NRW )<text:line-break/>Bei wem liegt die Verantwortung?.<text:line-break/>In: Deutsches Ingenieurblatt, DIB 10-2022, S. 52-54.<text:line-break/><text:line-break/>
<text:a xlink:type="simple" xlink:href="http://www.wissen-hilfe.de/_Wissen/locked/papers/d-ing-2022-10-001.pdf" text:style-name="Internet_20_link" text:visited-style-name="Visited_20_Internet_20_Link">LINK</text:a><text:line-break/>Petermann, Ina; Schwind, Wolfgang: Vergleich der Normansätze - Hintergrund – Korrekturen<text:line-break/>Dachschneelasten bei geneigten Solarpaneelen.<text:line-break/>In: Deutsches Ingenieurblatt, DIB 10-2022, S. 24-30.<text:line-break/><text:line-break/>
<text:a xlink:type="simple" xlink:href="http://www.wissen-hilfe.de/_Wissen/locked/papers/d-ing-2022-09-001.pdf" text:style-name="Internet_20_link" text:visited-style-name="Visited_20_Internet_20_Link">LINK</text:a><text:line-break/>Everling, Marc: Bauwerkintegrierte Photovoltaik ( BIPV )<text:line-break/>Von der Nische zum Massenmarkt.<text:line-break/>In: Deutsches Ingenieurblatt, DIB 09-2022, S. 47-49.<text:line-break/><text:line-break/>
<text:a xlink:type="simple" xlink:href="http://www.wissen-hilfe.de/_Wissen/locked/papers/d-ing-2022-07-08-003.pdf" text:style-name="Internet_20_link" text:visited-style-name="Visited_20_Internet_20_Link">LINK</text:a><text:line-break/>Feldmann, Angela; et al.:: Anwendungsbeispiele aus der Tragwerksplanung.<text:line-break/>In: Deutsches Ingenieurblatt, DIB 07-08-2022, S. 46-49.<text:line-break/><text:line-break/>
<text:a xlink:type="simple" xlink:href="http://www.wissen-hilfe.de/_Wissen/locked/papers/d-ing-2022-07-08-002.pdf" text:style-name="Internet_20_link" text:visited-style-name="Visited_20_Internet_20_Link">LINK</text:a><text:line-break/>Bienkowski, Adrian; Wolfarth, Lars: Bottom- up Ansatz: Wie eine Stadt durch Bausteine kategorisiert werden kann.<text:line-break/>In: Deutsches Ingenieurblatt, DIB 07-08-2022, S. 36-45.<text:line-break/><text:line-break/>
<text:a xlink:type="simple" xlink:href="http://www.wissen-hilfe.de/_Wissen/locked/papers/d-ing-2022-07-08-001.pdf" text:style-name="Internet_20_link" text:visited-style-name="Visited_20_Internet_20_Link">LINK</text:a><text:line-break/>Gebbeken, Norbert: Je besser die Prävention, desto einfacher ist die Bewältigung.<text:line-break/>In: Deutsches Ingenieurblatt, DIB 07-08-2022, S. 32-35.<text:line-break/><text:line-break/>
<text:a xlink:type="simple" xlink:href="http://www.wissen-hilfe.de/_Wissen/locked/papers/d-ing-2022-06-002.pdf" text:style-name="Internet_20_link" text:visited-style-name="Visited_20_Internet_20_Link">LINK</text:a><text:line-break/>Feldmann, Angela; et al.:: Entwurfsgrundsätze bei der Tragwerksplanung <text:line-break/>Die Klimakrise - Transformation der gebauten Umwelt.<text:line-break/>In: Deutsches Ingenieurblatt, DIB 6-2022, S. 40-44.<text:line-break/><text:line-break/>
<text:a xlink:type="simple" xlink:href="http://www.wissen-hilfe.de/_Wissen/locked/papers/d-ing-2020-06-003.pdf" text:style-name="Internet_20_link" text:visited-style-name="Visited_20_Internet_20_Link">LINK</text:a><text:line-break/>Dam, Franz: Whitepaper Technik zum Thema Türen<text:line-break/>Kostenloses Nachschlagemedium für Planende.<text:line-break/>In: Deutsches Ingenieurblatt - bauplaner, DIB 6-2022, S. 8-9.<text:line-break/><text:line-break/>
<text:a xlink:type="simple" xlink:href="http://www.wissen-hilfe.de/_Wissen/locked/papers/din-2022-10-001.pdf" text:style-name="Internet_20_link" text:visited-style-name="Visited_20_Internet_20_Link">LINK</text:a><text:line-break/>Edelhoff, Sebastian; Brunner, Markus: Gemeinsam Zukunft bauen - 75 Jahre Normenausschuß Bauwesen bei DIN.<text:line-break/>In: DIN Mitteilungen, 101. Jg.2022-10, S. 6-16.<text:line-break/><text:line-break/></text:p>
      <text:h text:style-name="Heading_20_2" text:outline-level="2"><text:bookmark-start text:name="__RefHeading___NoTitle_5"/><text:bookmark-start text:name="section4"/>2021<text:bookmark-end text:name="__RefHeading___NoTitle_5"/><text:bookmark-end text:name="section4"/></text:h>
      <text:p text:style-name="Text_20_body"><text:a xlink:type="simple" xlink:href="http://www.wissen-hilfe.de/_Wissen/locked/papers/dp-2021-07-001.pdf" text:style-name="Internet_20_link" text:visited-style-name="Visited_20_Internet_20_Link">LINK</text:a><text:line-break/>Hachmann, Andreas: Alt und neu im Betonverguss<text:line-break/>Explosionsfestes Verschliessen zweier Bergwerksschächte.<text:line-break/>In: Der Praktiker, 73. Jg. 2021-07, S. 315-321.<text:line-break/><text:line-break/>
<text:a xlink:type="simple" xlink:href="http://www.wissen-hilfe.de/_Wissen/locked/papers/dp-2021-09-003.pdf" text:style-name="Internet_20_link" text:visited-style-name="Visited_20_Internet_20_Link">LINK</text:a><text:line-break/>Hachmann, Andreas: 1000 m auf einer Verlagerung<text:line-break/>Einbau einer Steigeleitung in einen Bergwerksschacht.<text:line-break/>In: Der Praktiker, 73. Jg. 2021-09, S. 434-439.<text:line-break/><text:line-break/>
<text:a xlink:type="simple" xlink:href="http://www.wissen-hilfe.de/_Wissen/locked/papers/d-ing-2021-10-001.pdf" text:style-name="Internet_20_link" text:visited-style-name="Visited_20_Internet_20_Link">LINK</text:a><text:line-break/>Jacob-Freitag, Susanne: Zustimmungen im Einzelfall für zwei Kranbahnen<text:line-break/>stahlharte Träger aus Holz.<text:line-break/>In: Deutsches Ingenieurblatt, DIB 10-2021, S. 20-25.<text:line-break/><text:line-break/>
<text:a xlink:type="simple" xlink:href="http://www.wissen-hilfe.de/_Wissen/locked/papers/din-2021-05-001.pdf" text:style-name="Internet_20_link" text:visited-style-name="Visited_20_Internet_20_Link">LINK</text:a><text:line-break/>Kempa, Susan: EUROCODES - Europäische Normen für die Bemessung und Konstruktion von Gebäuden und Ingenieurbauwerken<text:line-break/>Normenausschuss Bauwesen (NABau).<text:line-break/>In: DIN Mitteilungen, 100. Jg.2021-05, S. 30-32.<text:line-break/><text:line-break/>
<text:a xlink:type="simple" xlink:href="http://www.wissen-hilfe.de/_Wissen/locked/papers/sis-2021-01-002.pdf" text:style-name="Internet_20_link" text:visited-style-name="Visited_20_Internet_20_Link">LINK</text:a><text:line-break/>Dietrich, Matthias: Brandschutzrecht versus Arbeitsstättenrecht.<text:line-break/>In: sicher ist sicher, 72. Jg. 2021-01, S. 20-26.<text:line-break/><text:line-break/>
<text:a xlink:type="simple" xlink:href="http://www.wissen-hilfe.de/_Wissen/locked/papers/sis-2021-01-005.pdf" text:style-name="Internet_20_link" text:visited-style-name="Visited_20_Internet_20_Link">LINK</text:a><text:line-break/>Wilrich, Thomas: Bautagebuch ist keine Arbeitszeiterfassung<text:line-break/>Wie die EU-Grundrechtscharta auf Arbeitszeitnachweise einwirkt.<text:line-break/>In: sicher ist sicher, 72. Jg. 2021-01, S. 39-41.<text:line-break/><text:line-break/>
<text:a xlink:type="simple" xlink:href="http://www.wissen-hilfe.de/_Wissen/locked/papers/sis-2021-06-004.pdf" text:style-name="Internet_20_link" text:visited-style-name="Visited_20_Internet_20_Link">LINK</text:a><text:line-break/>Faasch, Miriam: Verkeilte Brandschutztüren<text:line-break/>Gibt es einen Ausweg aus dem Dilemma zwischen Brandschutz und Nutzerfreundlichkeit?.<text:line-break/>In: sicher ist sicher, 72. Jg. 2021-06, S. 286-290.<text:line-break/><text:line-break/>
<text:a xlink:type="simple" xlink:href="http://www.wissen-hilfe.de/_Wissen/locked/papers/s-ing-2021-01-004.pdf" text:style-name="Internet_20_link" text:visited-style-name="Visited_20_Internet_20_Link">LINK</text:a><text:line-break/>Wilrich, Thomas: Die ungesicherte Betonplatte<text:line-break/>Grobe Fahrlässigkeit durch unzureichende Organisation, Unterweisung und Kontrolle.<text:line-break/>In: Sicherheitsingenieur, 52. Jg., 01/2021, S. 34-35.<text:line-break/><text:line-break/>
<text:a xlink:type="simple" xlink:href="http://www.wissen-hilfe.de/_Wissen/locked/papers/s-ing-2021-03-006.pdf" text:style-name="Internet_20_link" text:visited-style-name="Visited_20_Internet_20_Link">LINK</text:a><text:line-break/>Koss, Arne: Kleinster Nenner in der Praxis: Brandschutzordnung und Unternehmerpflichten<text:line-break/>Notfall- und Krisenmanagement: Rahmenvorgaben, -bedingungen und Hintergründe Teil 2.<text:line-break/>In: Sicherheitsingenieur, 52. Jg., 03/2021, S. 31-35.<text:line-break/><text:line-break/>
<text:a xlink:type="simple" xlink:href="http://www.wissen-hilfe.de/_Wissen/locked/papers/s-ing-2021-07-001.pdf" text:style-name="Internet_20_link" text:visited-style-name="Visited_20_Internet_20_Link">LINK</text:a><text:line-break/>Pries, Sophie-Louise: Löschanlagen in elektrischen Betriebsräumen von Bestandsbauten<text:line-break/>Technische Brandschutzlösungen finden.<text:line-break/>In: Sicherheitsingenieur, 52. Jg., 07/2021, S. 8-11.<text:line-break/><text:line-break/>
<text:a xlink:type="simple" xlink:href="http://www.wissen-hilfe.de/_Wissen/locked/papers/te-si-2021-05-06-006.pdf" text:style-name="Internet_20_link" text:visited-style-name="Visited_20_Internet_20_Link">LINK</text:a><text:line-break/>Kater, Stefan: DIN EN 16034: Wie richtig anwenden? - Produktnorm regelt Herstellung und In-Verkehr-Bringen.<text:line-break/>In: Technische Sicherheit, Bd.11 (2021) Nr. 05-06, S. 25-28.<text:line-break/><text:line-break/>
<text:a xlink:type="simple" xlink:href="http://www.wissen-hilfe.de/_Wissen/locked/papers/te-si-2021-05-06-010.pdf" text:style-name="Internet_20_link" text:visited-style-name="Visited_20_Internet_20_Link">LINK</text:a><text:line-break/>Welsch, Matthias: Explosionsschutz für die Holzpelletproduktion.<text:line-break/>In: Technische Sicherheit, Bd.11 (2021) Nr. 05-06, S. 49-51.<text:line-break/><text:line-break/>
<text:a xlink:type="simple" xlink:href="http://www.wissen-hilfe.de/_Wissen/locked/papers/te-si-2021-05-06-012.pdf" text:style-name="Internet_20_link" text:visited-style-name="Visited_20_Internet_20_Link">LINK</text:a><text:line-break/>Bahn, Steffen; et al.: KAS-18- und was dann?<text:line-break/>Ein Ansatz zur Berücksichtigung der störfallrechtlichen Belange im Baurecht.<text:line-break/>In: Technische Sicherheit, Bd.11 (2021) Nr. 05-06, S. 54-61.<text:line-break/><text:line-break/>
<text:a xlink:type="simple" xlink:href="http://www.wissen-hilfe.de/_Wissen/locked/papers/te-si-2021-07-08-004.pdf" text:style-name="Internet_20_link" text:visited-style-name="Visited_20_Internet_20_Link">LINK</text:a><text:line-break/>Gehrig, Hans: Quaderförmige flüssigkeitsgefüllte Metallbehälter und -wannen unter Erdbebenbelastung.<text:line-break/>In: Technische Sicherheit, Bd.11 (2021) Nr. 07-08, S. 33-41.<text:line-break/><text:line-break/>
<text:a xlink:type="simple" xlink:href="http://www.wissen-hilfe.de/_Wissen/locked/papers/te-si-2021-07-08-006.pdf" text:style-name="Internet_20_link" text:visited-style-name="Visited_20_Internet_20_Link">LINK</text:a><text:line-break/>König, Klaus W.: Woher nehmen in Zeiten der Dürre?<text:line-break/>Wassermanagement für Parkanlagen und Sportrasenflächen: Sammlung und Bevorratung.<text:line-break/>In: Technische Sicherheit, Bd.11 (2021) Nr. 07-08, S. 47-50.<text:line-break/><text:line-break/>
<text:a xlink:type="simple" xlink:href="http://www.wissen-hilfe.de/_Wissen/locked/papers/te-si-2021-07-08-007.pdf" text:style-name="Internet_20_link" text:visited-style-name="Visited_20_Internet_20_Link">LINK</text:a><text:line-break/>Kionka, Tom: Schutz von Boden und Grundwasser.<text:line-break/>Wassergefährdende Flüssigkeiten sicher handhaben.<text:line-break/>In: Technische Sicherheit, Bd.11 (2021) Nr. 07-08, S. 51-52.<text:line-break/><text:line-break/></text:p>
      <text:h text:style-name="Heading_20_2" text:outline-level="2"><text:bookmark-start text:name="__RefHeading___NoTitle_6"/><text:bookmark-start text:name="section5"/>2020<text:bookmark-end text:name="__RefHeading___NoTitle_6"/><text:bookmark-end text:name="section5"/></text:h>
      <text:p text:style-name="Text_20_body"><text:a xlink:type="simple" xlink:href="http://www.wissen-hilfe.de/_Wissen/locked/papers/arp-2020-01-004.pdf" text:style-name="Internet_20_link" text:visited-style-name="Visited_20_Internet_20_Link">LINK</text:a><text:line-break/>Meyer, Guido: Die Verantwortlichkeit des Bauherrn im Arbeitsschutzrecht bei der Ausführung von Bauvorhaben.<text:line-break/>In: ARP, Jg., 1 - 1/2020, S. 16-19.<text:line-break/><text:line-break/>
<text:a xlink:type="simple" xlink:href="http://www.wissen-hilfe.de/_Wissen/locked/papers/dp-2020-07-001.pdf" text:style-name="Internet_20_link" text:visited-style-name="Visited_20_Internet_20_Link">LINK</text:a><text:line-break/>Czysch, Martin: Zwischen den Zeilen lesen<text:line-break/>DIN EN ISO 12944-7: Beschichtungsstoffe - Korrosionsschutz von Stahlbauten durch Beschichtungssysteme- Teil 7: Ausführung und Überwachung der Beschichtungsarbeiten.<text:line-break/>In: Der Praktiker, 72. Jg. 2020-07, S. 332-334.<text:line-break/><text:line-break/>
<text:a xlink:type="simple" xlink:href="http://www.wissen-hilfe.de/_Wissen/locked/papers/dp-2020-09-002.pdf" text:style-name="Internet_20_link" text:visited-style-name="Visited_20_Internet_20_Link">LINK</text:a><text:line-break/>Groten, Gerd: Die Angst des Statikers vor der Schweißnahtreparatur durch Schweißen.<text:line-break/>Stirbt der Schweisskonstrukteur im Stahlbau aus?.<text:line-break/>In: Der Praktiker, 72. Jg. 2020-09, S. 446-453.<text:line-break/><text:line-break/>
<text:a xlink:type="simple" xlink:href="http://www.wissen-hilfe.de/_Wissen/locked/papers/dp-2020-09-003.pdf" text:style-name="Internet_20_link" text:visited-style-name="Visited_20_Internet_20_Link">LINK</text:a><text:line-break/>Schuster, Jochen: Der Weg zu Festigkeit und Schweißeignung.<text:line-break/>Schweisseignung von Stählen für den Stahlbau, Teil 3: Unlegierte Baustähle und ihre Metallurgische Entwicklung.<text:line-break/>In: Der Praktiker, 72. Jg. 2020-09, S. 460-467.<text:line-break/><text:line-break/>
<text:a xlink:type="simple" xlink:href="http://www.wissen-hilfe.de/_Wissen/locked/papers/dVS-2020-11-003.pdf" text:style-name="Internet_20_link" text:visited-style-name="Visited_20_Internet_20_Link">LINK</text:a><text:line-break/>: Rechtsprechung im Volltext.<text:line-break/>1 Folgen der Unionsrechtswidrigkeit der Mindest- und Höchstsätze der HOAI.<text:line-break/>In: Der Sachverständige, 47.Jg., DS 11/2020, S. 286-291.<text:line-break/><text:line-break/>
<text:a xlink:type="simple" xlink:href="http://www.wissen-hilfe.de/_Wissen/locked/papers/d-ing-2020-03-001.pdf" text:style-name="Internet_20_link" text:visited-style-name="Visited_20_Internet_20_Link">LINK</text:a><text:line-break/>Kalte, Peter; Wiesner, Michael: Trenne Leistung von Vergütung.<text:line-break/>Der Vertrag zählt.<text:line-break/>In: Deutsches Ingenieurblatt, DIB 03-2020, S. 42-43.<text:line-break/><text:line-break/>
<text:a xlink:type="simple" xlink:href="http://www.wissen-hilfe.de/_Wissen/locked/papers/d-ing-2020-10-001.pdf" text:style-name="Internet_20_link" text:visited-style-name="Visited_20_Internet_20_Link">LINK</text:a><text:line-break/>Gebbeken, Norbert: Der Ingenieur und seine Verantwortung.<text:line-break/>Dienstleister für die Gesellschaft?.<text:line-break/>In: Deutsches Ingenieurblatt, DIB 10-2020, S. 48-55.<text:line-break/><text:line-break/>
<text:a xlink:type="simple" xlink:href="http://www.wissen-hilfe.de/_Wissen/locked/papers/sis-2020-01-004.pdf" text:style-name="Internet_20_link" text:visited-style-name="Visited_20_Internet_20_Link">LINK</text:a><text:line-break/>Wilrich, Thomas: Der Grubeneinsturz beim Bau eines Technologie- und Prüfzentrums mit Teststrecke.<text:line-break/>Strafverantwortung eines Baggerfahrers und Bauleiters wegen fahrlässiger Tötung und Körperverletzung.<text:line-break/>In: sicher ist sicher, 71. Jg. 2020-01, S. 35-37.<text:line-break/><text:line-break/>
<text:a xlink:type="simple" xlink:href="http://www.wissen-hilfe.de/_Wissen/locked/papers/sis-2020-04-003.pdf" text:style-name="Internet_20_link" text:visited-style-name="Visited_20_Internet_20_Link">LINK</text:a><text:line-break/>Felz, Sebastian: Sorgfaltspflichten beim Rückwärtsfahren auf Baustellen.<text:line-break/>OLG Hamm, Urt. v. 21.05.2019, 9 U 56/18.<text:line-break/>In: sicher ist sicher, 71. Jg. 2020-04, S. 199-200.<text:line-break/><text:line-break/>
<text:a xlink:type="simple" xlink:href="http://www.wissen-hilfe.de/_Wissen/locked/papers/sis-2020-05-001.pdf" text:style-name="Internet_20_link" text:visited-style-name="Visited_20_Internet_20_Link">LINK</text:a><text:line-break/>Langer, Philipp; Beerheide, Emanuel: „ Wann und warum soll ich da reingucken?“ Erfahrungen mit Unterstützungsangeboten für betriebliche Gesundheitsförderung in Kleinbetrieben<text:line-break/>(Teil 1 von 2).<text:line-break/>In: sicher ist sicher, 71. Jg. 2020-05, S. 243-246.<text:line-break/><text:line-break/>
<text:a xlink:type="simple" xlink:href="http://www.wissen-hilfe.de/_Wissen/locked/papers/sis-2020-05-002.pdf" text:style-name="Internet_20_link" text:visited-style-name="Visited_20_Internet_20_Link">LINK</text:a><text:line-break/>Wilrich, Thomas: Infektionsrisiko Teil 1: Beweisprobleme der Beschäftigten bei Unfallversicherungsansprüchen.
Erfolglose Klage einer Lehrerin nach Hepatitis-Infektion.<text:line-break/>In: sicher ist sicher, 71. Jg. 2020-05, S. 251-252.<text:line-break/><text:line-break/>
<text:a xlink:type="simple" xlink:href="http://www.wissen-hilfe.de/_Wissen/locked/papers/sis-2020-06-005.pdf" text:style-name="Internet_20_link" text:visited-style-name="Visited_20_Internet_20_Link">LINK</text:a><text:line-break/>M.Sc&amp;M.Eng; Muro, Donato: Das Zusammenwirken von Brand- und Arbeitsschutz.<text:line-break/>In: sicher ist sicher, 71. Jg. 2020-06, S. 310-311.<text:line-break/><text:line-break/>
<text:a xlink:type="simple" xlink:href="http://www.wissen-hilfe.de/_Wissen/locked/papers/sis-2020-07-08-005.pdf" text:style-name="Internet_20_link" text:visited-style-name="Visited_20_Internet_20_Link">LINK</text:a><text:line-break/>Wilrich, Thomas: Der Sturz des Gymnasiasten in den Klosterbrunnen.<text:line-break/>In: sicher ist sicher, 71. Jg. 2020-07-08, S. 354-359.<text:line-break/><text:line-break/>
<text:a xlink:type="simple" xlink:href="http://www.wissen-hilfe.de/_Wissen/locked/papers/sis-2020-10-002.pdf" text:style-name="Internet_20_link" text:visited-style-name="Visited_20_Internet_20_Link">LINK</text:a><text:line-break/>Busch, Dörte; Kohte, Wolfhard: Behinderungsgerechte Gestaltung von Arbeitsplätzen durch digitale Assistenzsysteme..<text:line-break/>In: sicher ist sicher, 71. Jg. 2020-10, S. 433-438.<text:line-break/><text:line-break/>
<text:a xlink:type="simple" xlink:href="http://www.wissen-hilfe.de/_Wissen/locked/papers/sis-2020-11-005.pdf" text:style-name="Internet_20_link" text:visited-style-name="Visited_20_Internet_20_Link">LINK</text:a><text:line-break/>Reidenbach, Hans-Dieter: Werden eigene Grenzwerte bei optischer Strahlung auch für die Allgemeinbevölkerung benötigt? <text:line-break/>(Teil 4 von 4).<text:line-break/>In: sicher ist sicher, 71. Jg. 2020-11, S. 494-497.<text:line-break/><text:line-break/>
<text:a xlink:type="simple" xlink:href="http://www.wissen-hilfe.de/_Wissen/locked/papers/s-ing-2020-03-002.pdf" text:style-name="Internet_20_link" text:visited-style-name="Visited_20_Internet_20_Link">LINK</text:a><text:line-break/>Rottmann, Rainer: Das Spiel mit dem Feuer: Brandschutzschalter - … und kein Ende?<text:line-break/>Überarbeitete DIN VDE 0100-420.<text:line-break/>In: Sicherheitsingenieur, 51. Jg., 03/2020, S. 12-14.<text:line-break/><text:line-break/>
<text:a xlink:type="simple" xlink:href="http://www.wissen-hilfe.de/_Wissen/locked/papers/s-ing-2020-04-003.pdf" text:style-name="Internet_20_link" text:visited-style-name="Visited_20_Internet_20_Link">LINK</text:a><text:line-break/>Pieper, Birgit: Schutzmaßnahmen bei Arbeiten im Freien.<text:line-break/>Tipps für die Praxis.<text:line-break/>In: Sicherheitsingenieur, 51. Jg., 04/2020, S. 33-35.<text:line-break/><text:line-break/>
<text:a xlink:type="simple" xlink:href="http://www.wissen-hilfe.de/_Wissen/locked/papers/te-si-2020-01-02-001.pdf" text:style-name="Internet_20_link" text:visited-style-name="Visited_20_Internet_20_Link">LINK</text:a><text:line-break/>Konersmann, Rainer: Warum stürzen Brücken ein?.<text:line-break/>In: Technische Sicherheit, Bd.10 (2020) Nr. 01-02, S. 10-20.<text:line-break/><text:line-break/>
<text:a xlink:type="simple" xlink:href="http://www.wissen-hilfe.de/_Wissen/locked/papers/te-si-2020-03-006.pdf" text:style-name="Internet_20_link" text:visited-style-name="Visited_20_Internet_20_Link">LINK</text:a><text:line-break/>Lüdemann, Kai: Schwachstellen beim Brand- und Arbeitsschutz auf Großbaustellen.<text:line-break/>In: Technische Sicherheit, Bd.10 (2020) Nr. 03, S. 26-27.<text:line-break/><text:line-break/>
<text:a xlink:type="simple" xlink:href="http://www.wissen-hilfe.de/_Wissen/locked/papers/te-si-2020-04-05-002.pdf" text:style-name="Internet_20_link" text:visited-style-name="Visited_20_Internet_20_Link">LINK</text:a><text:line-break/>Konersmann, Rainer: Hohe Häuser - hohes Risiko? <text:line-break/>Hochbau und Brandschutz.<text:line-break/>In: Technische Sicherheit, 10. Jg 2020-Nr. 04-05, S. 17-27.<text:line-break/><text:line-break/>
<text:a xlink:type="simple" xlink:href="http://www.wissen-hilfe.de/_Wissen/locked/papers/te-si-2020-04-05-004.pdf" text:style-name="Internet_20_link" text:visited-style-name="Visited_20_Internet_20_Link">LINK</text:a><text:line-break/>Hilse, Annika: Sicher Arbeiten in großer Höhe. <text:line-break/>Absturzsicherung.<text:line-break/>In: Technische Sicherheit, 10. Jg 2020-Nr. 04-05, S. 44-45.<text:line-break/><text:line-break/>
<text:a xlink:type="simple" xlink:href="http://www.wissen-hilfe.de/_Wissen/locked/papers/te-si-2020-07-08-001.pdf" text:style-name="Internet_20_link" text:visited-style-name="Visited_20_Internet_20_Link">LINK</text:a><text:line-break/>Zülch, Stephan; Langstrof, Alexandra: Baudenkmale vor Brand schützen.<text:line-break/>In: Technische Sicherheit, 10. Jg 2020-Nr. 07-08, S. 10-14.<text:line-break/><text:line-break/>
<text:a xlink:type="simple" xlink:href="http://www.wissen-hilfe.de/_Wissen/locked/papers/te-si-2020-10-004.pdf" text:style-name="Internet_20_link" text:visited-style-name="Visited_20_Internet_20_Link">LINK</text:a><text:line-break/>Kionka, Tom: EuGH lenkt Abscheider auf normative Zweigleisigkeit.<text:line-break/>Leichtflüssigkeitsabscheider.<text:line-break/>In: Technische Sicherheit, 10. Jg 2020-Nr. 10, S. 38-40.<text:line-break/><text:line-break/>
<text:a xlink:type="simple" xlink:href="http://www.wissen-hilfe.de/_Wissen/locked/papers/te-si-2020-11-12-004.pdf" text:style-name="Internet_20_link" text:visited-style-name="Visited_20_Internet_20_Link">LINK</text:a><text:line-break/>Koch, Stefan: Brandschutz und Bestandsschutz.<text:line-break/>Die rechtlichen Grundlagen für den sicheren und wirtschaftlichen Umgang mit Brandschutz im Bestand.<text:line-break/>In: Technische Sicherheit, 13. Jg 2020-Nr. 11-12, S. 24-27.<text:line-break/><text:line-break/></text:p>
      <text:h text:style-name="Heading_20_2" text:outline-level="2"><text:bookmark-start text:name="__RefHeading___NoTitle_7"/><text:bookmark-start text:name="section6"/>2019<text:bookmark-end text:name="__RefHeading___NoTitle_7"/><text:bookmark-end text:name="section6"/></text:h>
      <text:p text:style-name="Text_20_body"><text:a xlink:type="simple" xlink:href="http://www.wissen-hilfe.de/_Wissen/locked/papers/dp-2019-03-002.pdf" text:style-name="Internet_20_link" text:visited-style-name="Visited_20_Internet_20_Link">LINK</text:a><text:line-break/>Trillmich, Rainer: Änderungen im Detail. DIE AKTUALISIERTEN NORMEN ZUM BOLZENSCHWEISSEN DIN EN ISO 14555 UND DIN EN ISO 13918.<text:line-break/>In: Der Praktiker, 71. Jg. 2019-3, S. 112-116.<text:line-break/><text:line-break/>
<text:a xlink:type="simple" xlink:href="http://www.wissen-hilfe.de/_Wissen/locked/papers/dp-2019-1-2-001.pdf" text:style-name="Internet_20_link" text:visited-style-name="Visited_20_Internet_20_Link">LINK</text:a><text:line-break/>Otten Andreas: Was Lange währt, wird endlich gut? WELCHE ÄNDERUNGEN BRINGT DIE NEUE DIN EN 1090-2?.<text:line-break/>In: Der Praktiker, 71. Jg. 2019-1-2, S. 23-25.<text:line-break/><text:line-break/>
<text:a xlink:type="simple" xlink:href="http://www.wissen-hilfe.de/_Wissen/locked/papers/dVS-2019-9-001.pdf" text:style-name="Internet_20_link" text:visited-style-name="Visited_20_Internet_20_Link">LINK</text:a><text:line-break/>b.v.s Sachverständige: Standpunkt -  Fachbereiche -  Bau, Elektrotechnik und Informationstechnik (E+I)<text:line-break/>Fundamenterder-Erdungsanlagen 05-2019.<text:line-break/>In: Der Sachverständige, 46.Jg., DS 9/2019, S. 208-218.<text:line-break/><text:line-break/>
<text:a xlink:type="simple" xlink:href="http://www.wissen-hilfe.de/_Wissen/locked/papers/d-ing-2019-10-001.pdf" text:style-name="Internet_20_link" text:visited-style-name="Visited_20_Internet_20_Link">LINK</text:a><text:line-break/>Lachmann, Stefan: Schneelast- und Windzonen richtig bestimmen. <text:line-break/>Vorsicht bei ungenauen Tabellenangaben.<text:line-break/>In: Deutsches Ingenieurblatt, DIB 10-2019, S. 33-39.<text:line-break/><text:line-break/>
<text:a xlink:type="simple" xlink:href="http://www.wissen-hilfe.de/_Wissen/locked/papers/sis-2019-04-001.pdf" text:style-name="Internet_20_link" text:visited-style-name="Visited_20_Internet_20_Link">LINK</text:a><text:line-break/>Pillar, Florian: Der Brandschutz im bauordnungsrechtlichen Genehmigungsverfahren für Arbeitsstätten.<text:line-break/>In: sicher ist sicher, 70. Jg. 2019-04, S. 162-165.<text:line-break/><text:line-break/>
<text:a xlink:type="simple" xlink:href="http://www.wissen-hilfe.de/_Wissen/locked/papers/sis-2019-06-006.pdf" text:style-name="Internet_20_link" text:visited-style-name="Visited_20_Internet_20_Link">LINK</text:a><text:line-break/>Wilrich, Thomas: Kein Bestandsschutz für Büroräume ohne nach außen öffnende Fluchttür.<text:line-break/>Warum selbst eine konkrete Nachtragsgenehmigung der Fluchtrichtung dem Betreiber wegen der dynamischen ArbStättV nichts nützt.<text:line-break/>In: sicher ist sicher, 70. Jg. 2019-06, S. 306-310.<text:line-break/><text:line-break/>
<text:a xlink:type="simple" xlink:href="http://www.wissen-hilfe.de/_Wissen/locked/papers/sis-2019-10-003.pdf" text:style-name="Internet_20_link" text:visited-style-name="Visited_20_Internet_20_Link">LINK</text:a><text:line-break/>Dietrich, Matthias; Pillar, Florian: Über die Aufschlagrichtung von Notausgangstüren.<text:line-break/>In: sicher ist sicher, 70. Jg. 2019-10, S. 454-459.<text:line-break/><text:line-break/>
<text:a xlink:type="simple" xlink:href="http://www.wissen-hilfe.de/_Wissen/locked/papers/te-si-2019-05-005.pdf" text:style-name="Internet_20_link" text:visited-style-name="Visited_20_Internet_20_Link">LINK</text:a><text:line-break/>Wenner, Andy: Aerosollöschanlagen.<text:line-break/>In: Technische Sicherheit, Bd.9 (2019) Nr. 5, S. 41-43.<text:line-break/><text:line-break/>
<text:a xlink:type="simple" xlink:href="http://www.wissen-hilfe.de/_Wissen/locked/papers/te-si-2019-06-008.pdf" text:style-name="Internet_20_link" text:visited-style-name="Visited_20_Internet_20_Link">LINK</text:a><text:line-break/>Stöckmann, Achim: Arbeitsschutz im Brandschutzkonzept.<text:line-break/>In: Technische Sicherheit, Bd.9 (2019) Nr. 6, S. 46-50.<text:line-break/><text:line-break/>
<text:a xlink:type="simple" xlink:href="http://www.wissen-hilfe.de/_Wissen/locked/papers/te-si-2019-09-001.pdf" text:style-name="Internet_20_link" text:visited-style-name="Visited_20_Internet_20_Link">LINK</text:a><text:line-break/>Pfeifer,Philipp; Scherer, Thomas; Lorenz, Dirk: Neuerungen im Bauproduktenrecht - praxistauglich?<text:line-break/>aBG, abZ, ETA, abP, ZiE, vBG, ü, CE, etc.: Die Verwirrung um Nachweise.<text:line-break/>In: Technische Sicherheit, Bd.9 (2019) Nr. 9, S. 11-15.<text:line-break/><text:line-break/></text:p>
      <text:h text:style-name="Heading_20_2" text:outline-level="2"><text:bookmark-start text:name="__RefHeading___NoTitle_8"/><text:bookmark-start text:name="section7"/>2018<text:bookmark-end text:name="__RefHeading___NoTitle_8"/><text:bookmark-end text:name="section7"/></text:h>
      <text:p text:style-name="Text_20_body"><text:a xlink:type="simple" xlink:href="http://www.wissen-hilfe.de/_Wissen/locked/papers/dib-2018-09-001.pdf" text:style-name="Internet_20_link" text:visited-style-name="Visited_20_Internet_20_Link">LINK</text:a><text:line-break/>Seitz, Thomas: Wie sensible Technik im smarten Gebäude zuverlässig funktioniert. Blitz- und Überspannungsschutz.<text:line-break/>In: DIB Deutsches Ingenieurblatt, DIB 9-2018, S. 24-28.<text:line-break/><text:line-break/>
<text:a xlink:type="simple" xlink:href="http://www.wissen-hilfe.de/_Wissen/locked/papers/mfo-2018-7-8.pdf" text:style-name="Internet_20_link" text:visited-style-name="Visited_20_Internet_20_Link">LINK</text:a><text:line-break/>Rothbauer, Christian / Czysch, Martin: Die neue DIN EN ISO 12944. Das ändert sich für den Anwender, Einkäufer und Planer.<text:line-break/>In: Magazin für Oberflächentechnik, 72(208)7-8, S. 27-29.<text:line-break/><text:line-break/>
<text:a xlink:type="simple" xlink:href="http://www.wissen-hilfe.de/_Wissen/locked/papers/sis-2018-01-003.pdf" text:style-name="Internet_20_link" text:visited-style-name="Visited_20_Internet_20_Link">LINK</text:a><text:line-break/>Wilrich, Thomas: Der Arbeitsunfall beim. Parkhausbau und der Verantwortungsumfang des SiGeKo.
Ein schwach begründeter Strafbefehl gegen einen Sicherheits- und Gesundheitsschutzkoordinator wegen fehlender Absturzsicherung.<text:line-break/>In: sicher ist sicher, 69. Jg. 2018-01, S. 28-31.<text:line-break/><text:line-break/>
<text:a xlink:type="simple" xlink:href="http://www.wissen-hilfe.de/_Wissen/locked/papers/sis-2018-02-004.pdf" text:style-name="Internet_20_link" text:visited-style-name="Visited_20_Internet_20_Link">LINK</text:a><text:line-break/>Wilrich, Thomas; Wilrich, Cordula: Die Explosion beim Bau der Salzgrotte in St. Ingbert.<text:line-break/>In: sicher ist sicher, 69. Jg. 2018-02, S. 72-78.<text:line-break/><text:line-break/>
<text:a xlink:type="simple" xlink:href="http://www.wissen-hilfe.de/_Wissen/locked/papers/sis-2018-06-001.pdf" text:style-name="Internet_20_link" text:visited-style-name="Visited_20_Internet_20_Link">LINK</text:a><text:line-break/>Dudek, Thomas; Helmus, Manfred: Die „Digitale Unterlage für spätere Arbeiten“
Teil 1: Building Information Modeling- BIM-Ziele.<text:line-break/>In: sicher ist sicher, 69. Jg. 2018-06, S. 265-268.<text:line-break/><text:line-break/>
<text:a xlink:type="simple" xlink:href="http://www.wissen-hilfe.de/_Wissen/locked/papers/sis-2018-06-002.pdf" text:style-name="Internet_20_link" text:visited-style-name="Visited_20_Internet_20_Link">LINK</text:a><text:line-break/>Kohte, Wolfgang: Arbeitsstättenrecht gegen Bauordnungsrecht - ein lösbarer Konflikt.<text:line-break/>In: sicher ist sicher, 69. Jg. 2018-06, S. 169-273.<text:line-break/><text:line-break/>
<text:a xlink:type="simple" xlink:href="http://www.wissen-hilfe.de/_Wissen/locked/papers/sis-2018-07-08-002.pdf" text:style-name="Internet_20_link" text:visited-style-name="Visited_20_Internet_20_Link">LINK</text:a><text:line-break/>Dudek, Thomas; Helmus, Manfred: Die „Digitale Unterlage für spätere Arbeiten“<text:line-break/>Teil2: Das Organisationshandbuch (BIM-Konzept).<text:line-break/>In: sicher ist sicher, 69. Jg. 2018-07-08, S. 322-326.<text:line-break/><text:line-break/>
<text:a xlink:type="simple" xlink:href="http://www.wissen-hilfe.de/_Wissen/locked/papers/sis-2018-09-003.pdf" text:style-name="Internet_20_link" text:visited-style-name="Visited_20_Internet_20_Link">LINK</text:a><text:line-break/>Dudek, Thomas; Helmus, Manfred: Die „Digitale Unterlage für spätere Arbeiten“<text:line-break/>Teil3: Das Informations- und Dokumentenmanagement (BIM-Management).<text:line-break/>In: sicher ist sicher, 69. Jg. 2018-09, S. 376-380.<text:line-break/><text:line-break/>
<text:a xlink:type="simple" xlink:href="http://www.wissen-hilfe.de/_Wissen/locked/papers/sis-2018-11-004.pdf" text:style-name="Internet_20_link" text:visited-style-name="Visited_20_Internet_20_Link">LINK</text:a><text:line-break/>Daub, Michael; Welz, Torsten: Brandfrüherkennung im Tanklager.<text:line-break/>Gleiches Sicherheitsniveau mit alternativem Sanierungskonzept<text:line-break/>.<text:line-break/>In: sicher ist sicher, 69. Jg. 2018-11, S. 488-491.<text:line-break/><text:line-break/>
<text:a xlink:type="simple" xlink:href="http://www.wissen-hilfe.de/_Wissen/locked/papers/sis-2018-12-003.pdf" text:style-name="Internet_20_link" text:visited-style-name="Visited_20_Internet_20_Link">LINK</text:a><text:line-break/>Schlüter, Anke: Freie Bewegungsfläche auf Autobahnbaustellen.<text:line-break/>In: sicher ist sicher, 69. Jg. 2018-12, S. 542-546.<text:line-break/><text:line-break/>
<text:a xlink:type="simple" xlink:href="http://www.wissen-hilfe.de/_Wissen/locked/papers/te-si-2018-01-02-001.pdf" text:style-name="Internet_20_link" text:visited-style-name="Visited_20_Internet_20_Link">LINK</text:a><text:line-break/>Schwing,Stefan: Bestandsschutz im Brandschutz? Auswirkungen von kleinen und großen Änderungen im Industriebau.<text:line-break/>In: Technische Sicherheit, 8. Jg Bd.8 (2018) Nr.1/2, S. 9-14.<text:line-break/><text:line-break/>
<text:a xlink:type="simple" xlink:href="http://www.wissen-hilfe.de/_Wissen/locked/papers/te-si-2018-01-02-002.pdf" text:style-name="Internet_20_link" text:visited-style-name="Visited_20_Internet_20_Link">LINK</text:a><text:line-break/>Hegger, Thomas: Drei Jahre Muster-Industriebau-Richtlinie. Erfahrungen mit den neuen Regeln zur Rauchableitung und zum Rauchabzug.<text:line-break/>In: Technische Sicherheit, 8. Jg Bd.8 (2018) Nr.1/2, S. 15-18.<text:line-break/><text:line-break/>
<text:a xlink:type="simple" xlink:href="http://www.wissen-hilfe.de/_Wissen/locked/papers/te-si-2018-01-02-005.pdf" text:style-name="Internet_20_link" text:visited-style-name="Visited_20_Internet_20_Link">LINK</text:a><text:line-break/>Geoerg, Paul et al.:: Bewegung besonderer Personengruppen - Berücksichtigung von Barrierefreiheit.<text:line-break/>In: Technische Sicherheit, 8. Jg Bd.8 (2018) Nr.1/2, S. 38-43.<text:line-break/><text:line-break/>
<text:a xlink:type="simple" xlink:href="http://www.wissen-hilfe.de/_Wissen/locked/papers/te-si-2018-01-02-008.pdf" text:style-name="Internet_20_link" text:visited-style-name="Visited_20_Internet_20_Link">LINK</text:a><text:line-break/>Rüschenschmidt, Thomas: Inklusion im Betrieb: Barrierefreie Fluchtwege.<text:line-break/>In: Technische Sicherheit, 8. Jg Bd.8 (2018) Nr.1/2, S. 51-52.<text:line-break/><text:line-break/>
<text:a xlink:type="simple" xlink:href="http://www.wissen-hilfe.de/_Wissen/locked/papers/te-si-2018-07-08-006.pdf" text:style-name="Internet_20_link" text:visited-style-name="Visited_20_Internet_20_Link">LINK</text:a><text:line-break/>Festag, Sebastian: Untersuchung der Wirksamkeit von anlagentechnischen Brandschutzmaßnahmen. Exemplarische Ergebnisse für einen aktuellen Überblick.<text:line-break/>In: Technische Sicherheit, Bd.8 (2018) Nr. 7/8, S. 34-40.<text:line-break/><text:line-break/>
<text:a xlink:type="simple" xlink:href="http://www.wissen-hilfe.de/_Wissen/locked/papers/te-si-2018-09-002.pdf" text:style-name="Internet_20_link" text:visited-style-name="Visited_20_Internet_20_Link">LINK</text:a><text:line-break/>Scherer, Thomas; Diewald, Philpp; Lorenz, Dirk: Dokumentation brandschutztechnisch relevanter Daten.<text:line-break/>In: Technische Sicherheit, Bd.8 (2018) Nr. 9, S. 10-16.<text:line-break/><text:line-break/></text:p>
      <text:h text:style-name="Heading_20_2" text:outline-level="2"><text:bookmark-start text:name="__RefHeading___NoTitle_9"/><text:bookmark-start text:name="section8"/>2017<text:bookmark-end text:name="__RefHeading___NoTitle_9"/><text:bookmark-end text:name="section8"/></text:h>
      <text:p text:style-name="Text_20_body"><text:a xlink:type="simple" xlink:href="http://www.wissen-hilfe.de/_Wissen/locked/papers/Bf-2017-02-001.pdf" text:style-name="Internet_20_link" text:visited-style-name="Visited_20_Internet_20_Link">LINK</text:a><text:line-break/>Schramke, Karen : Leiten und orientieren - alles im Sinne der Nutzer.<text:line-break/>In: Barrierefrei, BF - 2.2017, S. 12-17.<text:line-break/><text:line-break/>
<text:a xlink:type="simple" xlink:href="http://www.wissen-hilfe.de/_Wissen/locked/papers/Bf-2017-02-002.pdf" text:style-name="Internet_20_link" text:visited-style-name="Visited_20_Internet_20_Link">LINK</text:a><text:line-break/>Metlitzky, Nadine: Öffentliche Gebäude - Was, wann, wo barrierefrei?.<text:line-break/>In: Barrierefrei, BF - 2.2017, S. 20-23.<text:line-break/><text:line-break/>
<text:a xlink:type="simple" xlink:href="http://www.wissen-hilfe.de/_Wissen/locked/papers/dVS-2017-05-001.pdf" text:style-name="Internet_20_link" text:visited-style-name="Visited_20_Internet_20_Link">LINK</text:a><text:line-break/>Ziegler, Thomas: Harmonisierte Normen sind Teil des Unionsrechts-Konsequenzen für die Arbeit des (gerichtlichen) Sachverständigen.<text:line-break/>In: Der Sachverständige, 44. Jg., DS 5/2017, S. 117-123.<text:line-break/><text:line-break/>
<text:a xlink:type="simple" xlink:href="http://www.wissen-hilfe.de/_Wissen/locked/papers/dVS-2017-06-003.pdf" text:style-name="Internet_20_link" text:visited-style-name="Visited_20_Internet_20_Link">LINK</text:a><text:line-break/>: Urteile aus 44. Jg., DS 6/2017.<text:line-break/>In: Der Sachverständige, 44. Jg., DS 6/2017, S. 166-168.<text:line-break/><text:line-break/>
<text:a xlink:type="simple" xlink:href="http://www.wissen-hilfe.de/_Wissen/locked/papers/dib-2017-06-002.pdf" text:style-name="Internet_20_link" text:visited-style-name="Visited_20_Internet_20_Link">LINK</text:a><text:line-break/>Kalte, Peter; Wiesner, Michael: Was ist wichtig für Ingenieurverträge ?.<text:line-break/>In: DIB Deutsches Ingenieurblatt, DIB 6-2017, S. 49 - 52.<text:line-break/><text:line-break/>
<text:a xlink:type="simple" xlink:href="http://www.wissen-hilfe.de/_Wissen/locked/papers/dib-2017-07-08-001.pdf" text:style-name="Internet_20_link" text:visited-style-name="Visited_20_Internet_20_Link">LINK</text:a><text:line-break/>Kalte, Peter; Wiesner, Michael: Das Honorar für Maschinen- und Verfahrenstechnik.<text:line-break/>In: DIB Deutsches Ingenieurblatt, DIB 7-8-2017, S. 43 - 45.<text:line-break/><text:line-break/>
<text:a xlink:type="simple" xlink:href="http://www.wissen-hilfe.de/_Wissen/locked/papers/sis-2017-02-006.pdf" text:style-name="Internet_20_link" text:visited-style-name="Visited_20_Internet_20_Link">LINK</text:a><text:line-break/>Wilrich, Thomas: Der Sturz vom Baugerüst und die DIN4420.
Wie das OLG Celle die Verantwortung von Gerüsthersteller und Gerüstnutzer abgrenzt.<text:line-break/>In: sicher ist sicher, 68. Jg. 2017-02, S. 81-82.<text:line-break/><text:line-break/>
<text:a xlink:type="simple" xlink:href="http://www.wissen-hilfe.de/_Wissen/locked/papers/sis-2017-04-002.pdf" text:style-name="Internet_20_link" text:visited-style-name="Visited_20_Internet_20_Link">LINK</text:a><text:line-break/>Pillar, Florian: Arbeitsstätten im Bestand.<text:line-break/>Abstimmungsbedarf zwischen Arbeitsschutz und Brandschutz.<text:line-break/>In: sicher ist sicher, 68. Jg. 2017-04, S. 168-173.<text:line-break/><text:line-break/>
<text:a xlink:type="simple" xlink:href="http://www.wissen-hilfe.de/_Wissen/locked/papers/sis-2017-04-007.pdf" text:style-name="Internet_20_link" text:visited-style-name="Visited_20_Internet_20_Link">LINK</text:a><text:line-break/>Mühlemeyer,Christoph; Mittag, Christian: Zum Schwerpunktthema Brand- und Explosionsschutz.<text:line-break/>In: sicher ist sicher, 68. Jg. 2017-04, S. 199-201.<text:line-break/><text:line-break/>
<text:a xlink:type="simple" xlink:href="http://www.wissen-hilfe.de/_Wissen/locked/papers/sis-2017-11-003.pdf" text:style-name="Internet_20_link" text:visited-style-name="Visited_20_Internet_20_Link">LINK</text:a><text:line-break/>Citrich, Gerhard; LeihnerWeygandt, Wolfgang; Rühl, Reinhold: Asbest in Putzen -wo liegt eigentlich das Problem?.<text:line-break/>In: sicher ist sicher, 68. Jg. 2017-11, S. 486-491.<text:line-break/><text:line-break/>
<text:a xlink:type="simple" xlink:href="http://www.wissen-hilfe.de/_Wissen/locked/papers/sis-2017-11-004.pdf" text:style-name="Internet_20_link" text:visited-style-name="Visited_20_Internet_20_Link">LINK</text:a><text:line-break/>Schmidt, Eberhard: Staubfreisetzung bei der Handhabung von Pulvern und Schüttgütern.<text:line-break/>In: sicher ist sicher, 68. Jg. 2017-11, S. 492-497.<text:line-break/><text:line-break/>
<text:a xlink:type="simple" xlink:href="http://www.wissen-hilfe.de/_Wissen/locked/papers/te-si-2017-01-02-008.pdf" text:style-name="Internet_20_link" text:visited-style-name="Visited_20_Internet_20_Link">LINK</text:a><text:line-break/>Gunreben, Walter: Lösungen für staubarmes Arbeiten in der Bauwirtschaft.<text:line-break/>In: Technische Sicherheit, 7. Jg. Bd.7 (2017) Nr. 01/02, S. 47-48.<text:line-break/><text:line-break/>
<text:a xlink:type="simple" xlink:href="http://www.wissen-hilfe.de/_Wissen/locked/papers/te-si-2017-03-008.pdf" text:style-name="Internet_20_link" text:visited-style-name="Visited_20_Internet_20_Link">LINK</text:a><text:line-break/>Gunreben, Walter: Lösungen für staubarmes Arbeiten in der Bauwirtschaft.<text:line-break/>In: Technische Sicherheit, 7. Jg. Bd.7 (2017) Nr. 3, S. 57-58.<text:line-break/><text:line-break/>
<text:a xlink:type="simple" xlink:href="http://www.wissen-hilfe.de/_Wissen/locked/papers/te-si-2017-05-005.pdf" text:style-name="Internet_20_link" text:visited-style-name="Visited_20_Internet_20_Link">LINK</text:a><text:line-break/>Konersmann, Rainer: Verkehrsbauwerke mit hohem Risiko: Bewegliche Brücken.<text:line-break/>In: Technische Sicherheit, 7. Jg. Bd.7 (2017) Nr. 5, S. 34-41.<text:line-break/><text:line-break/>
<text:a xlink:type="simple" xlink:href="http://www.wissen-hilfe.de/_Wissen/locked/papers/te-si-2017-07-08-002.pdf" text:style-name="Internet_20_link" text:visited-style-name="Visited_20_Internet_20_Link">LINK</text:a><text:line-break/>Andres, Matthias: Die Anwendung der TRAS 320 „Umgebungsbedingte Gefahrenquellen Wind, Schnee und Eis„.<text:line-break/>In: Technische Sicherheit, 7. Jg. Bd.7 (2017) Nr. 7/8, S. 16-19.<text:line-break/><text:line-break/>
<text:a xlink:type="simple" xlink:href="http://www.wissen-hilfe.de/_Wissen/locked/papers/te-si-2017-11-12-002.pdf" text:style-name="Internet_20_link" text:visited-style-name="Visited_20_Internet_20_Link">LINK</text:a><text:line-break/>Müller, Norbert: Rückhaltung von Löschwasser unter der AwSV.<text:line-break/>In: Technische Sicherheit, 7. Jg. Bd.7 (2017) Nr.11/12, S. 16-18.<text:line-break/><text:line-break/>
<text:a xlink:type="simple" xlink:href="http://www.wissen-hilfe.de/_Wissen/locked/papers/te-ue-2017-04-034.pdf" text:style-name="Internet_20_link" text:visited-style-name="Visited_20_Internet_20_Link">LINK</text:a><text:line-break/>Kaschner, Morten: Anforderungen an den Stahlbau im industriellen Anlagenbau.<text:line-break/>In: Technische Überwachung, Bd. 58, 2017-04, S. 125-129.<text:line-break/><text:line-break/>
<text:a xlink:type="simple" xlink:href="http://www.wissen-hilfe.de/_Wissen/locked/papers/vdsi-2017-01-001.pdf" text:style-name="Internet_20_link" text:visited-style-name="Visited_20_Internet_20_Link">LINK</text:a><text:line-break/>Grauer, Frank: Sicherer arbeiten.<text:line-break/>In: VDSI, VDSIaktuell 01.2017, S. 06-08.<text:line-break/><text:line-break/></text:p>
      <text:h text:style-name="Heading_20_2" text:outline-level="2"><text:bookmark-start text:name="__RefHeading___bis_2016_10"/><text:bookmark-start text:name="bis_2016"/>2007 bis 2016<text:bookmark-end text:name="__RefHeading___bis_2016_10"/><text:bookmark-end text:name="bis_2016"/></text:h>
      <text:p text:style-name="Text_20_body"><text:a xlink:type="simple" xlink:href="http://www.wissen-hilfe.de/_Wissen/locked/papers/dp-2008-02-002.pdf" text:style-name="Internet_20_link" text:visited-style-name="Visited_20_Internet_20_Link">LINK</text:a><text:line-break/>Klier, Ronald: Verankerungen für Feuerfestverkleidungen und Isolierstoffe durch Bolzenschweißen befestigen (Teil 1).<text:line-break/>In: Der Praktiker, 60. Jg 2008-02, S. 87 - 90.<text:line-break/><text:line-break/>
<text:a xlink:type="simple" xlink:href="http://www.wissen-hilfe.de/_Wissen/locked/papers/dp-2008-03-002.pdf" text:style-name="Internet_20_link" text:visited-style-name="Visited_20_Internet_20_Link">LINK</text:a><text:line-break/>Klier, Ronald: Verankerungen für Feuerfestverkleidungen und Isolierstoffe durch Bolzenschweißen befestigen (Teil 2).<text:line-break/>In: Der Praktiker, 60. Jg 2008-03, S. 114 - 119.<text:line-break/><text:line-break/>
<text:a xlink:type="simple" xlink:href="http://www.wissen-hilfe.de/_Wissen/locked/papers/dp-2008-07-08-002.pdf" text:style-name="Internet_20_link" text:visited-style-name="Visited_20_Internet_20_Link">LINK</text:a><text:line-break/>Schmidt, Joachim: Korrosion im Stahlbau - Kontaktkorrosion und Spaltkorrosion.<text:line-break/>In: Der Praktiker, 60. Jg 2008-07-08, S. 248 - 251.<text:line-break/><text:line-break/>
<text:a xlink:type="simple" xlink:href="http://www.wissen-hilfe.de/_Wissen/locked/papers/dp-2008-09-001.pdf" text:style-name="Internet_20_link" text:visited-style-name="Visited_20_Internet_20_Link">LINK</text:a><text:line-break/>Gerster, Peter: Erhöhte Lebensdauer für geschweißte Rohrknoten im Brückenbau mit Hilfe der UIT-Technologie.<text:line-break/>In: Der Praktiker, 60. Jg 2008-09, S. 276 - 281.<text:line-break/><text:line-break/>
<text:a xlink:type="simple" xlink:href="http://www.wissen-hilfe.de/_Wissen/locked/papers/dp-2008-12-002.pdf" text:style-name="Internet_20_link" text:visited-style-name="Visited_20_Internet_20_Link">LINK</text:a><text:line-break/>Schmidt, Joachim: Korrosion im Stahlbau - Wetterfeste Baustähle.<text:line-break/>In: Der Praktiker, 60. Jg 2008-12, S. 410 - 417.<text:line-break/><text:line-break/>
<text:a xlink:type="simple" xlink:href="http://www.wissen-hilfe.de/_Wissen/locked/papers/dp-2009-01-001.pdf" text:style-name="Internet_20_link" text:visited-style-name="Visited_20_Internet_20_Link">LINK</text:a><text:line-break/>Schuster, Jochen: Der Zaunkönig - Eine rostige, aber gutachterlich bewertete Geschichte.<text:line-break/>In: Der Praktiker, 61. Jg 2009-01, S. 14 - 19.<text:line-break/><text:line-break/>
<text:a xlink:type="simple" xlink:href="http://www.wissen-hilfe.de/_Wissen/locked/papers/dp-2009-04-001.pdf" text:style-name="Internet_20_link" text:visited-style-name="Visited_20_Internet_20_Link">LINK</text:a><text:line-break/>Schmidt, Joachim: Pro und Kontra zu Zinksprays bei der Ausbesserung von feuerverzinkten Konstruktionen.<text:line-break/>In: Der Praktiker, 61. Jg 2009-04, S. 120 - 125.<text:line-break/><text:line-break/>
<text:a xlink:type="simple" xlink:href="http://www.wissen-hilfe.de/_Wissen/locked/papers/dp-2010-07-08-002.pdf" text:style-name="Internet_20_link" text:visited-style-name="Visited_20_Internet_20_Link">LINK</text:a><text:line-break/>Schmidt, Joachim: Verunsicherung unbegründet. Die neue DAST-Richtlinie 022 zum Feuerverzinken von Tragenden Stahlbauten.<text:line-break/>In: Der Praktiker, 62. Jg 2010-07-08, S. 304 - 309.<text:line-break/><text:line-break/>
<text:a xlink:type="simple" xlink:href="http://www.wissen-hilfe.de/_Wissen/locked/papers/dp-2010-09-001.pdf" text:style-name="Internet_20_link" text:visited-style-name="Visited_20_Internet_20_Link">LINK</text:a><text:line-break/>Tepper, André: Schweißen auf der Baustelle - ganz einfach, oder? Ausbildung von Schweissern für Arbeiten im Baustellenbereich.<text:line-break/>In: Der Praktiker, 61. Jg 2010-09, S. 332 - 334.<text:line-break/><text:line-break/>
<text:a xlink:type="simple" xlink:href="http://www.wissen-hilfe.de/_Wissen/locked/papers/dp-2010-09-003.pdf" text:style-name="Internet_20_link" text:visited-style-name="Visited_20_Internet_20_Link">LINK</text:a><text:line-break/>Sternberger, German: Regeln helfen sparen. Fehler und deren Vermeidung beim Schweissen von Treppenkonstruktionen.<text:line-break/>In: Der Praktiker, 61. Jg 2010-09, S. 344 - 346.<text:line-break/><text:line-break/>
<text:a xlink:type="simple" xlink:href="http://www.wissen-hilfe.de/_Wissen/locked/papers/dp-2010-09-004.pdf" text:style-name="Internet_20_link" text:visited-style-name="Visited_20_Internet_20_Link">LINK</text:a><text:line-break/>Mährlein, Jörg /Löhr, Volker: Die Frage der Haftung. Durchführung der werkseigenen Produktionskontrolle, Teil 1.<text:line-break/>In: Der Praktiker, 61. Jg 2010-09, S. 352 - 354.<text:line-break/><text:line-break/>
<text:a xlink:type="simple" xlink:href="http://www.wissen-hilfe.de/_Wissen/locked/papers/dp-2010-10-002.pdf" text:style-name="Internet_20_link" text:visited-style-name="Visited_20_Internet_20_Link">LINK</text:a><text:line-break/>Mährlein, Jörg /Löhr, Volker: Anforderungen in verschiedenen Normen. Durchführung der werkseigenen Produktionskontrolle, Teil 2.<text:line-break/>In: Der Praktiker, 61. Jg 2010-10, S. 402 - 407.<text:line-break/><text:line-break/>
<text:a xlink:type="simple" xlink:href="http://www.wissen-hilfe.de/_Wissen/locked/papers/dp-2010-11-002.pdf" text:style-name="Internet_20_link" text:visited-style-name="Visited_20_Internet_20_Link">LINK</text:a><text:line-break/>Steidl, Frank / Stibbe, Ramona / Knödel, Peter: Oft Ursache von Schadensfällen. Entstehung und Auswirkungen von Anlauffarben im Bauwesen.<text:line-break/>In: Der Praktiker, 61. Jg 2010-11, S. 444 - 448.<text:line-break/><text:line-break/>
<text:a xlink:type="simple" xlink:href="http://www.wissen-hilfe.de/_Wissen/locked/papers/dp-2010-12-001.pdf" text:style-name="Internet_20_link" text:visited-style-name="Visited_20_Internet_20_Link">LINK</text:a><text:line-break/>Schuster, Jochen /  Herrmann, Jörg: Von Schein und Sein. Sonderbaustähle mit erhöhtem Verschleisswiderstand und ihr Verhalten beim Schweissen und Schneiden, Teil 1.<text:line-break/>In: Der Praktiker, 61. Jg 2010-12, S. 478 - 481.<text:line-break/><text:line-break/>
<text:a xlink:type="simple" xlink:href="http://www.wissen-hilfe.de/_Wissen/locked/papers/dp-2011-01-02-001.pdf" text:style-name="Internet_20_link" text:visited-style-name="Visited_20_Internet_20_Link">LINK</text:a><text:line-break/>Hartung, Ilko / Dilger, Klaus / Böhm, Stefan: Dem Riss einen Riegel vorschieben. Neues Verfahren zur Instandsetzung geschädigter Stahlbauwerke.<text:line-break/>In: Der Praktiker, 62. Jg 2011-01-02, S. 12 - 16.<text:line-break/><text:line-break/>
<text:a xlink:type="simple" xlink:href="http://www.wissen-hilfe.de/_Wissen/locked/papers/dp-2011-01-02-002.pdf" text:style-name="Internet_20_link" text:visited-style-name="Visited_20_Internet_20_Link">LINK</text:a><text:line-break/>Schuster, Jochen / Herrmann, Jörg: Keine deutlichen Unterschiede. Sonderbaustähle mit erhöhtem Verschleisswiderstand und ihr Verhalten beim Schweissen und Schneiden, Teil 2.<text:line-break/>In: Der Praktiker, 62. Jg 2011-01-02, S. 28 - 31.<text:line-break/><text:line-break/>
<text:a xlink:type="simple" xlink:href="http://www.wissen-hilfe.de/_Wissen/locked/papers/dp-2011-11-001.pdf" text:style-name="Internet_20_link" text:visited-style-name="Visited_20_Internet_20_Link">LINK</text:a><text:line-break/>Steidl, Frank / Stibbe, Ramona: Korrosion verstehen. Nichtrostende Stähle im Bauwesen, Teil 1: Formen der Korrosion.<text:line-break/>In: Der Praktiker, 62. Jg 2011-11, S. 468 - 471.<text:line-break/><text:line-break/>
<text:a xlink:type="simple" xlink:href="http://www.wissen-hilfe.de/_Wissen/locked/papers/dp-2011-11-002.pdf" text:style-name="Internet_20_link" text:visited-style-name="Visited_20_Internet_20_Link">LINK</text:a><text:line-break/>Weikert, Fritz / Marx, Marcus / Böttger, Andreas : Grenzen überschreiten. Brandgefährlich- Schweissarbeiten und ihre möglichen Folgen.<text:line-break/>In: Der Praktiker, 62. Jg 2011-11, S. 472 - 478.<text:line-break/><text:line-break/>
<text:a xlink:type="simple" xlink:href="http://www.wissen-hilfe.de/_Wissen/locked/papers/dp-2011-12-003.pdf" text:style-name="Internet_20_link" text:visited-style-name="Visited_20_Internet_20_Link">LINK</text:a><text:line-break/>Steidl, Frank / Stibbe, Ramona: Werkstoff mit Besonderheiten. Nichtrostende Stähle im Bauwesen, Teil2: Allgemeine Werkstoffbeschreibung.<text:line-break/>In: Der Praktiker, 62. Jg 2011-12, S. 518 - 522.<text:line-break/><text:line-break/>
<text:a xlink:type="simple" xlink:href="http://www.wissen-hilfe.de/_Wissen/locked/papers/dp-2012-01-02-002.pdf" text:style-name="Internet_20_link" text:visited-style-name="Visited_20_Internet_20_Link">LINK</text:a><text:line-break/>Steidl, Frank / Stibbe, Ramona: Unterschiede im Detail. Nichtrostende Stähle im Bauwesen, Teil 3: Schweisstechnische Besonderheiten.<text:line-break/>In: Der Praktiker, 63. Jg 2012-01-02, S. 27 - 29.<text:line-break/><text:line-break/>
<text:a xlink:type="simple" xlink:href="http://www.wissen-hilfe.de/_Wissen/locked/papers/dp-2012-01-02-003.pdf" text:style-name="Internet_20_link" text:visited-style-name="Visited_20_Internet_20_Link">LINK</text:a><text:line-break/>Schmidt, Joachim: Ein-Blick in die Normung. DIN 18800-7, DIN EN 1993-1, DIN EN 1090-2 und der Korrosionsschutz von Stahlbauten.<text:line-break/>In: Der Praktiker, 63. Jg 2012-01-02, S. 34 - 37.<text:line-break/><text:line-break/>
<text:a xlink:type="simple" xlink:href="http://www.wissen-hilfe.de/_Wissen/locked/papers/dp-2012-03-001.pdf" text:style-name="Internet_20_link" text:visited-style-name="Visited_20_Internet_20_Link">LINK</text:a><text:line-break/>Steidl, Frank / Stibbe, Ramona: Schweißen von Schwarz-Weiß-Verbindungen. Nichtrostende Stähle im Bauwesen , Teil 4: Mischverbindungen.<text:line-break/>In: Der Praktiker, 63. Jg 2012-03, S. 66 - 68.<text:line-break/><text:line-break/>
<text:a xlink:type="simple" xlink:href="http://www.wissen-hilfe.de/_Wissen/locked/papers/dp-2012-03-002.pdf" text:style-name="Internet_20_link" text:visited-style-name="Visited_20_Internet_20_Link">LINK</text:a><text:line-break/>Schuster, Jochen : Abkühlzeit gut - alles gut. Schweissen von hochfesten Feinkornbaustählen, Teil 1: Neigung zur Aufhärtung durch Martensitbildung und zur Rekombination von eingebrachtem Wasserstoff.<text:line-break/>In: Der Praktiker, 63. Jg 2012-03, S. 69 - 71.<text:line-break/><text:line-break/>
<text:a xlink:type="simple" xlink:href="http://www.wissen-hilfe.de/_Wissen/locked/papers/dp-2012-03-003.pdf" text:style-name="Internet_20_link" text:visited-style-name="Visited_20_Internet_20_Link">LINK</text:a><text:line-break/>Bothur, Christian: Auf Nummer sicher gehen. Interview: Statische Bemessung im Stahltreppenbau.<text:line-break/>In: Der Praktiker, 63. Jg 2012-03, S. 72 - 73.<text:line-break/><text:line-break/>
<text:a xlink:type="simple" xlink:href="http://www.wissen-hilfe.de/_Wissen/locked/papers/dp-2012-04-001.pdf" text:style-name="Internet_20_link" text:visited-style-name="Visited_20_Internet_20_Link">LINK</text:a><text:line-break/>Schuster, Jochen : Feine Unterschiede. Schweissen Von Hochfesten Feinkornbaustählen, Teil 2: Vorwärmen zum Vermeiden von aufhärtungs-und wasserstoffunterstützten Rissen.<text:line-break/>In: Der Praktiker, 63. Jg 2012-04, S. 116 - 120.<text:line-break/><text:line-break/>
<text:a xlink:type="simple" xlink:href="http://www.wissen-hilfe.de/_Wissen/locked/papers/dp-2012-05-002.pdf" text:style-name="Internet_20_link" text:visited-style-name="Visited_20_Internet_20_Link">LINK</text:a><text:line-break/>Schmidt, Joachim: Regeln für optimierten Schutz. DIN 18800-7, DIN EN 1993-1, DIN EN 1090-2 und das Feuerverzinken von Stahlbauten.<text:line-break/>In: Der Praktiker, 63. Jg 2012-05, S. 200 - 204.<text:line-break/><text:line-break/>
<text:a xlink:type="simple" xlink:href="http://www.wissen-hilfe.de/_Wissen/locked/papers/dp-2012-06-001.pdf" text:style-name="Internet_20_link" text:visited-style-name="Visited_20_Internet_20_Link">LINK</text:a><text:line-break/>Schmidt, Joachim: Wirksam und sicher? Betrachtungen zur Eignung von Zinkspray und Schweissspray.<text:line-break/>In: Der Praktiker, 63. Jg 2012-06, S. 230 - 233.<text:line-break/><text:line-break/>
<text:a xlink:type="simple" xlink:href="http://www.wissen-hilfe.de/_Wissen/locked/papers/dp-2012-11-001.pdf" text:style-name="Internet_20_link" text:visited-style-name="Visited_20_Internet_20_Link">LINK</text:a><text:line-break/>Oehmigen, Hans-Günther: Schweißeignung im Detail. Schweissen Warmfester Stähle, Teil 1.<text:line-break/>In: Der Praktiker, 63. Jg 2012-11, S. 510 - 514.<text:line-break/><text:line-break/>
<text:a xlink:type="simple" xlink:href="http://www.wissen-hilfe.de/_Wissen/locked/papers/dp-2012-12-001.pdf" text:style-name="Internet_20_link" text:visited-style-name="Visited_20_Internet_20_Link">LINK</text:a><text:line-break/>Oehmigen, Hans-Günther: Von der Theorie in die Praxis. Schweissen Warmfester Stähle, Teil 2.<text:line-break/>In: Der Praktiker, 63. Jg 2012-12, S. 556 - 562.<text:line-break/><text:line-break/>
<text:a xlink:type="simple" xlink:href="http://www.wissen-hilfe.de/_Wissen/locked/papers/dp-2015-06-002.pdf" text:style-name="Internet_20_link" text:visited-style-name="Visited_20_Internet_20_Link">LINK</text:a><text:line-break/>Schmidt, Joachim: Korrektes Ausbessern mit Zinkpaste. Beseitigung von Schadstellen an feuerverzinkten Konstruktionen.<text:line-break/>In: Der Praktiker, 67. Jg 2015-06, S. 240 - 241.<text:line-break/><text:line-break/>
<text:a xlink:type="simple" xlink:href="http://www.wissen-hilfe.de/_Wissen/locked/papers/dp-2016-08-003.pdf" text:style-name="Internet_20_link" text:visited-style-name="Visited_20_Internet_20_Link">LINK</text:a><text:line-break/>Heerdt, Katrin: Kehrtwende durch aktuelle Rechtsprechung? Insolvenz am Bau.<text:line-break/>In: Der Praktiker, 68. Jg 2016-08, S. 359 .<text:line-break/><text:line-break/>
<text:a xlink:type="simple" xlink:href="http://www.wissen-hilfe.de/_Wissen/locked/papers/dib-2016-07-08-001.pdf" text:style-name="Internet_20_link" text:visited-style-name="Visited_20_Internet_20_Link">LINK</text:a><text:line-break/>Kalte, Peter / Wiesner, Michael : Wo beginnt, wo endet der Auftrag? Der Auftragsgegenstand zählt.<text:line-break/>In: DIB Deutsches Ingenieurblatt, DIB 7-8 2016, S. 48 - 49.<text:line-break/><text:line-break/>
<text:a xlink:type="simple" xlink:href="http://www.wissen-hilfe.de/_Wissen/locked/papers/dib-2016-07-08-002.pdf" text:style-name="Internet_20_link" text:visited-style-name="Visited_20_Internet_20_Link">LINK</text:a><text:line-break/>Hertwig, Volker : Ein teurer Denkzettel. Befristung und Schriftform
.<text:line-break/>In: DIB Deutsches Ingenieurblatt, DIB 7-8 2016, S. 50 - 51.<text:line-break/><text:line-break/>
<text:a xlink:type="simple" xlink:href="http://www.wissen-hilfe.de/_Wissen/locked/papers/din-2016-08-003.pdf" text:style-name="Internet_20_link" text:visited-style-name="Visited_20_Internet_20_Link">LINK</text:a><text:line-break/>Wilrich, Thomas: ,,Wer Holzgeräte prüft, muss sich mit Holz auskennen.“ - oder: Der gebrochene ,,Schiffsmast„ auf dem Spielplatz. Rechtsprechung.<text:line-break/>In: DIN Mitteilungen, Jg 95.2016-08, S. 138 - 142.<text:line-break/><text:line-break/>
<text:a xlink:type="simple" xlink:href="http://www.wissen-hilfe.de/_Wissen/locked/papers/th-zn-2016-02-001.pdf" text:style-name="Internet_20_link" text:visited-style-name="Visited_20_Internet_20_Link">LINK</text:a><text:line-break/>Institut Feuerverzinken: Einfacher und anwenderfreundIicher. DASt-Richtlinie 022 wurde überarbeitet.<text:line-break/>In: Feuerverzinken, 45. Jg 2016-02, S. 14 - 15.<text:line-break/><text:line-break/>
<text:a xlink:type="simple" xlink:href="http://www.wissen-hilfe.de/_Wissen/locked/papers/sis-2014-09-004.pdf" text:style-name="Internet_20_link" text:visited-style-name="Visited_20_Internet_20_Link">LINK</text:a><text:line-break/>Mahr, Torsten: Kollektivschutz geht vor!.<text:line-break/>In: sicher ist sicher, 65. Jg 2014-09, S. 457 - 459.<text:line-break/><text:line-break/>
<text:a xlink:type="simple" xlink:href="http://www.wissen-hilfe.de/_Wissen/locked/papers/sis-2014-10-001.pdf" text:style-name="Internet_20_link" text:visited-style-name="Visited_20_Internet_20_Link">LINK</text:a><text:line-break/>Voigt, Andreas: Barrierefreie Gestaltung von Arbeitsstätten.<text:line-break/>In: sicher ist sicher, 65. Jg 2014-10, S. 496 - 497.<text:line-break/><text:line-break/>
<text:a xlink:type="simple" xlink:href="http://www.wissen-hilfe.de/_Wissen/locked/papers/sis-2014-10-002.pdf" text:style-name="Internet_20_link" text:visited-style-name="Visited_20_Internet_20_Link">LINK</text:a><text:line-break/>Bux, Kersten / Gebhardt, Hansjürgen: Zeitgemäße Anforderungen an Sanitärräume.<text:line-break/>In: sicher ist sicher, 65. Jg 2014-10, S. 498 - 501.<text:line-break/><text:line-break/>
<text:a xlink:type="simple" xlink:href="http://www.wissen-hilfe.de/_Wissen/locked/papers/sis-2014-10-003.pdf" text:style-name="Internet_20_link" text:visited-style-name="Visited_20_Internet_20_Link">LINK</text:a><text:line-break/>Trümner, Dirk: Normgerechte Brandschutzordnungen. Die neue DIN 14096 von Mai 2014.<text:line-break/>In: sicher ist sicher, 65. Jg 2014-10, S. 502 - 504.<text:line-break/><text:line-break/>
<text:a xlink:type="simple" xlink:href="http://www.wissen-hilfe.de/_Wissen/locked/papers/sis-2014-12-003.pdf" text:style-name="Internet_20_link" text:visited-style-name="Visited_20_Internet_20_Link">LINK</text:a><text:line-break/>Zapf, Andreas: Fluchtwege in Arbeitsstätten -  Fragen aus der Praxis.<text:line-break/>In: sicher ist sicher, 65. Jg 2014-12, S. 618 - 619.<text:line-break/><text:line-break/>
<text:a xlink:type="simple" xlink:href="http://www.wissen-hilfe.de/_Wissen/locked/papers/sis-2015-01-004.pdf" text:style-name="Internet_20_link" text:visited-style-name="Visited_20_Internet_20_Link">LINK</text:a><text:line-break/>Pangert, Roland / Tannenhauer, Jörg: Die ASR A3.5 ,,Raullltemperatur“¹.<text:line-break/>In: sicher ist sicher, 66. Jg 2015-01, S. 27 - 28.<text:line-break/><text:line-break/>
<text:a xlink:type="simple" xlink:href="http://www.wissen-hilfe.de/_Wissen/locked/papers/sis-2015-03-001.pdf" text:style-name="Internet_20_link" text:visited-style-name="Visited_20_Internet_20_Link">LINK</text:a><text:line-break/>Küenzlen, Jürgen / Scheller, Eckehard : Einzelanschlagpunkte - baulich verankerte Anschlageinrichtungen.<text:line-break/>In: sicher ist sicher, 66. Jg 2015-03, S. 126 - 131.<text:line-break/><text:line-break/>
<text:a xlink:type="simple" xlink:href="http://www.wissen-hilfe.de/_Wissen/locked/papers/sis-2015-04-001.pdf" text:style-name="Internet_20_link" text:visited-style-name="Visited_20_Internet_20_Link">LINK</text:a><text:line-break/>Nachtigall, Eugen: Troubleshooting-Methode zur Verbesserung des Brandschutzes in Gebäuden .<text:line-break/>In: sicher ist sicher, 66. Jg 2015-04, S. 182 - 186.<text:line-break/><text:line-break/>
<text:a xlink:type="simple" xlink:href="http://www.wissen-hilfe.de/_Wissen/locked/papers/sis-2015-04-003.pdf" text:style-name="Internet_20_link" text:visited-style-name="Visited_20_Internet_20_Link">LINK</text:a><text:line-break/>Henkelmann, Paolo / Kubowski, Florion / Liske, Bastian / Müksch, Benedikt / Goertz, Roland </text:p>
      <text:p text:style-name="Text_20_body">:  Szenariendefinition und Löschmittelbemessung nach ASR A2.2. Ein brandtechnologischer Ansatz.<text:line-break/>In: sicher ist sicher, 66. Jg 2015-04, S. 196 - 202.<text:line-break/><text:line-break/>
<text:a xlink:type="simple" xlink:href="http://www.wissen-hilfe.de/_Wissen/locked/papers/sis-2015-05-002.pdf" text:style-name="Internet_20_link" text:visited-style-name="Visited_20_Internet_20_Link">LINK</text:a><text:line-break/>Lindner, Cordula Bastiane: Arbeitsstättenrecht und Bauplanung.<text:line-break/>In: sicher ist sicher, 66. Jg 2015-05, S. 247 - 252.<text:line-break/><text:line-break/>
<text:a xlink:type="simple" xlink:href="http://www.wissen-hilfe.de/_Wissen/locked/papers/sis-2015-06-001.pdf" text:style-name="Internet_20_link" text:visited-style-name="Visited_20_Internet_20_Link">LINK</text:a><text:line-break/>Kuhnsch, Hans-Joachim: Umgang mit Baulasern¹.<text:line-break/>In: sicher ist sicher, 66. Jg 2015-06, S. 302 - 305.<text:line-break/><text:line-break/>
<text:a xlink:type="simple" xlink:href="http://www.wissen-hilfe.de/_Wissen/locked/papers/sis-2015-09-002.pdf" text:style-name="Internet_20_link" text:visited-style-name="Visited_20_Internet_20_Link">LINK</text:a><text:line-break/>Brose, Sebastian: Neue VdS-Anerkennungen im Sektor der Sicherungsdienstleistungen. Im Zuge der DIN EN 50518 musste ein Großteil neu geregelt werden.<text:line-break/>In: sicher ist sicher, 66. Jg 2015-09, S. 436 - 439.<text:line-break/><text:line-break/>
<text:a xlink:type="simple" xlink:href="http://www.wissen-hilfe.de/_Wissen/locked/papers/sis-2015-09-003.pdf" text:style-name="Internet_20_link" text:visited-style-name="Visited_20_Internet_20_Link">LINK</text:a><text:line-break/>Pangert, Roland : Die neue ASR A1.2 ,,Raumabmessungen und Bewegungsflächen„ ¹'²</text:p>
      <text:p text:style-name="Text_20_body">.<text:line-break/>In: sicher ist sicher, 66. Jg 2015-09, S. 440 - 443.<text:line-break/><text:line-break/>
<text:a xlink:type="simple" xlink:href="http://www.wissen-hilfe.de/_Wissen/locked/papers/sis-2015-09-004.pdf" text:style-name="Internet_20_link" text:visited-style-name="Visited_20_Internet_20_Link">LINK</text:a><text:line-break/>Wilrich, Thomas: Die Beschädigung der gemieteten Arbeitsbühne. Sachschadensabwicklung: Ist das Fehlen einer Gefährdungsbeurteilung und ein Verstoß gegen das TOP-Prinzip grob fahrlässig?.<text:line-break/>In: sicher ist sicher, 66. Jg 2015-09, S. 444 - 447.<text:line-break/><text:line-break/>
<text:a xlink:type="simple" xlink:href="http://www.wissen-hilfe.de/_Wissen/locked/papers/sis-2015-10-004.pdf" text:style-name="Internet_20_link" text:visited-style-name="Visited_20_Internet_20_Link">LINK</text:a><text:line-break/>Pangert, Roland : Die ASRA3.4,,Beleuchtung“¹'²
.<text:line-break/>In: sicher ist sicher, 66. Jg 2015-10, S. 494 - 497.<text:line-break/><text:line-break/>
<text:a xlink:type="simple" xlink:href="http://www.wissen-hilfe.de/_Wissen/locked/papers/sis-2015-10-007.pdf" text:style-name="Internet_20_link" text:visited-style-name="Visited_20_Internet_20_Link">LINK</text:a><text:line-break/>Wilrich, Thomas: Einstürzende Hohlwände in Aachen. Ein Gerichtsurteil zur Unterweisung und Überwachung: Über was muss der Geschäftsführer instruieren und wie oft muss ein Polier einen Facharbeiter kontrollieren?.<text:line-break/>In: sicher ist sicher, 66. Jg 2015-10, S. 506 - 507.<text:line-break/><text:line-break/>
<text:a xlink:type="simple" xlink:href="http://www.wissen-hilfe.de/_Wissen/locked/papers/sis-2015-11-003.pdf" text:style-name="Internet_20_link" text:visited-style-name="Visited_20_Internet_20_Link">LINK</text:a><text:line-break/>Dörr, Rainer / Futscher, Michael / Geboes, Peter / Heinzmann, Ralf / Pretzsch, Olaf: Oximvernetzende Silikon-Dichtstoffe. Gefährdungen durch die Freisetzung von 2-Butanonoxim (MEKO) beim Verarbeiten in Innenräumen.<text:line-break/>In: sicher ist sicher, 66. Jg 2015-11, S. 552 - 556.<text:line-break/><text:line-break/>
<text:a xlink:type="simple" xlink:href="http://www.wissen-hilfe.de/_Wissen/locked/papers/sis-2015-12-004.pdf" text:style-name="Internet_20_link" text:visited-style-name="Visited_20_Internet_20_Link">LINK</text:a><text:line-break/>Wilrich, Thomas: Der Holzsplitter im Parkettboden und die Schulleiterin, die es „unterließ, die Turnhalle für den Sportunterricht zu sperren“. Zur strafrechtlichen Verantwortung für den Zustand von Räumlichkeiten.<text:line-break/>In: sicher ist sicher, 66. Jg 2015-12, S. 619 - 622.<text:line-break/><text:line-break/>
<text:a xlink:type="simple" xlink:href="http://www.wissen-hilfe.de/_Wissen/locked/papers/sis-2016-01-004.pdf" text:style-name="Internet_20_link" text:visited-style-name="Visited_20_Internet_20_Link">LINK</text:a><text:line-break/>Wilrich, Thomas: Gerüst oder Kartenhaus?  Sicherheitspflichten von Bauunternehmen und Überwachungspflichten von Fachbauleitern und bauleitenden Architekten.<text:line-break/>In: sicher ist sicher, 67. Jg 2016-01, S. 28 - 31.<text:line-break/><text:line-break/>
<text:a xlink:type="simple" xlink:href="http://www.wissen-hilfe.de/_Wissen/locked/papers/sis-2016-02-005.pdf" text:style-name="Internet_20_link" text:visited-style-name="Visited_20_Internet_20_Link">LINK</text:a><text:line-break/>Wilrich, Thomas / Weber, Arno: Der Sturz vom normwidrigen Baugerüst bei der Schulerweiterung. Teil 1 : Wie weit geht die strafrechtliche Verantwortung des Bauleiters für Fehler von Fachunternehmen?.<text:line-break/>In: sicher ist sicher, 67. Jg 2016-02, S. 92 - 94.<text:line-break/><text:line-break/>
<text:a xlink:type="simple" xlink:href="http://www.wissen-hilfe.de/_Wissen/locked/papers/sis-2016-03-003.pdf" text:style-name="Internet_20_link" text:visited-style-name="Visited_20_Internet_20_Link">LINK</text:a><text:line-break/>Wilrich, Thomas / Weber, Arno: Der Sturz vom normwidrigen Baugerüst bei der Schulerweiterung. Teil 2: Sicherheitsverantwortung des beauftragten Unternehmens, Bauleiters und ausführenden Bautechnikers für Baugerüste.<text:line-break/>In: sicher ist sicher, 67. Jg 2016-03, S. 150 - 153.<text:line-break/><text:line-break/>
<text:a xlink:type="simple" xlink:href="http://www.wissen-hilfe.de/_Wissen/locked/papers/sis-2016-04-002.pdf" text:style-name="Internet_20_link" text:visited-style-name="Visited_20_Internet_20_Link">LINK</text:a><text:line-break/>Pillar, Florian: Brandschutz im Industriebau - Muster-Industriebau-Richtlinie und Arbeitsschutz.<text:line-break/>In: sicher ist sicher, 67. Jg 2016-04, S. 182 - 187.<text:line-break/><text:line-break/>
<text:a xlink:type="simple" xlink:href="http://www.wissen-hilfe.de/_Wissen/locked/papers/sis-2016-07-08-004.pdf" text:style-name="Internet_20_link" text:visited-style-name="Visited_20_Internet_20_Link">LINK</text:a><text:line-break/>Kreizberg, Kurt: Barrieren auf dent Weg zur Inklusion.<text:line-break/>In: sicher ist sicher, 67. Jg 2016-07-08, S. 380 - 386.<text:line-break/><text:line-break/>
<text:a xlink:type="simple" xlink:href="http://www.wissen-hilfe.de/_Wissen/locked/papers/sis-2016-07-08-005.pdf" text:style-name="Internet_20_link" text:visited-style-name="Visited_20_Internet_20_Link">LINK</text:a><text:line-break/>Kuhnsch, Hans·}oachim
: Sicherer Betrieb mobiler Stromerzeuger auf Bau- und Montagestellen.<text:line-break/>In: sicher ist sicher, 67. Jg 2016-07-08, S. 388 - 394.<text:line-break/><text:line-break/>
<text:a xlink:type="simple" xlink:href="http://www.wissen-hilfe.de/_Wissen/locked/papers/sis-2016-09-004.pdf" text:style-name="Internet_20_link" text:visited-style-name="Visited_20_Internet_20_Link">LINK</text:a><text:line-break/>Hahn, Ingo: Sicher und schön geschützte Fluchten. Türen in Fluchtwegen bieten auch Brandschutz, Einbruchschutz, Ästhetik.<text:line-break/>In: sicher ist sicher, 67. Jg 2016-09, S. 443 - 447.<text:line-break/><text:line-break/>
<text:a xlink:type="simple" xlink:href="http://www.wissen-hilfe.de/_Wissen/locked/papers/sis-2016-09-006.pdf" text:style-name="Internet_20_link" text:visited-style-name="Visited_20_Internet_20_Link">LINK</text:a><text:line-break/>Schäper, Wolfgang: Einrichtungen zum Anschlagen/Befestigungen von persönlichen Schutzausrüstungen gegen Absturz auf Dächern- aktueller Stand.<text:line-break/>In: sicher ist sicher, 67. Jg 2016-09, S. 465 - 467.<text:line-break/><text:line-break/>
<text:a xlink:type="simple" xlink:href="http://www.wissen-hilfe.de/_Wissen/locked/papers/te-si-2011-01-02-008.pdf" text:style-name="Internet_20_link" text:visited-style-name="Visited_20_Internet_20_Link">LINK</text:a><text:line-break/>Baartz, Udo : Regale: Erkenntnisse aus dem Einsturz eines Hochregallagers.<text:line-break/>In: Technische Sicherheit, Bd.1(2011)Nr.1/2 , S. 52 - 55.<text:line-break/><text:line-break/>
<text:a xlink:type="simple" xlink:href="http://www.wissen-hilfe.de/_Wissen/locked/papers/te-si-2011-01-02-009.pdf" text:style-name="Internet_20_link" text:visited-style-name="Visited_20_Internet_20_Link">LINK</text:a><text:line-break/>Ziegler, Corinne /Rühl, Reinhold: Die Nano-Liste der BG BAU: Nicht immer ist Nano drin.<text:line-break/>In: Technische Sicherheit, Bd.1(2011)Nr.1/2  , S. 56 - 58.<text:line-break/><text:line-break/>
<text:a xlink:type="simple" xlink:href="http://www.wissen-hilfe.de/_Wissen/locked/papers/te-si-2011-03-005.pdf" text:style-name="Internet_20_link" text:visited-style-name="Visited_20_Internet_20_Link">LINK</text:a><text:line-break/>Bußhaus, Ludger  : Neues Regelwerk für Flachbodentanks.<text:line-break/>In: Technische Sicherheit, Bd.1(2011)Nr.3 , S. 43 - 45.<text:line-break/><text:line-break/>
<text:a xlink:type="simple" xlink:href="http://www.wissen-hilfe.de/_Wissen/locked/papers/te-si-2011-06-001.pdf" text:style-name="Internet_20_link" text:visited-style-name="Visited_20_Internet_20_Link">LINK</text:a><text:line-break/>Zahorszki, Frank : Effiziente Gefährdungsanalyse in technischen Anlagen mit thermografischen Methoden.<text:line-break/>In: Technische Sicherheit, Bd.1(2011)Nr.6  , S. 10 - 13.<text:line-break/><text:line-break/>
<text:a xlink:type="simple" xlink:href="http://www.wissen-hilfe.de/_Wissen/locked/papers/te-si-2011-06-003.pdf" text:style-name="Internet_20_link" text:visited-style-name="Visited_20_Internet_20_Link">LINK</text:a><text:line-break/>Leimbach, Wolfgang  : Leckanzeigersysteme.<text:line-break/>In: Technische Sicherheit, Bd.1(2011)Nr.6 , S. 21 - 25.<text:line-break/><text:line-break/>
<text:a xlink:type="simple" xlink:href="http://www.wissen-hilfe.de/_Wissen/locked/papers/te-si-2011-06-004.pdf" text:style-name="Internet_20_link" text:visited-style-name="Visited_20_Internet_20_Link">LINK</text:a><text:line-break/>Kaulbars, Uwe: Schutz vor Hand-Arm-Vibration durch Substituieren und Isolieren. Praxisbeispiele zur Technischen Regel..<text:line-break/>In: Technische Sicherheit, Bd.1(2011)Nr.6 , S. 47 - 53.<text:line-break/><text:line-break/>
<text:a xlink:type="simple" xlink:href="http://www.wissen-hilfe.de/_Wissen/locked/papers/te-si-2011-07-08-001.pdf" text:style-name="Internet_20_link" text:visited-style-name="Visited_20_Internet_20_Link">LINK</text:a><text:line-break/>Faulstich, Udo: Trinkwasser-Installationen in Verbindung mit Feuerlösch- und Brandschutzanlagen.<text:line-break/>In: Technische Sicherheit, Bd.1(2011)Nr.7/8 , S. 14 - 16.<text:line-break/><text:line-break/>
<text:a xlink:type="simple" xlink:href="http://www.wissen-hilfe.de/_Wissen/locked/papers/te-si-2011-07-08-002.pdf" text:style-name="Internet_20_link" text:visited-style-name="Visited_20_Internet_20_Link">LINK</text:a><text:line-break/>Strübe, Markus: Brandfrühesterkennung: Feuer und Rauch zuverlässig erkennen.<text:line-break/>In: Technische Sicherheit, Bd.1(2011)Nr.7/8 , S. 17 - 19.<text:line-break/><text:line-break/>
<text:a xlink:type="simple" xlink:href="http://www.wissen-hilfe.de/_Wissen/locked/papers/te-si-2012-01-02-003.pdf" text:style-name="Internet_20_link" text:visited-style-name="Visited_20_Internet_20_Link">LINK</text:a><text:line-break/>Ogan, Andreas: Lagerung von Holzpellets. Tödliche Gefahren durch Kohlenmonoxid..<text:line-break/>In: Technische Sicherheit, Bd.2(2012)Nr.1/2, S. 24 - 26.<text:line-break/><text:line-break/>
<text:a xlink:type="simple" xlink:href="http://www.wissen-hilfe.de/_Wissen/locked/papers/te-si-2012-03-001.pdf" text:style-name="Internet_20_link" text:visited-style-name="Visited_20_Internet_20_Link">LINK</text:a><text:line-break/>Wettingfeld, Jürgen : Blitzschutz für explosionsgefährdete Bereiche. Überarbeitete Norm DIN EN 62305-3.<text:line-break/>In: Technische Sicherheit, Bd.2(2012)Nr.3, S. 10 - 14.<text:line-break/><text:line-break/>
<text:a xlink:type="simple" xlink:href="http://www.wissen-hilfe.de/_Wissen/locked/papers/te-si-2012-03-002.pdf" text:style-name="Internet_20_link" text:visited-style-name="Visited_20_Internet_20_Link">LINK</text:a><text:line-break/>Fritzenwallner, Rupert / Barth, Uli : Risikomanagement - eine ganzheitliche Herausforderung?.<text:line-break/>In: Technische Sicherheit, Bd.2(2012)Nr.3, S. 19 - 23.<text:line-break/><text:line-break/>
<text:a xlink:type="simple" xlink:href="http://www.wissen-hilfe.de/_Wissen/locked/papers/te-si-2012-05-003.pdf" text:style-name="Internet_20_link" text:visited-style-name="Visited_20_Internet_20_Link">LINK</text:a><text:line-break/>Schütz, Manfred : Genehmigungsfähiger Stoffrahmen bei Vielstofflägern.<text:line-break/>In: Technische Sicherheit, Bd.2(2012)Nr.5, S. 20 - 23.<text:line-break/><text:line-break/>
<text:a xlink:type="simple" xlink:href="http://www.wissen-hilfe.de/_Wissen/locked/papers/te-si-2012-05-004.pdf" text:style-name="Internet_20_link" text:visited-style-name="Visited_20_Internet_20_Link">LINK</text:a><text:line-break/>Ostermann, Hans-J. / Frank, Wolfgang: Offshore-Bauwerke auf dem Markt bereitstellen.<text:line-break/>In: Technische Sicherheit, Bd.2(2012)Nr.5, S. 24 - 27.<text:line-break/><text:line-break/>
<text:a xlink:type="simple" xlink:href="http://www.wissen-hilfe.de/_Wissen/locked/papers/te-si-2012-07-08-001.pdf" text:style-name="Internet_20_link" text:visited-style-name="Visited_20_Internet_20_Link">LINK</text:a><text:line-break/>Wehmeyer, Hans-Peter: Sichere Flüssiggastankstellen - noch nicht am Ziel.<text:line-break/>In: Technische Sicherheit, Bd.2(2012)Nr.7/8, S. 12 - 13.<text:line-break/><text:line-break/>
<text:a xlink:type="simple" xlink:href="http://www.wissen-hilfe.de/_Wissen/locked/papers/te-si-2012-07-08-002.pdf" text:style-name="Internet_20_link" text:visited-style-name="Visited_20_Internet_20_Link">LINK</text:a><text:line-break/>Stratenwerth, Sven : Instandhaltung von Anlagen zum Umgang entzündlicher und/oder wassergefährdender Flüssigkeiten.<text:line-break/>In: Technische Sicherheit, Bd.2(2012)Nr.7/8, S. 14 - 15.<text:line-break/><text:line-break/>
<text:a xlink:type="simple" xlink:href="http://www.wissen-hilfe.de/_Wissen/locked/papers/te-si-2012-09-003.pdf" text:style-name="Internet_20_link" text:visited-style-name="Visited_20_Internet_20_Link">LINK</text:a><text:line-break/>Sinder, Christoph / Schmidt, Axel / Ernst, Harald / Pesenacker, Katrin / Hardt, Hartmut: Trinkwasserschutz kontra Brandschutz?. Probleme und Anforderungen beim Anschluss von Feuerlöschanlagen an Trinkwasser-Installationen..<text:line-break/>In: Technische Sicherheit, Bd.2(2012)Nr.9, S. 21 - 25.<text:line-break/><text:line-break/>
<text:a xlink:type="simple" xlink:href="http://www.wissen-hilfe.de/_Wissen/locked/papers/te-si-2012-09-004.pdf" text:style-name="Internet_20_link" text:visited-style-name="Visited_20_Internet_20_Link">LINK</text:a><text:line-break/>Lipphardt, Thomas: Flucht mit dem Aufzug. Rettungsaufzüge nach dem Normentwurf prEN 81-76.<text:line-break/>In: Technische Sicherheit, Bd.2(2012)Nr.9, S. 44 - 46.<text:line-break/><text:line-break/>
<text:a xlink:type="simple" xlink:href="http://www.wissen-hilfe.de/_Wissen/locked/papers/te-si-2012-10-006.pdf" text:style-name="Internet_20_link" text:visited-style-name="Visited_20_Internet_20_Link">LINK</text:a><text:line-break/>Jock, Ralf: Planungstools für Brandmeldeanlagen.<text:line-break/>In: Technische Sicherheit, Bd.2(2012)Nr.10, S. 45 - 47.<text:line-break/><text:line-break/>
<text:a xlink:type="simple" xlink:href="http://www.wissen-hilfe.de/_Wissen/locked/papers/te-si-2012-11-12-001.pdf" text:style-name="Internet_20_link" text:visited-style-name="Visited_20_Internet_20_Link">LINK</text:a><text:line-break/>Dierkes, Carsten: Geprüfte Anlagen zur dezentralen Behandlung von Niederschlagswasserabflüssen.<text:line-break/>In: Technische Sicherheit, Bd.2(2012)Nr.11/12, S. 12 - 15.<text:line-break/><text:line-break/>
<text:a xlink:type="simple" xlink:href="http://www.wissen-hilfe.de/_Wissen/locked/papers/te-si-2012-11-12-002.pdf" text:style-name="Internet_20_link" text:visited-style-name="Visited_20_Internet_20_Link">LINK</text:a><text:line-break/>Gutmann, Karl-Heinz: Die Überarbeitung der Zulassungsgrundsätze für Sicherheitseinrichtungen von Behältern und Rohrleitungen - Überfüllsicherungen (ZG-ÜS).<text:line-break/>In: Technische Sicherheit, Bd.2(2012)Nr.11/12, S. 16 - 17.<text:line-break/><text:line-break/>
<text:a xlink:type="simple" xlink:href="http://www.wissen-hilfe.de/_Wissen/locked/papers/te-si-2012-11-12-003.pdf" text:style-name="Internet_20_link" text:visited-style-name="Visited_20_Internet_20_Link">LINK</text:a><text:line-break/>Leimbach, Wolfgang  : Doppelwandige Rohrleitungen. Sicherheit für Anlagen und Schutz der Umwelt..<text:line-break/>In: Technische Sicherheit, Bd.2(2012)Nr.11/12, S. 18 - 20.<text:line-break/><text:line-break/>
<text:a xlink:type="simple" xlink:href="http://www.wissen-hilfe.de/_Wissen/locked/papers/te-si-2013-06-003.pdf" text:style-name="Internet_20_link" text:visited-style-name="Visited_20_Internet_20_Link">LINK</text:a><text:line-break/>Jovanovic, Aleksandar S. / Löscher, Michael: E2R2 - Das „European Emerging Risk Radar“. Instrument zur Früherkennung und Kommunikation von Risiken neuer Technologien..<text:line-break/>In: Technische Sicherheit, Bd.3(2013)Nr.6, S. 26 - 31.<text:line-break/><text:line-break/>
<text:a xlink:type="simple" xlink:href="http://www.wissen-hilfe.de/_Wissen/locked/papers/te-si-2013-07-08-002.pdf" text:style-name="Internet_20_link" text:visited-style-name="Visited_20_Internet_20_Link">LINK</text:a><text:line-break/>Echtermann, Benjamin / König,  Andreas: Betriebssicherheit und Blitzschutz. Besonderheiten, Regeln und Gefahrenpotenziale.<text:line-break/>In: Technische Sicherheit, Bd.3(2013)Nr.7/8 , S. 15 - 17.<text:line-break/><text:line-break/>
<text:a xlink:type="simple" xlink:href="http://www.wissen-hilfe.de/_Wissen/locked/papers/te-si-2013-09-007.pdf" text:style-name="Internet_20_link" text:visited-style-name="Visited_20_Internet_20_Link">LINK</text:a><text:line-break/>Aris,Stephan / Schalau, Bernd / Schwäricke, Felix / Szypkowski, Marko : Leckgrößen bei Druckgasflaschen.<text:line-break/>In: Technische Sicherheit, Bd.3(2013)Nr.9, S. 37 - 42.<text:line-break/><text:line-break/>
<text:a xlink:type="simple" xlink:href="http://www.wissen-hilfe.de/_Wissen/locked/papers/te-si-2013-09-009.pdf" text:style-name="Internet_20_link" text:visited-style-name="Visited_20_Internet_20_Link">LINK</text:a><text:line-break/>Konersmann, Rainer / Werner, Jan / Jochems, Frank  : Pipelineversagen durch Erdarbeiten.<text:line-break/>In: Technische Sicherheit, Bd.3(2013)Nr.9, S. 54 - 58.<text:line-break/><text:line-break/>
<text:a xlink:type="simple" xlink:href="http://www.wissen-hilfe.de/_Wissen/locked/papers/te-si-2013-11-12-004.pdf" text:style-name="Internet_20_link" text:visited-style-name="Visited_20_Internet_20_Link">LINK</text:a><text:line-break/>Bußhaus, Ludger  : Lagertanks in Grabenlagerung mit geringer Erdüberdeckung.<text:line-break/>In: Technische Sicherheit, Bd.3(2013)Nr.11/12, S. 22 - 31.<text:line-break/><text:line-break/>
<text:a xlink:type="simple" xlink:href="http://www.wissen-hilfe.de/_Wissen/locked/papers/te-si-2014-01-02-001.pdf" text:style-name="Internet_20_link" text:visited-style-name="Visited_20_Internet_20_Link">LINK</text:a><text:line-break/>Antonatus, Edith : Fassadenbrände - Ursachen, Risiken, Normung und Gesetzgebung.<text:line-break/>In: Technische Sicherheit, Bd.4(2014)Nr.1/2 , S. 10 - 14.<text:line-break/><text:line-break/>
<text:a xlink:type="simple" xlink:href="http://www.wissen-hilfe.de/_Wissen/locked/papers/te-si-2014-01-02-005.pdf" text:style-name="Internet_20_link" text:visited-style-name="Visited_20_Internet_20_Link">LINK</text:a><text:line-break/>Henzel, Harald : Sicherheit und Gesundheitsschutz bei der Brandschadensanierung.<text:line-break/>In: Technische Sicherheit, Bd.4(2014)Nr.1/2 , S. 33 - 35.<text:line-break/><text:line-break/>
<text:a xlink:type="simple" xlink:href="http://www.wissen-hilfe.de/_Wissen/locked/papers/te-si-2014-01-02-007.pdf" text:style-name="Internet_20_link" text:visited-style-name="Visited_20_Internet_20_Link">LINK</text:a><text:line-break/>Buchberger, Michael / Lewandowski, Andreas : Kollisionsvermeidung im Umfeld von Baumaschinen und Gabelstaplern.<text:line-break/>In: Technische Sicherheit, Bd.4(2014)Nr.1/2 , S. 41 - 45.<text:line-break/><text:line-break/>
<text:a xlink:type="simple" xlink:href="http://www.wissen-hilfe.de/_Wissen/locked/papers/te-si-2014-03-001.pdf" text:style-name="Internet_20_link" text:visited-style-name="Visited_20_Internet_20_Link">LINK</text:a><text:line-break/>Schmees, Maik: Die neue Bauproduktenverordnung bei Natürlichen Rauch- und Wärmeabzugsgeräten.<text:line-break/>In: Technische Sicherheit, Bd.4(2014)Nr.3, S. 10 - 12.<text:line-break/><text:line-break/>
<text:a xlink:type="simple" xlink:href="http://www.wissen-hilfe.de/_Wissen/locked/papers/te-si-2014-03-002.pdf" text:style-name="Internet_20_link" text:visited-style-name="Visited_20_Internet_20_Link">LINK</text:a><text:line-break/>Egbers, Mark: Optische Signalgeber in Brandmeldeanlagen. Die neue EN 54-23..<text:line-break/>In: Technische Sicherheit, Bd.4(2014)Nr.3, S. 13 - 15.<text:line-break/><text:line-break/>
<text:a xlink:type="simple" xlink:href="http://www.wissen-hilfe.de/_Wissen/locked/papers/te-si-2014-05-004.pdf" text:style-name="Internet_20_link" text:visited-style-name="Visited_20_Internet_20_Link">LINK</text:a><text:line-break/>König, Klaus W. : Gewässereinleitung nach Regenwasserbehandlung.<text:line-break/>In: Technische Sicherheit, Bd.4(2014)Nr.5, S. 18 - 20.<text:line-break/><text:line-break/>
<text:a xlink:type="simple" xlink:href="http://www.wissen-hilfe.de/_Wissen/locked/papers/te-si-2014-06-005.pdf" text:style-name="Internet_20_link" text:visited-style-name="Visited_20_Internet_20_Link">LINK</text:a><text:line-break/>Hardt, Hartmut: Richtlinienreihe VDI 3810 - ein praxistauglicher Lösungsansatz.<text:line-break/>In: Technische Sicherheit, Bd.4(2014)Nr.6, S. 29 - 30.<text:line-break/><text:line-break/>
<text:a xlink:type="simple" xlink:href="http://www.wissen-hilfe.de/_Wissen/locked/papers/te-si-2014-06-006.pdf" text:style-name="Internet_20_link" text:visited-style-name="Visited_20_Internet_20_Link">LINK</text:a><text:line-break/>Fischbach, Ursula: Unterstützung von Anlagenpersonal in Notfallsituationen. Neuer Leitfaden der Kommission für Anlagensicherheit 1)..<text:line-break/>In: Technische Sicherheit, Bd.4(2014)Nr.6, S. 31 - 36.<text:line-break/><text:line-break/>
<text:a xlink:type="simple" xlink:href="http://www.wissen-hilfe.de/_Wissen/locked/papers/te-si-2014-09-001.pdf" text:style-name="Internet_20_link" text:visited-style-name="Visited_20_Internet_20_Link">LINK</text:a><text:line-break/>Winkler, Thomas: Rauchfreihaltung von Flucht- und Rettungswegen mithilfe lufttechnischer Maßnahmen.<text:line-break/>In: Technische Sicherheit, Bd.4(2014)Nr.9, S. 12 - 16.<text:line-break/><text:line-break/>
<text:a xlink:type="simple" xlink:href="http://www.wissen-hilfe.de/_Wissen/locked/papers/te-si-2014-09-002.pdf" text:style-name="Internet_20_link" text:visited-style-name="Visited_20_Internet_20_Link">LINK</text:a><text:line-break/>Hegger, Thomas: Muster-Industriebaurichtlinie - neue Vorgaben für den Rauchschutz.<text:line-break/>In: Technische Sicherheit, Bd.4(2014)Nr.9, S. 17 - 19.<text:line-break/><text:line-break/>
<text:a xlink:type="simple" xlink:href="http://www.wissen-hilfe.de/_Wissen/locked/papers/te-si-2014-09-005.pdf" text:style-name="Internet_20_link" text:visited-style-name="Visited_20_Internet_20_Link">LINK</text:a><text:line-break/>Bansemer, Björn / Halfmann,  Michael / Trettin, Corinna / Wittbecker, Friedrich-Wilhelm / Reil, Florian / Althaus, Jörg : Entwicklung einer Brandprüfmethode für dachmontierte Photovoltaik-Systeme.<text:line-break/>In: Technische Sicherheit, Bd.4(2014)Nr.9, S. 26 -29.<text:line-break/><text:line-break/>
<text:a xlink:type="simple" xlink:href="http://www.wissen-hilfe.de/_Wissen/locked/papers/te-si-2014-09-006.pdf" text:style-name="Internet_20_link" text:visited-style-name="Visited_20_Internet_20_Link">LINK</text:a><text:line-break/>Geoerg, Paul / Marx, Marcus : Brand- und Explosionsschutz in Gebäuden und Anlagen landwirtschaftlicher Nutzung. Spannungsfeld zwischen normativer Ableitung und praxistauglichem Lösungsansatz - Teil 1..<text:line-break/>In: Technische Sicherheit, Bd.4(2014)Nr.9, S. 30 - 34.<text:line-break/><text:line-break/>
<text:a xlink:type="simple" xlink:href="http://www.wissen-hilfe.de/_Wissen/locked/papers/te-si-2014-09-012.pdf" text:style-name="Internet_20_link" text:visited-style-name="Visited_20_Internet_20_Link">LINK</text:a><text:line-break/>Groos, Sandra / Kluth, Karsten: Grenzdruck zur physiologisch ausführbaren und sicheren Brandbekämpfung.<text:line-break/>In: Technische Sicherheit, Bd.4(2014)Nr.9, S. 58 - 61.<text:line-break/><text:line-break/>
<text:a xlink:type="simple" xlink:href="http://www.wissen-hilfe.de/_Wissen/locked/papers/te-si-2014-09-013.pdf" text:style-name="Internet_20_link" text:visited-style-name="Visited_20_Internet_20_Link">LINK</text:a><text:line-break/>Preißl, Dirk: Prüfung von Feuerwehraufzügen. Die neue Richtlinie VDI 3809 Blatt 2 als Arbeitsmittel.<text:line-break/>In: Technische Sicherheit, Bd.4(2014)Nr.9, S. 62 - 65.<text:line-break/><text:line-break/>
<text:a xlink:type="simple" xlink:href="http://www.wissen-hilfe.de/_Wissen/locked/papers/te-si-2014-10-001.pdf" text:style-name="Internet_20_link" text:visited-style-name="Visited_20_Internet_20_Link">LINK</text:a><text:line-break/>Wettingfeld, Jürgen : Blitzschutz für Photovoltaik-Anlagen. Neue Norm schafft Klarheit..<text:line-break/>In: Technische Sicherheit, Bd.4(2014)Nr.10, S. 10 - 15.<text:line-break/><text:line-break/>
<text:a xlink:type="simple" xlink:href="http://www.wissen-hilfe.de/_Wissen/locked/papers/te-si-2014-10-002.pdf" text:style-name="Internet_20_link" text:visited-style-name="Visited_20_Internet_20_Link">LINK</text:a><text:line-break/>Birkl, Josef: Ein neuer Prüfgenerator für extrem hohe Blitzströme.<text:line-break/>In: Technische Sicherheit, Bd.4(2014)Nr.10, S. 16 - 20.<text:line-break/><text:line-break/>
<text:a xlink:type="simple" xlink:href="http://www.wissen-hilfe.de/_Wissen/locked/papers/te-si-2014-10-004.pdf" text:style-name="Internet_20_link" text:visited-style-name="Visited_20_Internet_20_Link">LINK</text:a><text:line-break/>Zahorszki, Frank : Optische Gasleckageortung an Biogasanlagen.<text:line-break/>In: Technische Sicherheit, Bd.4(2014)Nr.10, S. 26 - 28.<text:line-break/><text:line-break/>
<text:a xlink:type="simple" xlink:href="http://www.wissen-hilfe.de/_Wissen/locked/papers/te-si-2014-10-005.pdf" text:style-name="Internet_20_link" text:visited-style-name="Visited_20_Internet_20_Link">LINK</text:a><text:line-break/>Marx, Marcus / Geoerg, Paul : Brand- und Explosionsschutz in Gebäuden und Anlagen landwirtschaftlicher Nutzung. Spannungsfeld zwischen normativer Ableitung und praxistauglichem Lösungsansatz - Teil 2..<text:line-break/>In: Technische Sicherheit, Bd.4(2014)Nr.10, S. 29 - 32.<text:line-break/><text:line-break/>
<text:a xlink:type="simple" xlink:href="http://www.wissen-hilfe.de/_Wissen/locked/papers/te-si-2014-11-12-001.pdf" text:style-name="Internet_20_link" text:visited-style-name="Visited_20_Internet_20_Link">LINK</text:a><text:line-break/>Wendt, Gudrun / Jost, Rüdiger / Schmelter, Sonja / Werner, Detlef: Untersuchungen zum Temperaturverhalten von Flüssigkeiten in großen Lagertanks.<text:line-break/>In: Technische Sicherheit, Bd.4(2014)Nr.11/12, S. 13 - 17.<text:line-break/><text:line-break/>
<text:a xlink:type="simple" xlink:href="http://www.wissen-hilfe.de/_Wissen/locked/papers/te-si-2014-11-12-002.pdf" text:style-name="Internet_20_link" text:visited-style-name="Visited_20_Internet_20_Link">LINK</text:a><text:line-break/>Bußhaus, Ludger  : Anwendungsbeispiel für Lagertanks in Grabenlagerung mit geringer Erdüberdeckung.<text:line-break/>In: Technische Sicherheit, Bd.4(2014)Nr.11/12, S. 18 - 22.<text:line-break/><text:line-break/>
<text:a xlink:type="simple" xlink:href="http://www.wissen-hilfe.de/_Wissen/locked/papers/te-si-2015-01-02-003.pdf" text:style-name="Internet_20_link" text:visited-style-name="Visited_20_Internet_20_Link">LINK</text:a><text:line-break/>Niedermayer, Wolfgang: Brände in Lüftungsanlagen.<text:line-break/>In: Technische Sicherheit, Bd.5(2015)Nr.1/2 , S. 18 - 22.<text:line-break/><text:line-break/>
<text:a xlink:type="simple" xlink:href="http://www.wissen-hilfe.de/_Wissen/locked/papers/te-si-2015-01-02-006.pdf" text:style-name="Internet_20_link" text:visited-style-name="Visited_20_Internet_20_Link">LINK</text:a><text:line-break/>Wagner, Jessica: Effizienter Brandschutz im Tunnel und in Industrieanlagen.<text:line-break/>In: Technische Sicherheit, Bd.5(2015)Nr.1/2 , S. 33 - 34.<text:line-break/><text:line-break/>
<text:a xlink:type="simple" xlink:href="http://www.wissen-hilfe.de/_Wissen/locked/papers/te-si-2015-01-02-008.pdf" text:style-name="Internet_20_link" text:visited-style-name="Visited_20_Internet_20_Link">LINK</text:a><text:line-break/>Krüger-Kronstett, Christine : Gefährdungen identifizieren. ,,Risik-0-Meter„: Mitarbeiterorientierte Erfassung der Gefährdungen und Belastungen in Produktionsbereichen.<text:line-break/>In: Technische Sicherheit, Bd.5(2015)Nr.1/2 , S. 43 - 48.<text:line-break/><text:line-break/>
<text:a xlink:type="simple" xlink:href="http://www.wissen-hilfe.de/_Wissen/locked/papers/te-si-2015-03-002.pdf" text:style-name="Internet_20_link" text:visited-style-name="Visited_20_Internet_20_Link">LINK</text:a><text:line-break/>Dierkes, Carsten: Entsiegelung mit wasserdurchlässigen Flächenbelägen. Zurück zum natürlichen Wasserkreislauf..<text:line-break/>In: Technische Sicherheit, Bd.5(2015)Nr.3, S. 13 - 17.<text:line-break/><text:line-break/>
<text:a xlink:type="simple" xlink:href="http://www.wissen-hilfe.de/_Wissen/locked/papers/te-si-2015-03-007.pdf" text:style-name="Internet_20_link" text:visited-style-name="Visited_20_Internet_20_Link">LINK</text:a><text:line-break/>Lipphardt, Thomas: Aufzugsteuerungen für den Brandfall. Die Neufassung der Richtlinie VDI 6017..<text:line-break/>In: Technische Sicherheit, Bd.5(2015)Nr.3, S. 46 -47.<text:line-break/><text:line-break/>
<text:a xlink:type="simple" xlink:href="http://www.wissen-hilfe.de/_Wissen/locked/papers/te-si-2015-04-004.pdf" text:style-name="Internet_20_link" text:visited-style-name="Visited_20_Internet_20_Link">LINK</text:a><text:line-break/>Burkert, Andreas / Lehmann, Jens: KorroPad - ein Korrosionsschnelltest zur Bewertung der Passivschichtqualität.<text:line-break/>In: Technische Sicherheit, Bd.5(2015)Nr.4, S. 26 - 29.<text:line-break/><text:line-break/>
<text:a xlink:type="simple" xlink:href="http://www.wissen-hilfe.de/_Wissen/locked/papers/te-si-2015-06-002.pdf" text:style-name="Internet_20_link" text:visited-style-name="Visited_20_Internet_20_Link">LINK</text:a><text:line-break/>Schneckener, Andreas: Sonderbrandmeldetechnik für hohe Produktionshallen. Brandversuch bestätigt Detektionssicherheit..<text:line-break/>In: Technische Sicherheit, Bd.5(2015)Nr.6, S. 16 - 17.<text:line-break/><text:line-break/>
<text:a xlink:type="simple" xlink:href="http://www.wissen-hilfe.de/_Wissen/locked/papers/te-si-2015-10-006.pdf" text:style-name="Internet_20_link" text:visited-style-name="Visited_20_Internet_20_Link">LINK</text:a><text:line-break/>Mantlik, Tobias / Nolting, Erich H. / Mewes, Detlef / Ceylan, Orhan : Prüfung der Rutschhemmung von Bodenbelägen für nassbelastete Barfußbereiche.<text:line-break/>In: Technische Sicherheit, Bd.5(2015)Nr.10, S. 36 - 39.<text:line-break/><text:line-break/>
<text:a xlink:type="simple" xlink:href="http://www.wissen-hilfe.de/_Wissen/locked/papers/te-si-2015-10-007.pdf" text:style-name="Internet_20_link" text:visited-style-name="Visited_20_Internet_20_Link">LINK</text:a><text:line-break/>Preißl, Dirk: Aktuelle Regelwerke zu Feuerwehr- und Evakuierungsaufzügen sowie Brandfallsteuerungen.<text:line-break/>In: Technische Sicherheit, Bd.5(2015)Nr.10, S. 42 - 46.<text:line-break/><text:line-break/>
<text:a xlink:type="simple" xlink:href="http://www.wissen-hilfe.de/_Wissen/locked/papers/te-si-2015-11-12-001.pdf" text:style-name="Internet_20_link" text:visited-style-name="Visited_20_Internet_20_Link">LINK</text:a><text:line-break/>Westphai-Kay, Brigitte : Dichtkonstruktionen aus Beton und zugehörige Fugenabdichtungssysteme in LAU-Anlagen.<text:line-break/>In: Technische Sicherheit, Bd.5(2015)Nr.11/12, S. 12 - 16.<text:line-break/><text:line-break/>
<text:a xlink:type="simple" xlink:href="http://www.wissen-hilfe.de/_Wissen/locked/papers/te-si-2016-01-02-001.pdf" text:style-name="Internet_20_link" text:visited-style-name="Visited_20_Internet_20_Link">LINK</text:a><text:line-break/>Wündrich, Thomas: Brandschutzmaßnahmen gemäß TRGS 800 am Beispiel einer Siloanlage.<text:line-break/>In: Technische Sicherheit, Bd.6(2016)Nr.1/2 , S. 11 - 14.<text:line-break/><text:line-break/>
<text:a xlink:type="simple" xlink:href="http://www.wissen-hilfe.de/_Wissen/locked/papers/te-si-2016-01-02-004.pdf" text:style-name="Internet_20_link" text:visited-style-name="Visited_20_Internet_20_Link">LINK</text:a><text:line-break/>Meer, Markus: Technologietrend trifft Normung.<text:line-break/>In: Technische Sicherheit, Bd.6(2016)Nr.1/2 , S. 22 - 24.<text:line-break/><text:line-break/>
<text:a xlink:type="simple" xlink:href="http://www.wissen-hilfe.de/_Wissen/locked/papers/te-si-2016-01-02-005.pdf" text:style-name="Internet_20_link" text:visited-style-name="Visited_20_Internet_20_Link">LINK</text:a><text:line-break/>Wittmann, Sören: Zuverlässige Brandfrüherkennung unter schwierigen Umgebungsbedingungen.<text:line-break/>In: Technische Sicherheit, Bd.6(2016)Nr.1/2 , S. 25 - 27.<text:line-break/><text:line-break/>
<text:a xlink:type="simple" xlink:href="http://www.wissen-hilfe.de/_Wissen/locked/papers/te-si-2016-01-02-007.pdf" text:style-name="Internet_20_link" text:visited-style-name="Visited_20_Internet_20_Link">LINK</text:a><text:line-break/>Frobese, Dirk-Hans : Neufassung der TRBS 3151/ TRGS 751. Aktualisierung der Technischen Regel zur Vermeidung von Brand-, Explosions- und Druckgefährdungen an Tankstellen und Gasfüllanlagen zur Befüllung von Landfahrzeugen.<text:line-break/>In: Technische Sicherheit, Bd.6(2016)Nr.1/2 , S. 31 - 37.<text:line-break/><text:line-break/>
<text:a xlink:type="simple" xlink:href="http://www.wissen-hilfe.de/_Wissen/locked/papers/te-si-2016-03-002.pdf" text:style-name="Internet_20_link" text:visited-style-name="Visited_20_Internet_20_Link">LINK</text:a><text:line-break/>Hegger, Thomas: Industriebauten zuverlässig entrauchen. Neue Muster-Industriebaurichtlinie setzt Standards..<text:line-break/>In: Technische Sicherheit, Bd.6(2016)Nr.3, S. 16 - 18.<text:line-break/><text:line-break/>
<text:a xlink:type="simple" xlink:href="http://www.wissen-hilfe.de/_Wissen/locked/papers/te-si-2016-03-003.pdf" text:style-name="Internet_20_link" text:visited-style-name="Visited_20_Internet_20_Link">LINK</text:a><text:line-break/>Plum, Andreas / Wellding, Jan : Brandlasten in Rettungswegen. Grundlagen für Einzelfallbetrachtungen..<text:line-break/>In: Technische Sicherheit, Bd.6(2016)Nr.3, S. 19 - 23.<text:line-break/><text:line-break/>
<text:a xlink:type="simple" xlink:href="http://www.wissen-hilfe.de/_Wissen/locked/papers/te-si-2016-03-004.pdf" text:style-name="Internet_20_link" text:visited-style-name="Visited_20_Internet_20_Link">LINK</text:a><text:line-break/>Zapf, Andreas: Anforderungen an Fluchtwege. Fragen aus der Praxis..<text:line-break/>In: Technische Sicherheit, Bd.6(2016)Nr.3, S. 24 -27.<text:line-break/><text:line-break/>
<text:a xlink:type="simple" xlink:href="http://www.wissen-hilfe.de/_Wissen/locked/papers/te-si-2016-03-008.pdf" text:style-name="Internet_20_link" text:visited-style-name="Visited_20_Internet_20_Link">LINK</text:a><text:line-break/>Lipphardt, Thomas: Energieeffizienz neu erklärt. Überarbeitung der Richtlinie VDI 4707..<text:line-break/>In: Technische Sicherheit, Bd.6(2016)Nr.3, S. 38 - 39.<text:line-break/><text:line-break/>
<text:a xlink:type="simple" xlink:href="http://www.wissen-hilfe.de/_Wissen/locked/papers/te-si-2016-05-001.pdf" text:style-name="Internet_20_link" text:visited-style-name="Visited_20_Internet_20_Link">LINK</text:a><text:line-break/>Böhme, Martin  : Vereinbarkeit von Europarecht und Gewässerschutz nach dem EuGH-Urteil zu Bauprodukten.<text:line-break/>In: Technische Sicherheit, Bd.6(20 16)Nr.5  , S. 11 - 14.<text:line-break/><text:line-break/>
<text:a xlink:type="simple" xlink:href="http://www.wissen-hilfe.de/_Wissen/locked/papers/te-si-2016-05-003.pdf" text:style-name="Internet_20_link" text:visited-style-name="Visited_20_Internet_20_Link">LINK</text:a><text:line-break/>Gutmann, Regina  : Anforderungen an Überfüllsicherungen gemäß Wasserhaushaltsgesetz.<text:line-break/>In: Technische Sicherheit, Bd.6(20 16)Nr.5  , S. 19 - 21.<text:line-break/><text:line-break/>
<text:a xlink:type="simple" xlink:href="http://www.wissen-hilfe.de/_Wissen/locked/papers/te-si-2016-06-004.pdf" text:style-name="Internet_20_link" text:visited-style-name="Visited_20_Internet_20_Link">LINK</text:a><text:line-break/>Wettingfeld, Jürgen : Planung von optimierten Blitzschutz-Fangeinrichtungen für bauliche Anlagen mit komplexer technischer Infrastruktur.<text:line-break/>In: Technische Sicherheit, Bd.6(2016)Nr.6, S. 26 - 30.<text:line-break/><text:line-break/>
<text:a xlink:type="simple" xlink:href="http://www.wissen-hilfe.de/_Wissen/locked/papers/te-si-2016-06-005.pdf" text:style-name="Internet_20_link" text:visited-style-name="Visited_20_Internet_20_Link">LINK</text:a><text:line-break/>Raab, Veiko : Schutz von Rohrleitungen bei Blitz- und Hochspannungsbeeinflussung.<text:line-break/>In: Technische Sicherheit, Bd.6(2016)Nr.6, S. 31 - 36.<text:line-break/><text:line-break/>
<text:a xlink:type="simple" xlink:href="http://www.wissen-hilfe.de/_Wissen/locked/papers/te-si-2016-07-08-001.pdf" text:style-name="Internet_20_link" text:visited-style-name="Visited_20_Internet_20_Link">LINK</text:a><text:line-break/>Kubn, Andrè: Normgerechte Fugenabdichtungen.<text:line-break/>In: Technische Sicherheit, Bd.6(2016)Nr.7/8, S. 11 - 13.<text:line-break/><text:line-break/>
<text:a xlink:type="simple" xlink:href="http://www.wissen-hilfe.de/_Wissen/locked/papers/te-si-2016-07-08-003.pdf" text:style-name="Internet_20_link" text:visited-style-name="Visited_20_Internet_20_Link">LINK</text:a><text:line-break/>Wettingfeld, Jürgen : Blitzschutz- und Erdungsmaßnahmen bei Klärwerken.<text:line-break/>In: Technische Sicherheit, Bd.6(2016)Nr.7/8, S. 17 - 21.<text:line-break/><text:line-break/>
<text:a xlink:type="simple" xlink:href="http://www.wissen-hilfe.de/_Wissen/locked/papers/te-si-2016-09-001.pdf" text:style-name="Internet_20_link" text:visited-style-name="Visited_20_Internet_20_Link">LINK</text:a><text:line-break/>Hegger, Thomas: Brandschutz in Hochregalanlagen. Überarbeitung der Richtlinie VDI 3564.<text:line-break/>In: Technische Sicherheit, Bd.6(2016)Nr.9, S. 10 - 14.<text:line-break/><text:line-break/>
<text:a xlink:type="simple" xlink:href="http://www.wissen-hilfe.de/_Wissen/locked/papers/te-si-2016-09-003.pdf" text:style-name="Internet_20_link" text:visited-style-name="Visited_20_Internet_20_Link">LINK</text:a><text:line-break/>König, Andreas / Ring, Stefan: Blitzschutz unter Berücksichtigung der Brandschutzrichtlinien.<text:line-break/>In: Technische Sicherheit, Bd.6(2016)Nr.9, S. 20 - 23.<text:line-break/><text:line-break/>
<text:a xlink:type="simple" xlink:href="http://www.wissen-hilfe.de/_Wissen/locked/papers/te-si-2016-10-004.pdf" text:style-name="Internet_20_link" text:visited-style-name="Visited_20_Internet_20_Link">LINK</text:a><text:line-break/>Puschmann, Patrick / Horlitz, Tina / Wittstock, Volker / Schütz, Astrid : Risikobeurteilung mithilfe der Virtuai-RealityTechnologie. Eine experimentelle Nutzerstudie.<text:line-break/>In: Technische Sicherheit, Bd.6(2016)Nr.10, S. 25 - 29.<text:line-break/><text:line-break/>
<text:a xlink:type="simple" xlink:href="http://www.wissen-hilfe.de/_Wissen/locked/papers/te-ue-2007-10-001 .pdf" text:style-name="Internet_20_link" text:visited-style-name="Visited_20_Internet_20_Link">LINK</text:a><text:line-break/>Kienlein, Manfred :  Betriebssicherheitsverordnung aus blitzschutztechnischer Sicht.<text:line-break/>In: Technische Überwachung, Bd.48 Jg 2007 - Nr. 10, S. 10 - 14.<text:line-break/><text:line-break/>
<text:a xlink:type="simple" xlink:href="http://www.wissen-hilfe.de/_Wissen/locked/papers/te-ue-2007-10-004.pdf" text:style-name="Internet_20_link" text:visited-style-name="Visited_20_Internet_20_Link">LINK</text:a><text:line-break/>Bußhaus, Ludger  : Tragsicherheitsnachweise für die Tankmäntel ringversteifter erdgedeckter Lagertanks.<text:line-break/>In: Technische Überwachung, Bd.48 Jg 2007 - Nr. 10, S. 28 - 34.<text:line-break/><text:line-break/>
<text:a xlink:type="simple" xlink:href="http://www.wissen-hilfe.de/_Wissen/locked/papers/te-ue-2007-10-005.pdf" text:style-name="Internet_20_link" text:visited-style-name="Visited_20_Internet_20_Link">LINK</text:a><text:line-break/>Siekhans, Ernst-August  : Die Verankerung von Aufzugsführungsschienen in Mauerwerksschächten.<text:line-break/>In: Technische Überwachung, Bd.48 Jg 2007 - Nr. 10, S. 35 - 36.<text:line-break/><text:line-break/>
<text:a xlink:type="simple" xlink:href="http://www.wissen-hilfe.de/_Wissen/locked/papers/te-ue-2007-11-12-003.pdf" text:style-name="Internet_20_link" text:visited-style-name="Visited_20_Internet_20_Link">LINK</text:a><text:line-break/>Kerber, Hubert  : Schrottplätze als Umschlagplätze für Sekundärrohstoffe.<text:line-break/>In: Technische Überwachung, Bd.48 (2007) Nr. 11/12, S. 23 - 26.<text:line-break/><text:line-break/>
<text:a xlink:type="simple" xlink:href="http://www.wissen-hilfe.de/_Wissen/locked/papers/te-ue-2008-07-08-001.pdf" text:style-name="Internet_20_link" text:visited-style-name="Visited_20_Internet_20_Link">LINK</text:a><text:line-break/>Dinkler, Hermann  : Anforderungen an Flüssiggastankstellen.<text:line-break/>In: Technische Überwachung, Bd.49(2008)Nr.7/8, S. 10 - 12.<text:line-break/><text:line-break/>
<text:a xlink:type="simple" xlink:href="http://www.wissen-hilfe.de/_Wissen/locked/papers/te-ue-2008-07-08-002.pdf" text:style-name="Internet_20_link" text:visited-style-name="Visited_20_Internet_20_Link">LINK</text:a><text:line-break/>Deininger, Klaus : Tankfuß- und Flächenabdichtungen in Rückhalteeinrichtungen mit erhöhten Brandschutzanforderungen.<text:line-break/>In: Technische Überwachung, Bd.49(2008)Nr.7/8, S. 17 - 19.<text:line-break/><text:line-break/>
<text:a xlink:type="simple" xlink:href="http://www.wissen-hilfe.de/_Wissen/locked/papers/te-ue-2008-07-08-007.pdf" text:style-name="Internet_20_link" text:visited-style-name="Visited_20_Internet_20_Link">LINK</text:a><text:line-break/>Hofert, Regine : Die Betriebssicherheitsverordnung - Anforderungen an den Gerüstbaubetrieb und den Gerüstnutzer.<text:line-break/>In: Technische Überwachung, Bd.49(2008)Nr.7/8, S. 49 - 52.<text:line-break/><text:line-break/>
<text:a xlink:type="simple" xlink:href="http://www.wissen-hilfe.de/_Wissen/locked/papers/te-ue-2008-09-005.pdf" text:style-name="Internet_20_link" text:visited-style-name="Visited_20_Internet_20_Link">LINK</text:a><text:line-break/>Möller, Felix  : Sichere Automatisierungstechnik. Funktionale Sicherheit einer verteilten Maschinensteuerung am Beispiel einer Hebebockanlage für Schienenfahrzeuge
.<text:line-break/>In: Technische Überwachung, Bd.49(2008)Nr.9, S. 45 - 52.<text:line-break/><text:line-break/>
<text:a xlink:type="simple" xlink:href="http://www.wissen-hilfe.de/_Wissen/locked/papers/te-ue-2008-10-001.pdf" text:style-name="Internet_20_link" text:visited-style-name="Visited_20_Internet_20_Link">LINK</text:a><text:line-break/>Detzer, Rüdiger / Klusmann, Holm - Hamburg: Entrauchungskonzepte für Verkehrsanlagen.<text:line-break/>In: Technische Überwachung, Bd.49(2008)Nr.10, S. 10 - 14.<text:line-break/><text:line-break/>
<text:a xlink:type="simple" xlink:href="http://www.wissen-hilfe.de/_Wissen/locked/papers/te-ue-2008-10-002.pdf" text:style-name="Internet_20_link" text:visited-style-name="Visited_20_Internet_20_Link">LINK</text:a><text:line-break/>Thiel, Volker / Ziemann, Bernhard  : Brandschutzkonzepte für unterirdische Verkehrsanlagen. Brandsimulation zur Beurteilung der Gefährdung durch Brandrauch.<text:line-break/>In: Technische Überwachung, Bd.49(2008)Nr.10, S. 15 - 18.<text:line-break/><text:line-break/>
<text:a xlink:type="simple" xlink:href="http://www.wissen-hilfe.de/_Wissen/locked/papers/te-ue-2008-11-12-002.pdf" text:style-name="Internet_20_link" text:visited-style-name="Visited_20_Internet_20_Link">LINK</text:a><text:line-break/>Dinkler, Hermann   : Anforderungen an Tankstellen für ethanolhaltige Kraftstoffe.<text:line-break/>In: Technische Überwachung, Bd.49 (2008) Nr. 11/12, S. 21 - 22.<text:line-break/><text:line-break/>
<text:a xlink:type="simple" xlink:href="http://www.wissen-hilfe.de/_Wissen/locked/papers/te-ue-2008-11-12-003.pdf" text:style-name="Internet_20_link" text:visited-style-name="Visited_20_Internet_20_Link">LINK</text:a><text:line-break/>Leimbach, Wolfgang  : Neues VdTÜV-Merkblatt- Doppelböden.<text:line-break/>In: Technische Überwachung, Bd.49(2008)Nr.11/12, S. 23 - 25.<text:line-break/><text:line-break/>
<text:a xlink:type="simple" xlink:href="http://www.wissen-hilfe.de/_Wissen/locked/papers/te-ue-2009-03-002.pdf" text:style-name="Internet_20_link" text:visited-style-name="Visited_20_Internet_20_Link">LINK</text:a><text:line-break/>Dinkler, Hermann / Grabowski, Iris  : Entwurf der Technischen Regel wassergefährdender Stoffe (TRwS) „Heizölverbraucheranlagen“ .  Entwurf DWA-A 791 (TRwS 791).<text:line-break/>In: Technische Überwachung, Bd.50(2009)Nr.3, S. 17 - 20.<text:line-break/><text:line-break/>
<text:a xlink:type="simple" xlink:href="http://www.wissen-hilfe.de/_Wissen/locked/papers/te-ue-2009-05-003.pdf" text:style-name="Internet_20_link" text:visited-style-name="Visited_20_Internet_20_Link">LINK</text:a><text:line-break/>Fuß, Oliver / Faber, Michael  : Dimensionierung von Druckentlastungsflächen für Silos. Vergleich der Dimensionierung nach DIN EN 14491 und DIN-Fachbericht 140.<text:line-break/>In: Technische Überwachung, Bd.50(2009)Nr.5, S. 23 - 27.<text:line-break/><text:line-break/>
<text:a xlink:type="simple" xlink:href="http://www.wissen-hilfe.de/_Wissen/locked/papers/te-ue-2009-06-001.pdf" text:style-name="Internet_20_link" text:visited-style-name="Visited_20_Internet_20_Link">LINK</text:a><text:line-break/>Walter, Anne-Barbara  : Umgang mit wassergefährdenden Stoffen. Eckpunkte für eine Bundesverordnung.<text:line-break/>In: Technische Überwachung, Bd.50(2009)Nr.6, S. 10 - 12.<text:line-break/><text:line-break/>
<text:a xlink:type="simple" xlink:href="http://www.wissen-hilfe.de/_Wissen/locked/papers/te-ue-2009-06-003.pdf" text:style-name="Internet_20_link" text:visited-style-name="Visited_20_Internet_20_Link">LINK</text:a><text:line-break/>Schmidt, Claudia / Schlaak, Michael / Götze, Thomas  : Risikoanalyse für Biogasanlagen   Teil 1
.<text:line-break/>In: Technische Überwachung, Bd.50(2009)Nr.6, S. 28 - 33.<text:line-break/><text:line-break/>
<text:a xlink:type="simple" xlink:href="http://www.wissen-hilfe.de/_Wissen/locked/papers/te-ue-2009-09-001.pdf" text:style-name="Internet_20_link" text:visited-style-name="Visited_20_Internet_20_Link">LINK</text:a><text:line-break/>Krause, Ulrich : Brände in Siloanlagen.<text:line-break/>In: Technische Überwachung, Bd.50(2009)Nr.9, S. 10 - 14.<text:line-break/><text:line-break/>
<text:a xlink:type="simple" xlink:href="http://www.wissen-hilfe.de/_Wissen/locked/papers/te-ue-2009-09-002.pdf" text:style-name="Internet_20_link" text:visited-style-name="Visited_20_Internet_20_Link">LINK</text:a><text:line-break/>Detzer, Rüdiger  : Sicherheitstreppenräume in Hochhäusern.<text:line-break/>In: Technische Überwachung, Bd.50(2009)Nr.9, S. 15 - 18.<text:line-break/><text:line-break/>
<text:a xlink:type="simple" xlink:href="http://www.wissen-hilfe.de/_Wissen/locked/papers/te-ue-2009-11-12-001.pdf" text:style-name="Internet_20_link" text:visited-style-name="Visited_20_Internet_20_Link">LINK</text:a><text:line-break/>Seefelder, Heinz Joachim : Abwasseranlagen als Auffangvorrichtungen. Technische Regel DWA-A 787 (ehemals TRwS 134 des DVWK)..<text:line-break/>In: Technische Überwachung, Bd.50(2009)Nr.11/12, S. 10 - 13.<text:line-break/><text:line-break/>
<text:a xlink:type="simple" xlink:href="http://www.wissen-hilfe.de/_Wissen/locked/papers/te-ue-2009-11-12-002.pdf" text:style-name="Internet_20_link" text:visited-style-name="Visited_20_Internet_20_Link">LINK</text:a><text:line-break/>Lühr,  Hans-Peter : Methodik zur Abschätzung der Lebensdauer von bestehenden, einwandigen unterirdischen Stahlbetonbehältern  Teil 1.<text:line-break/>In: Technische Überwachung, Bd.50(2009)Nr.11/12, S. 16 - 19.<text:line-break/><text:line-break/>
<text:a xlink:type="simple" xlink:href="http://www.wissen-hilfe.de/_Wissen/locked/papers/te-ue-2010-01-02-001.pdf" text:style-name="Internet_20_link" text:visited-style-name="Visited_20_Internet_20_Link">LINK</text:a><text:line-break/>Lühr,  Hans-Peter : Methodik zur Abschätzung der Lebensdauer von bestehenden, einwandigen unterirdischen Stahlbetonbehältern  Teil 2.<text:line-break/>In: Technische Überwachung, Bd.51(2010)Nr.1/2, S. 28 - 32.<text:line-break/><text:line-break/>
<text:a xlink:type="simple" xlink:href="http://www.wissen-hilfe.de/_Wissen/locked/papers/te-ue-2010-07-08-005.pdf" text:style-name="Internet_20_link" text:visited-style-name="Visited_20_Internet_20_Link">LINK</text:a><text:line-break/>Lux, Reinhard : Schutz gegen Absturz von Dächern bei der Montage von Photovoltaikanlagen.<text:line-break/>In: Technische Überwachung, Bd.51(2010)Nr.7/8, S. 46 - 49.<text:line-break/><text:line-break/>
<text:a xlink:type="simple" xlink:href="http://www.wissen-hilfe.de/_Wissen/locked/papers/te-ue-2010-09-001.pdf" text:style-name="Internet_20_link" text:visited-style-name="Visited_20_Internet_20_Link">LINK</text:a><text:line-break/>Huckauf, Robert /  Deininger, Klaus: Erfüllung wasserrechtlicher Anforderungen an Auffangräume für Flachbodentanks.<text:line-break/>In: Technische Überwachung, Bd.51(2010)Nr.9, S. 23 - 24.<text:line-break/><text:line-break/>
<text:a xlink:type="simple" xlink:href="http://www.wissen-hilfe.de/_Wissen/locked/papers/te-ue-2010-09-002.pdf" text:style-name="Internet_20_link" text:visited-style-name="Visited_20_Internet_20_Link">LINK</text:a><text:line-break/>Roßmann, Günther : Leitlinie des GDV für Planung und Einbau von Löschwasser-Rückhalteanlagen (VdS 2557) .<text:line-break/>In: Technische Überwachung, Bd.51(2010)Nr.9, S. 25 - 27.<text:line-break/><text:line-break/>
<text:a xlink:type="simple" xlink:href="http://www.wissen-hilfe.de/_Wissen/locked/papers/te-ue-2010-10-002.pdf" text:style-name="Internet_20_link" text:visited-style-name="Visited_20_Internet_20_Link">LINK</text:a><text:line-break/>Bauch, Markus : Brandschutz von Industriebauten.Muster-Industriebaurichtlinie und DIN 18230-1.<text:line-break/>In: Technische Überwachung, Bd.51(2010)Nr.10, S. 21 - 23.<text:line-break/><text:line-break/>
<text:a xlink:type="simple" xlink:href="http://www.wissen-hilfe.de/_Wissen/locked/papers/te-ue-2010-11-12-001.pdf" text:style-name="Internet_20_link" text:visited-style-name="Visited_20_Internet_20_Link">LINK</text:a><text:line-break/>Pape, Thomas / Lorenz, Dirk : Konstruktiver Explosionsschutz großer Silos.<text:line-break/>In: Technische Überwachung, Bd.51(2010)Nr.11/12, S. 10 - 17.<text:line-break/><text:line-break/>
<text:a xlink:type="simple" xlink:href="http://www.wissen-hilfe.de/_Wissen/locked/papers/te-ue-2010-11-12-002.pdf" text:style-name="Internet_20_link" text:visited-style-name="Visited_20_Internet_20_Link">LINK</text:a><text:line-break/>Bunse, Roland : Brand- und Explosionsschutz an Elevatoren . Praktische Umsetzung der Richtlinie VDI 2263-8.1.<text:line-break/>In: Technische Überwachung, Bd.51(2010)Nr.11/12, S. 18 - 19.<text:line-break/><text:line-break/>
<text:a xlink:type="simple" xlink:href="http://www.wissen-hilfe.de/_Wissen/locked/papers/te-ue-2016-04-015.pdf" text:style-name="Internet_20_link" text:visited-style-name="Visited_20_Internet_20_Link">LINK</text:a><text:line-break/>Schmidt, Andreas : Wiederkehrende Prüfung von Kälteanlagen - Umfang und Dokumentation.<text:line-break/>In: Technische Überwachung, Bd. 57, 2016-04, S. 65 - 67.<text:line-break/><text:line-break/>
<text:a xlink:type="simple" xlink:href="http://www.wissen-hilfe.de/_Wissen/locked/papers/te-ue-2016-04-016.pdf" text:style-name="Internet_20_link" text:visited-style-name="Visited_20_Internet_20_Link">LINK</text:a><text:line-break/>Link, Christian: Prüfung vor erstmaliger Inbetriebnahme von Aufzugsanlagen - bauliche Schnittstellen.<text:line-break/>In: Technische Überwachung, Bd. 57, 2016-04, S. 68 - 72.<text:line-break/><text:line-break/>
<text:a xlink:type="simple" xlink:href="http://www.wissen-hilfe.de/_Wissen/locked/papers/te-ue-2016-04-017.pdf" text:style-name="Internet_20_link" text:visited-style-name="Visited_20_Internet_20_Link">LINK</text:a><text:line-break/>Löbig, Stefan : Aufzugsexterne Sicherheitseinrichtungen (AFEX).<text:line-break/>In: Technische Überwachung, Bd. 57, 2016-04, S. 73 - 77.<text:line-break/><text:line-break/>
<text:a xlink:type="simple" xlink:href="http://www.wissen-hilfe.de/_Wissen/locked/papers/te-ue-2016-04-018.pdf" text:style-name="Internet_20_link" text:visited-style-name="Visited_20_Internet_20_Link">LINK</text:a><text:line-break/>Gotthardt, Thilo : Prüfung durch Zugelassene Überwachungsstellen - Prüfung durch Zugelassene Überwachungsstellen - aber wie?.<text:line-break/>In: Technische Überwachung, Bd. 57, 2016-04, S. 78 - 81.<text:line-break/><text:line-break/>
<text:a xlink:type="simple" xlink:href="http://www.wissen-hilfe.de/_Wissen/locked/papers/te-ue-2016-04-019.pdf" text:style-name="Internet_20_link" text:visited-style-name="Visited_20_Internet_20_Link">LINK</text:a><text:line-break/>Sepanski, Volker : Personenumlaufaufzüge und die BetrSichV: eine Herausforderung für den Arbeitgeber.<text:line-break/>In: Technische Überwachung, Bd. 57, 2016-04, S. 82 - 83.<text:line-break/><text:line-break/>
<text:a xlink:type="simple" xlink:href="http://www.wissen-hilfe.de/_Wissen/locked/papers/te-ue-2016-04-022.pdf" text:style-name="Internet_20_link" text:visited-style-name="Visited_20_Internet_20_Link">LINK</text:a><text:line-break/>Stohlmann, Axel : Mängelstatistik Aufzüge - Licht am Ende des Aufzugsschachts.<text:line-break/>In: Technische Überwachung, Bd. 57, 2016-04, S. 95 - 97.<text:line-break/><text:line-break/></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family="text">
</style:style>
    <style:style style:family="text">
</style:style>
    <style:style style:family="text">
</style:style>
    <style:style style:family="tex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6-07-14b "Mort"</meta:generator>
    <meta:initial-creator>Generated</meta:initial-creator>
    <meta:creation-date>2026-08-30T19::58:31</meta:creation-date>
    <dc:creator>Generated</dc:creator>
    <dc:date>2026-08-30T19::58:31</dc:date>
    <dc:language>en-US</dc:language>
    <meta:editing-cycles>1</meta:editing-cycles>
    <meta:editing-duration>PT0S</meta:editing-duration>
    <dc:title>papers:p_civil_engineering_installation</dc:title>
  </office:meta>
</office:document-meta>
</file>