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0ed6ba396685899ccea7fe3e3a5793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3.175cm" style:rel-width="100%" svg:height="2.2212450592885cm" style:rel-height="scale"><draw:image xlink:href="Pictures/30ed6ba396685899ccea7fe3e3a57937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angebote" text:style-name="Internet_20_link" text:visited-style-name="Visited_20_Internet_20_Link">Informationsseite</text:a><text:line-break/><text:line-break/><text:a xlink:type="simple" xlink:href="https://wiki.product-compliance.net/doku.php?id=learn:learn" text:style-name="Internet_20_link" text:visited-style-name="Visited_20_Internet_20_Link">Hauptseite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09::50:10</meta:creation-date>
    <dc:creator>Generated</dc:creator>
    <dc:date>2026-08-30T09::50:10</dc:date>
    <dc:language>en-US</dc:language>
    <meta:editing-cycles>1</meta:editing-cycles>
    <meta:editing-duration>PT0S</meta:editing-duration>
    <dc:title>learn:ce-press</dc:title>
  </office:meta>
</office:document-meta>
</file>