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bd29128d962d708a0196368d708aa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125cm" style:rel-height="scale"><draw:image xlink:href="Pictures/7bbd29128d962d708a0196368d708aa3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40:46</meta:creation-date>
    <dc:creator>Generated</dc:creator>
    <dc:date>2026-09-01T09::40:46</dc:date>
    <dc:language>en-US</dc:language>
    <meta:editing-cycles>1</meta:editing-cycles>
    <meta:editing-duration>PT0S</meta:editing-duration>
    <dc:title>learn:betrsichv</dc:title>
  </office:meta>
</office:document-meta>
</file>