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06fffbd9ef6e606b53651d1f62b2bd8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3012899262899cm" style:rel-height="scale"><draw:image xlink:href="Pictures/06fffbd9ef6e606b53651d1f62b2bd80.gif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4::40:13</meta:creation-date>
    <dc:creator>Generated</dc:creator>
    <dc:date>2026-09-02T14::40:13</dc:date>
    <dc:language>en-US</dc:language>
    <meta:editing-cycles>1</meta:editing-cycles>
    <meta:editing-duration>PT0S</meta:editing-duration>
    <dc:title>know</dc:title>
  </office:meta>
</office:document-meta>
</file>