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arbeitsschutz" text:style-name="Internet_20_link" text:visited-style-name="Visited_20_Internet_20_Link">Hauptseit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praevention"/>Unterlagen der Unfallkassen und Berufsgenossenschaften zur Prävention - branchenübergreifend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formationen werden in Kürze ergänz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5::56:41</meta:creation-date>
    <dc:creator>Generated</dc:creator>
    <dc:date>2026-08-31T05::56:41</dc:date>
    <dc:language>en-US</dc:language>
    <meta:editing-cycles>1</meta:editing-cycles>
    <meta:editing-duration>PT0S</meta:editing-duration>
    <dc:title>arbeitsschutz:praevention</dc:title>
  </office:meta>
</office:document-meta>
</file>