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4"/>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Arbeitsplatz und Arbeitsverfahren</text:span> </text:p>
          </table:table-cell>
        </table:table-row>
        <table:table-row>
          <table:table-cell office:value-type="string" table:style-name="tablecell">
            <text:p text:style-name="tablealignleft"><text:span text:style-name=""><text:span text:style-name="Strong_20_Emphasis"><text:a xlink:type="simple" xlink:href="https://wiki.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49_1"/><text:bookmark-start text:name="dguv_vorschrift_49"/>DGUV Vorschrift 49<text:bookmark-end text:name="__RefHeading___dguv_vorschrift_49_1"/><text:bookmark-end text:name="dguv_vorschrift_4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49_2018.pdf" text:style-name="Internet_20_link" text:visited-style-name="Visited_20_Internet_20_Link">Feuerwehren</text:a></text:p>
          </table:table-cell>
          <table:table-cell office:value-type="string" table:style-name="tablecell"/>
        </table:table-row>
      </table:table>
      <text:h text:style-name="Heading_20_3" text:outline-level="3"><text:bookmark-start text:name="__RefHeading___dguv_vorschrift_50_altbgv_d5_2"/><text:bookmark-start text:name="dguv_vorschrift_50_altbgv_d5"/>DGUV Vorschrift  50 (alt: BGV D5)<text:bookmark-end text:name="__RefHeading___dguv_vorschrift_50_altbgv_d5_2"/><text:bookmark-end text:name="dguv_vorschrift_50_altbgv_d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0.pdf" text:style-name="Internet_20_link" text:visited-style-name="Visited_20_Internet_20_Link">Chlorung von Wasser</text:a></text:p>
          </table:table-cell>
          <table:table-cell office:value-type="string" table:style-name="tablecell"/>
        </table:table-row>
      </table:table>
      <text:h text:style-name="Heading_20_3" text:outline-level="3"><text:bookmark-start text:name="__RefHeading___dguv_vorschrift_50_da_altbgv_d5_da_3"/><text:bookmark-start text:name="dguv_vorschrift_50_da_altbgv_d5_da"/>DGUV Vorschrift  50 DA (alt: BGV D5 DA)<text:bookmark-end text:name="__RefHeading___dguv_vorschrift_50_da_altbgv_d5_da_3"/><text:bookmark-end text:name="dguv_vorschrift_50_da_altbgv_d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0 DA.pdf" text:style-name="Internet_20_link" text:visited-style-name="Visited_20_Internet_20_Link">Durchführungsanweisungen zur Unfallverhütungsvorschrift Chlorung von Wasser</text:a></text:p>
          </table:table-cell>
          <table:table-cell office:value-type="string" table:style-name="tablecell"/>
        </table:table-row>
      </table:table>
      <text:h text:style-name="Heading_20_3" text:outline-level="3"><text:bookmark-start text:name="__RefHeading___dguv_vorschrift_52_altbgv_d6_4"/><text:bookmark-start text:name="dguv_vorschrift_52_altbgv_d6"/>DGUV Vorschrift  52 (alt: BGV D6)<text:bookmark-end text:name="__RefHeading___dguv_vorschrift_52_altbgv_d6_4"/><text:bookmark-end text:name="dguv_vorschrift_52_altbgv_d6"/></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2.pdf" text:style-name="Internet_20_link" text:visited-style-name="Visited_20_Internet_20_Link">Krane</text:a></text:p>
          </table:table-cell>
          <table:table-cell office:value-type="string" table:style-name="tablecell"/>
        </table:table-row>
      </table:table>
      <text:h text:style-name="Heading_20_3" text:outline-level="3"><text:bookmark-start text:name="__RefHeading___dguv_vorschrift_52_da_altbgv_d6_da_5"/><text:bookmark-start text:name="dguv_vorschrift_52_da_altbgv_d6_da"/>DGUV Vorschrift  52 DA (alt: BGV D6 DA)<text:bookmark-end text:name="__RefHeading___dguv_vorschrift_52_da_altbgv_d6_da_5"/><text:bookmark-end text:name="dguv_vorschrift_52_da_altbgv_d6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2 DA.pdf" text:style-name="Internet_20_link" text:visited-style-name="Visited_20_Internet_20_Link">Durchführungsanweisungen zur Unfallverhütungsvorschrift Krane</text:a></text:p>
          </table:table-cell>
          <table:table-cell office:value-type="string" table:style-name="tablecell"/>
        </table:table-row>
      </table:table>
      <text:h text:style-name="Heading_20_3" text:outline-level="3"><text:bookmark-start text:name="__RefHeading___dguv_vorschrift_54_altbgv_d8_6"/><text:bookmark-start text:name="dguv_vorschrift_54_altbgv_d8"/>DGUV Vorschrift  54 (alt: BGV D8)<text:bookmark-end text:name="__RefHeading___dguv_vorschrift_54_altbgv_d8_6"/><text:bookmark-end text:name="dguv_vorschrift_54_altbgv_d8"/></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4.pdf" text:style-name="Internet_20_link" text:visited-style-name="Visited_20_Internet_20_Link">Winden, Hub- und Zuggeräte</text:a></text:p>
          </table:table-cell>
          <table:table-cell office:value-type="string" table:style-name="tablecell"/>
        </table:table-row>
      </table:table>
      <text:h text:style-name="Heading_20_3" text:outline-level="3"><text:bookmark-start text:name="__RefHeading___dguv_vorschrift_54_da_altbgv_d8_da_7"/><text:bookmark-start text:name="dguv_vorschrift_54_da_altbgv_d8_da"/>DGUV Vorschrift  54 DA (alt: BGV D8 DA)<text:bookmark-end text:name="__RefHeading___dguv_vorschrift_54_da_altbgv_d8_da_7"/><text:bookmark-end text:name="dguv_vorschrift_54_da_altbgv_d8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4 DA.pdf" text:style-name="Internet_20_link" text:visited-style-name="Visited_20_Internet_20_Link">Durchführungsanweisungen zur Unfallverhütungsvorschrift Winden, Hub- und Zuggeräte</text:a></text:p>
          </table:table-cell>
          <table:table-cell office:value-type="string" table:style-name="tablecell"/>
        </table:table-row>
      </table:table>
      <text:h text:style-name="Heading_20_3" text:outline-level="3"><text:bookmark-start text:name="__RefHeading___dguv_vorschrift_56_altbgv_d9_8"/><text:bookmark-start text:name="dguv_vorschrift_56_altbgv_d9"/>DGUV Vorschrift  56 (alt: BGV D9)<text:bookmark-end text:name="__RefHeading___dguv_vorschrift_56_altbgv_d9_8"/><text:bookmark-end text:name="dguv_vorschrift_56_altbgv_d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6.pdf" text:style-name="Internet_20_link" text:visited-style-name="Visited_20_Internet_20_Link">Arbeiten mit Schussapparaten</text:a></text:p>
          </table:table-cell>
          <table:table-cell office:value-type="string" table:style-name="tablecell"/>
        </table:table-row>
      </table:table>
      <text:h text:style-name="Heading_20_3" text:outline-level="3"><text:bookmark-start text:name="__RefHeading___dguv_vorschrift_56_da_altbgv_d9_da_9"/><text:bookmark-start text:name="dguv_vorschrift_56_da_altbgv_d9_da"/>DGUV Vorschrift  56 DA (alt: BGV D9 DA)<text:bookmark-end text:name="__RefHeading___dguv_vorschrift_56_da_altbgv_d9_da_9"/><text:bookmark-end text:name="dguv_vorschrift_56_da_altbgv_d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6 DA.pdf" text:style-name="Internet_20_link" text:visited-style-name="Visited_20_Internet_20_Link">Durchführungsanweisungen zur Unfallverhütungsvorschrift Arbeiten mit Schussapparaten</text:a></text:p>
          </table:table-cell>
          <table:table-cell office:value-type="string" table:style-name="tablecell"/>
        </table:table-row>
      </table:table>
      <text:h text:style-name="Heading_20_3" text:outline-level="3"><text:bookmark-start text:name="__RefHeading___dguv_vorschrift_58_altbgv_d13_10"/><text:bookmark-start text:name="dguv_vorschrift_58_altbgv_d13"/>DGUV Vorschrift  58 (alt: BGV D13)<text:bookmark-end text:name="__RefHeading___dguv_vorschrift_58_altbgv_d13_10"/><text:bookmark-end text:name="dguv_vorschrift_58_altbgv_d1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8.pdf" text:style-name="Internet_20_link" text:visited-style-name="Visited_20_Internet_20_Link">Herstellen und Bearbeiten von Aluminiumpulver</text:a></text:p>
          </table:table-cell>
          <table:table-cell office:value-type="string" table:style-name="tablecell"/>
        </table:table-row>
      </table:table>
      <text:h text:style-name="Heading_20_3" text:outline-level="3"><text:bookmark-start text:name="__RefHeading___dguv_vorschrift_58_da_altbgv_d13_da_11"/><text:bookmark-start text:name="dguv_vorschrift_58_da_altbgv_d13_da"/>DGUV Vorschrift  58 DA (alt: BGV D13 DA)<text:bookmark-end text:name="__RefHeading___dguv_vorschrift_58_da_altbgv_d13_da_11"/><text:bookmark-end text:name="dguv_vorschrift_58_da_altbgv_d1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8 DA.pdf" text:style-name="Internet_20_link" text:visited-style-name="Visited_20_Internet_20_Link">Durchführungsanweisungen zur Unfallverhütungsvorschrift Herstellen und Bearbeiten von Aluminiumpulver</text:a></text:p>
          </table:table-cell>
          <table:table-cell office:value-type="string" table:style-name="tablecell"/>
        </table:table-row>
      </table:table>
      <text:h text:style-name="Heading_20_3" text:outline-level="3"><text:bookmark-start text:name="__RefHeading___dguv_vorschrift_59_altbgv_d14_12"/><text:bookmark-start text:name="dguv_vorschrift_59_altbgv_d14"/>DGUV Vorschrift  59 (alt: BGV D14)<text:bookmark-end text:name="__RefHeading___dguv_vorschrift_59_altbgv_d14_12"/><text:bookmark-end text:name="dguv_vorschrift_59_altbgv_d1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9.pdf" text:style-name="Internet_20_link" text:visited-style-name="Visited_20_Internet_20_Link">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59_da_altbgv_d14_da_13"/><text:bookmark-start text:name="dguv_vorschrift_59_da_altbgv_d14_da"/>DGUV Vorschrift  59 DA (alt: BGV D14 DA)<text:bookmark-end text:name="__RefHeading___dguv_vorschrift_59_da_altbgv_d14_da_13"/><text:bookmark-end text:name="dguv_vorschrift_59_da_altbgv_d1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59 DA.pdf" text:style-name="Internet_20_link" text:visited-style-name="Visited_20_Internet_20_Link">Durchführungsanweisungen zur Unfallverhütungsvorschrift Wärmebehandlung von Aluminium oder Aluminiumknetlegierungen in Salpeterbädern</text:a></text:p>
          </table:table-cell>
          <table:table-cell office:value-type="string" table:style-name="tablecell"/>
        </table:table-row>
      </table:table>
      <text:h text:style-name="Heading_20_3" text:outline-level="3"><text:bookmark-start text:name="__RefHeading___dguv_vorschrift_60_altbgv_d19_14"/><text:bookmark-start text:name="dguv_vorschrift_60_altbgv_d19"/>DGUV Vorschrift  60 (alt: BGV D19)<text:bookmark-end text:name="__RefHeading___dguv_vorschrift_60_altbgv_d19_14"/><text:bookmark-end text:name="dguv_vorschrift_60_altbgv_d1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0.pdf" text:style-name="Internet_20_link" text:visited-style-name="Visited_20_Internet_20_Link">Wasserfahrzeuge mit Betriebserlaubnis auf Binnengewässern</text:a></text:p>
          </table:table-cell>
          <table:table-cell office:value-type="string" table:style-name="tablecell"/>
        </table:table-row>
      </table:table>
      <text:h text:style-name="Heading_20_3" text:outline-level="3"><text:bookmark-start text:name="__RefHeading___dguv_vorschrift_60_da_altbgv_d19_da_15"/><text:bookmark-start text:name="dguv_vorschrift_60_da_altbgv_d19_da"/>DGUV Vorschrift  60 DA (alt: BGV D19 DA)<text:bookmark-end text:name="__RefHeading___dguv_vorschrift_60_da_altbgv_d19_da_15"/><text:bookmark-end text:name="dguv_vorschrift_60_da_altbgv_d1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0 DA.pdf" text:style-name="Internet_20_link" text:visited-style-name="Visited_20_Internet_20_Link">Durchführungsanweisungen zur Unfallverhütungsvorschrift Wasserfahrzeuge mit Betriebserlaubnis auf Binnengewässern</text:a></text:p>
          </table:table-cell>
          <table:table-cell office:value-type="string" table:style-name="tablecell"/>
        </table:table-row>
      </table:table>
      <text:h text:style-name="Heading_20_3" text:outline-level="3"><text:bookmark-start text:name="__RefHeading___dguv_vorschrift_62_altbgv_d20_16"/><text:bookmark-start text:name="dguv_vorschrift_62_altbgv_d20"/>DGUV Vorschrift  62 (alt: BGV D20)<text:bookmark-end text:name="__RefHeading___dguv_vorschrift_62_altbgv_d20_16"/><text:bookmark-end text:name="dguv_vorschrift_62_altbgv_d2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2.pdf" text:style-name="Internet_20_link" text:visited-style-name="Visited_20_Internet_20_Link">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2_da_altbgv_d20_da_17"/><text:bookmark-start text:name="dguv_vorschrift_62_da_altbgv_d20_da"/>DGUV Vorschrift  62 DA (alt: BGV D20 DA)<text:bookmark-end text:name="__RefHeading___dguv_vorschrift_62_da_altbgv_d20_da_17"/><text:bookmark-end text:name="dguv_vorschrift_62_da_altbgv_d2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2 DA.pdf" text:style-name="Internet_20_link" text:visited-style-name="Visited_20_Internet_20_Link">Durchführungsanweisungen zur Unfallverhütungsvorschrift Maschinenanlagen auf Wasserfahrzeugen und schwimmenden Geräten</text:a></text:p>
          </table:table-cell>
          <table:table-cell office:value-type="string" table:style-name="tablecell"/>
        </table:table-row>
      </table:table>
      <text:h text:style-name="Heading_20_3" text:outline-level="3"><text:bookmark-start text:name="__RefHeading___dguv_vorschrift_64_altbgv_d21_18"/><text:bookmark-start text:name="dguv_vorschrift_64_altbgv_d21"/>DGUV Vorschrift  64 (alt: BGV D21)<text:bookmark-end text:name="__RefHeading___dguv_vorschrift_64_altbgv_d21_18"/><text:bookmark-end text:name="dguv_vorschrift_64_altbgv_d2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4.pdf" text:style-name="Internet_20_link" text:visited-style-name="Visited_20_Internet_20_Link">Schwimmende Geräte</text:a></text:p>
          </table:table-cell>
          <table:table-cell office:value-type="string" table:style-name="tablecell"/>
        </table:table-row>
      </table:table>
      <text:h text:style-name="Heading_20_3" text:outline-level="3"><text:bookmark-start text:name="__RefHeading___dguv_vorschrift_64_da_altbgv_d21da_19"/><text:bookmark-start text:name="dguv_vorschrift_64_da_altbgv_d21da"/>DGUV Vorschrift  64 DA (alt: BGV D21DA)<text:bookmark-end text:name="__RefHeading___dguv_vorschrift_64_da_altbgv_d21da_19"/><text:bookmark-end text:name="dguv_vorschrift_64_da_altbgv_d21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4 DA.pdf" text:style-name="Internet_20_link" text:visited-style-name="Visited_20_Internet_20_Link">Durchführungsanweisungen zur Unfallverhütungsvorschrift Schwimmende Geräte</text:a></text:p>
          </table:table-cell>
          <table:table-cell office:value-type="string" table:style-name="tablecell"/>
        </table:table-row>
      </table:table>
      <text:h text:style-name="Heading_20_3" text:outline-level="3"><text:bookmark-start text:name="__RefHeading___dguv_vorschrift_65_altbgv_d22_20"/><text:bookmark-start text:name="dguv_vorschrift_65_altbgv_d22"/>DGUV Vorschrift  65 (alt: BGV D22)<text:bookmark-end text:name="__RefHeading___dguv_vorschrift_65_altbgv_d22_20"/><text:bookmark-end text:name="dguv_vorschrift_65_altbgv_d2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5 .pdf" text:style-name="Internet_20_link" text:visited-style-name="Visited_20_Internet_20_Link">Druckluftbehälter auf Wasserfahrzeugen</text:a></text:p>
          </table:table-cell>
          <table:table-cell office:value-type="string" table:style-name="tablecell"/>
        </table:table-row>
      </table:table>
      <text:h text:style-name="Heading_20_3" text:outline-level="3"><text:bookmark-start text:name="__RefHeading___dguv_vorschrift_65_da_altbgv_d22_da_21"/><text:bookmark-start text:name="dguv_vorschrift_65_da_altbgv_d22_da"/>DGUV Vorschrift  65 DA (alt: BGV D22 DA)<text:bookmark-end text:name="__RefHeading___dguv_vorschrift_65_da_altbgv_d22_da_21"/><text:bookmark-end text:name="dguv_vorschrift_65_da_altbgv_d2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5 DA.pdf" text:style-name="Internet_20_link" text:visited-style-name="Visited_20_Internet_20_Link">Durchführungsanweisungen zur Unfallverhütungsvorschrift Druckluftbehälter auf Wasserfahrzeugen</text:a></text:p>
          </table:table-cell>
          <table:table-cell office:value-type="string" table:style-name="tablecell"/>
        </table:table-row>
      </table:table>
      <text:h text:style-name="Heading_20_3" text:outline-level="3"><text:bookmark-start text:name="__RefHeading___dguv_vorschrift_66_altbgv_d23_22"/><text:bookmark-start text:name="dguv_vorschrift_66_altbgv_d23"/>DGUV Vorschrift  66 (alt: BGV D23)<text:bookmark-end text:name="__RefHeading___dguv_vorschrift_66_altbgv_d23_22"/><text:bookmark-end text:name="dguv_vorschrift_66_altbgv_d2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6.pdf" text:style-name="Internet_20_link" text:visited-style-name="Visited_20_Internet_20_Link">Sprengkörper und Hohlkörper im Schrott</text:a></text:p>
          </table:table-cell>
          <table:table-cell office:value-type="string" table:style-name="tablecell"/>
        </table:table-row>
      </table:table>
      <text:h text:style-name="Heading_20_3" text:outline-level="3"><text:bookmark-start text:name="__RefHeading___dguv_vorschrift_66_da_altbgv_d23_da_23"/><text:bookmark-start text:name="dguv_vorschrift_66_da_altbgv_d23_da"/>DGUV Vorschrift  66 DA (alt: BGV D23 DA)<text:bookmark-end text:name="__RefHeading___dguv_vorschrift_66_da_altbgv_d23_da_23"/><text:bookmark-end text:name="dguv_vorschrift_66_da_altbgv_d2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6 DA.pdf" text:style-name="Internet_20_link" text:visited-style-name="Visited_20_Internet_20_Link">Durchführungsanweisungen zur Unfallverhütungsvorschrift Sprengkörper und Hohlkörper im Schrott</text:a></text:p>
          </table:table-cell>
          <table:table-cell office:value-type="string" table:style-name="tablecell"/>
        </table:table-row>
      </table:table>
      <text:h text:style-name="Heading_20_3" text:outline-level="3"><text:bookmark-start text:name="__RefHeading___dguv_vorschrift_68_altbgv_d27_24"/><text:bookmark-start text:name="dguv_vorschrift_68_altbgv_d27"/>DGUV Vorschrift  68 (alt: BGV D27)<text:bookmark-end text:name="__RefHeading___dguv_vorschrift_68_altbgv_d27_24"/><text:bookmark-end text:name="dguv_vorschrift_68_altbgv_d2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8.pdf" text:style-name="Internet_20_link" text:visited-style-name="Visited_20_Internet_20_Link">Flurförderzeuge</text:a></text:p>
          </table:table-cell>
          <table:table-cell office:value-type="string" table:style-name="tablecell"/>
        </table:table-row>
      </table:table>
      <text:h text:style-name="Heading_20_3" text:outline-level="3"><text:bookmark-start text:name="__RefHeading___dguv_vorschrift_68_da_altbgv_d27_da_25"/><text:bookmark-start text:name="dguv_vorschrift_68_da_altbgv_d27_da"/>DGUV Vorschrift  68 DA (alt: BGV D27 DA)<text:bookmark-end text:name="__RefHeading___dguv_vorschrift_68_da_altbgv_d27_da_25"/><text:bookmark-end text:name="dguv_vorschrift_68_da_altbgv_d2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68 DA.pdf" text:style-name="Internet_20_link" text:visited-style-name="Visited_20_Internet_20_Link">Durchführungsanweisungen zur Unfallverhütungsvorschrift Flurförderzeuge</text:a></text:p>
          </table:table-cell>
          <table:table-cell office:value-type="string" table:style-name="tablecell"/>
        </table:table-row>
      </table:table>
      <text:h text:style-name="Heading_20_3" text:outline-level="3"><text:bookmark-start text:name="__RefHeading___dguv_vorschrift_70_altbgv_d29_26"/><text:bookmark-start text:name="dguv_vorschrift_70_altbgv_d29"/>DGUV Vorschrift  70 (alt: BGV D29)<text:bookmark-end text:name="__RefHeading___dguv_vorschrift_70_altbgv_d29_26"/><text:bookmark-end text:name="dguv_vorschrift_70_altbgv_d2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0.pdf" text:style-name="Internet_20_link" text:visited-style-name="Visited_20_Internet_20_Link">Fahrzeuge</text:a></text:p>
          </table:table-cell>
          <table:table-cell office:value-type="string" table:style-name="tablecell"/>
        </table:table-row>
      </table:table>
      <text:h text:style-name="Heading_20_3" text:outline-level="3"><text:bookmark-start text:name="__RefHeading___dguv_vorschrift_70_da_altbgv_d29_da_27"/><text:bookmark-start text:name="dguv_vorschrift_70_da_altbgv_d29_da"/>DGUV Vorschrift  70 DA (alt: BGV D29 DA)<text:bookmark-end text:name="__RefHeading___dguv_vorschrift_70_da_altbgv_d29_da_27"/><text:bookmark-end text:name="dguv_vorschrift_70_da_altbgv_d2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0 DA.pdf" text:style-name="Internet_20_link" text:visited-style-name="Visited_20_Internet_20_Link">Durchführungsanweisungen zur Unfallverhütungsvorschrift Fahrzeuge</text:a></text:p>
          </table:table-cell>
          <table:table-cell office:value-type="string" table:style-name="tablecell"/>
        </table:table-row>
      </table:table>
      <text:h text:style-name="Heading_20_3" text:outline-level="3"><text:bookmark-start text:name="__RefHeading___dguv_vorschrift_73_altbgv_d30_28"/><text:bookmark-start text:name="dguv_vorschrift_73_altbgv_d30"/>DGUV Vorschrift  73 (alt: BGV D30)<text:bookmark-end text:name="__RefHeading___dguv_vorschrift_73_altbgv_d30_28"/><text:bookmark-end text:name="dguv_vorschrift_73_altbgv_d3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3.pdf" text:style-name="Internet_20_link" text:visited-style-name="Visited_20_Internet_20_Link">Schienenbahnen</text:a></text:p>
          </table:table-cell>
          <table:table-cell office:value-type="string" table:style-name="tablecell"/>
        </table:table-row>
      </table:table>
      <text:h text:style-name="Heading_20_3" text:outline-level="3"><text:bookmark-start text:name="__RefHeading___dguv_vorschrift_73_da_altbgv_d30_da_29"/><text:bookmark-start text:name="dguv_vorschrift_73_da_altbgv_d30_da"/>DGUV Vorschrift  73 DA (alt: BGV D30 DA)<text:bookmark-end text:name="__RefHeading___dguv_vorschrift_73_da_altbgv_d30_da_29"/><text:bookmark-end text:name="dguv_vorschrift_73_da_altbgv_d3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3 DA.pdf" text:style-name="Internet_20_link" text:visited-style-name="Visited_20_Internet_20_Link">Durchführungsanweisungen zur Unfallverhütungsvorschrift Schienenbahnen</text:a></text:p>
          </table:table-cell>
          <table:table-cell office:value-type="string" table:style-name="tablecell"/>
        </table:table-row>
      </table:table>
      <text:h text:style-name="Heading_20_3" text:outline-level="3"><text:bookmark-start text:name="__RefHeading___dguv_vorschrift_74_altbgv_d31_30"/><text:bookmark-start text:name="dguv_vorschrift_74_altbgv_d31"/>DGUV Vorschrift  74 (alt: BGV D31)<text:bookmark-end text:name="__RefHeading___dguv_vorschrift_74_altbgv_d31_30"/><text:bookmark-end text:name="dguv_vorschrift_74_altbgv_d3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4.pdf" text:style-name="Internet_20_link" text:visited-style-name="Visited_20_Internet_20_Link">Seilschwebebahnen und Schlepplifte</text:a></text:p>
          </table:table-cell>
          <table:table-cell office:value-type="string" table:style-name="tablecell"/>
        </table:table-row>
      </table:table>
      <text:h text:style-name="Heading_20_3" text:outline-level="3"><text:bookmark-start text:name="__RefHeading___dguv_vorschrift_74_da_altbgv_d31_da_31"/><text:bookmark-start text:name="dguv_vorschrift_74_da_altbgv_d31_da"/>DGUV Vorschrift  74 DA (alt: BGV D31 DA)<text:bookmark-end text:name="__RefHeading___dguv_vorschrift_74_da_altbgv_d31_da_31"/><text:bookmark-end text:name="dguv_vorschrift_74_da_altbgv_d3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4 DA.pdf" text:style-name="Internet_20_link" text:visited-style-name="Visited_20_Internet_20_Link">Durchführungsanweisungen zur Unfallverhütungsvorschrift Seilschwebebahnen und Schlepplifte</text:a></text:p>
          </table:table-cell>
          <table:table-cell office:value-type="string" table:style-name="tablecell"/>
        </table:table-row>
      </table:table>
      <text:h text:style-name="Heading_20_3" text:outline-level="3"><text:bookmark-start text:name="__RefHeading___dguv_vorschrift_75_altbgv_d32_32"/><text:bookmark-start text:name="dguv_vorschrift_75_altbgv_d32"/>DGUV Vorschrift  75 (alt: BGV D32)<text:bookmark-end text:name="__RefHeading___dguv_vorschrift_75_altbgv_d32_32"/><text:bookmark-end text:name="dguv_vorschrift_75_altbgv_d3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5.pdf" text:style-name="Internet_20_link" text:visited-style-name="Visited_20_Internet_20_Link">Arbeiten an Masten, Freileitungen und Oberleitungsanlagen</text:a></text:p>
          </table:table-cell>
          <table:table-cell office:value-type="string" table:style-name="tablecell"/>
        </table:table-row>
      </table:table>
      <text:h text:style-name="Heading_20_3" text:outline-level="3"><text:bookmark-start text:name="__RefHeading___dguv_vorschrift_75_da_altbgv_d32_da_-_zurueckgezogen_33"/><text:bookmark-start text:name="dguv_vorschrift_75_da_altbgv_d32_da_-_zurueckgezogen"/>DGUV Vorschrift  75 DA (alt: BGV D32 DA) - ZURÜCKGEZOGEN<text:bookmark-end text:name="__RefHeading___dguv_vorschrift_75_da_altbgv_d32_da_-_zurueckgezogen_33"/><text:bookmark-end text:name="dguv_vorschrift_75_da_altbgv_d32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5 DA.pdf" text:style-name="Internet_20_link" text:visited-style-name="Visited_20_Internet_20_Link">Durchführungsanweisungen zur Unfallverhütungsvorschrift Arbeiten an Masten, Freileitungen und Oberleitungsanlagen</text:a></text:p>
          </table:table-cell>
          <table:table-cell office:value-type="string" table:style-name="tablecell"/>
        </table:table-row>
      </table:table>
      <text:h text:style-name="Heading_20_3" text:outline-level="3"><text:bookmark-start text:name="__RefHeading___dguv_vorschrift_77_altbgv_d33_34"/><text:bookmark-start text:name="dguv_vorschrift_77_altbgv_d33"/>DGUV Vorschrift  77 (alt: BGV D33)<text:bookmark-end text:name="__RefHeading___dguv_vorschrift_77_altbgv_d33_34"/><text:bookmark-end text:name="dguv_vorschrift_77_altbgv_d3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7.pdf" text:style-name="Internet_20_link" text:visited-style-name="Visited_20_Internet_20_Link">Arbeiten im Bereich von Gleisen</text:a></text:p>
          </table:table-cell>
          <table:table-cell office:value-type="string" table:style-name="tablecell"/>
        </table:table-row>
      </table:table>
      <text:h text:style-name="Heading_20_3" text:outline-level="3"><text:bookmark-start text:name="__RefHeading___dguv_vorschrift_77_da_altbgv_d33_da_35"/><text:bookmark-start text:name="dguv_vorschrift_77_da_altbgv_d33_da"/>DGUV Vorschrift  77 DA (alt: BGV D33 DA)<text:bookmark-end text:name="__RefHeading___dguv_vorschrift_77_da_altbgv_d33_da_35"/><text:bookmark-end text:name="dguv_vorschrift_77_da_altbgv_d3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7 DA.pdf" text:style-name="Internet_20_link" text:visited-style-name="Visited_20_Internet_20_Link">Durchführungsanweisungen zur Unfallverhütungsvorschrift Arbeiten im Bereich von Gleisen</text:a></text:p>
          </table:table-cell>
          <table:table-cell office:value-type="string" table:style-name="tablecell"/>
        </table:table-row>
      </table:table>
      <text:h text:style-name="Heading_20_3" text:outline-level="3"><text:bookmark-start text:name="__RefHeading___dguv_vorschrift_79_altbgv_d34_36"/><text:bookmark-start text:name="dguv_vorschrift_79_altbgv_d34"/>DGUV Vorschrift  79 (alt: BGV D34)<text:bookmark-end text:name="__RefHeading___dguv_vorschrift_79_altbgv_d34_36"/><text:bookmark-end text:name="dguv_vorschrift_79_altbgv_d3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9.pdf" text:style-name="Internet_20_link" text:visited-style-name="Visited_20_Internet_20_Link">Verwendung von Flüssiggas</text:a></text:p>
          </table:table-cell>
          <table:table-cell office:value-type="string" table:style-name="tablecell"/>
        </table:table-row>
      </table:table>
      <text:h text:style-name="Heading_20_3" text:outline-level="3"><text:bookmark-start text:name="__RefHeading___dguv_vorschrift_79_da_altbgv_d34_da_37"/><text:bookmark-start text:name="dguv_vorschrift_79_da_altbgv_d34_da"/>DGUV Vorschrift  79 DA (alt: BGV D34 DA)<text:bookmark-end text:name="__RefHeading___dguv_vorschrift_79_da_altbgv_d34_da_37"/><text:bookmark-end text:name="dguv_vorschrift_79_da_altbgv_d3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79 DA.pdf" text:style-name="Internet_20_link" text:visited-style-name="Visited_20_Internet_20_Link">Durchführungsanweisungen zur Unfallverhütungsvorschrift Verwendung von Flüssiggas</text:a></text:p>
          </table:table-cell>
          <table:table-cell office:value-type="string" table:style-name="tablecell"/>
        </table:table-row>
      </table:table>
      <text:h text:style-name="Heading_20_3" text:outline-level="3"><text:bookmark-start text:name="__RefHeading___dguv_vorschrift_84_e_38"/><text:bookmark-start text:name="dguv_vorschrift_84_e"/>DGUV Vorschrift 84 e<text:bookmark-end text:name="__RefHeading___dguv_vorschrift_84_e_38"/><text:bookmark-end text:name="dguv_vorschrift_84_e"/></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84_e.pdf" text:style-name="Internet_20_link" text:visited-style-name="Visited_20_Internet_20_Link">Accident Prevention Regulations for Shipping Enterprises</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09::16:08</meta:creation-date>
    <dc:creator>Generated</dc:creator>
    <dc:date>2026-09-03T09::16:08</dc:date>
    <dc:language>en-US</dc:language>
    <meta:editing-cycles>1</meta:editing-cycles>
    <meta:editing-duration>PT0S</meta:editing-duration>
    <dc:title>arbeitsschutz:dguv-v:dguv-v04</dc:title>
  </office:meta>
</office:document-meta>
</file>