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a12e81be40ab0943c782b0ba6fff1b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1.7578326180258cm" style:rel-height="scale"><draw:image xlink:href="Pictures/3a12e81be40ab0943c782b0ba6fff1b7.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arbeitsschutz:regelwerk" text:style-name="Internet_20_link" text:visited-style-name="Visited_20_Internet_20_Link">DGUV-Regelwerk</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arbeitsschutz:dguv-v:dguv-v03"/>Vorschriften der Deutschen Gesetzlichen Unfallversicherung (DGUV Vorschrift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text:span text:style-name="">Bei den DGUV Vorschriften (Unfallverhütungsvorschriften) handelt es sich um autonomes Satzungsrecht der Unfallversicherungsträger. Die Ermächtigungsgrundlage findet sich in § 15 Abs. 1 des Siebten Buches des Sozialgesetzbuches (SGB VII) wieder.DGUV Vorschriften werden in den Fachbereichen und Sachgebieten der DGUV unter Mitwirkung der DGUV erarbeitet. So ist sichergestellt, dass die fachliche Expertise sowie die formalen und rechtlichen Vorgaben stets eingehalten werden. Zudem bedarf es der Genehmigung der zuständigen Arbeitsschutzbehörde (z.B. Bundesministerium für Arbeit und Soziales oder oberste Arbeitsschutzbehörde eines Landes), um eine DGUV Vorschrift zu erlassen.<text:line-break/><text:line-break/>
In den DGUV Vorschriften werden Schutzziele aufgestellt. Die meisten DGUV Vorschriften sind themen- oder tätigkeitsbezogen und regeln Sachverhalte einer bestimmten Branche. Daneben gibt es die DGUV Vorschrift 1 „Grundsätze der Prävention“ sowie die DGUV Vorschrift 2 „Betriebsärztinnen und Betriebsärzte sowie Fachkräfte für Arbeitssicherheit“, welche allgemeine und branchenübergreifende Regelungen enthalten. Diese zwei DGUV Vorschriften decken branchenübergreifend sowohl wesentliche Bestimmungen über die Organisation des Arbeitsschutzes und die im Betrieb zu treffenden Präventionsmaßnahmen als auch die konkrete Ausgestaltung der betriebsärztlichen und sicherheitstechnischen Betreuung ab.<text:line-break/><text:line-break/>
Erlässt ein Unfallversicherungsträger eine DGUV Vorschrift, so ist diese für die Mitglieder dieses Unfallversicherungsträgers verbindlich. Neben den Unternehmern haben DGUV Vorschriften auch eine verbindliche Wirkung gegenüber den Versicherten. Die Einhaltung der DGUV Vorschriften wird durch die Aufsichtsdienste der Unfallversicherungsträger sichergestellt. Diese können im Einzelfall Anordnungen erlassen oder bei Verstößen gegen eine bußgeldbewehrte Regelung ein Bußgeldverfahren einleiten.</text:span>
<text:a xlink:type="simple" xlink:href="http://www.dguv.de/de/praevention/vorschriften_regeln/vorschriften/index.jsp" text:style-name="Internet_20_link" text:visited-style-name="Visited_20_Internet_20_Link">http://www.dguv.de/de/praevention/vorschriften_regeln/vorschriften/index.jsp</text:a></text:p>
      <table:table table:style-name="Table">
        <table:table-column/>
        <table:table-row>
          <table:table-cell office:value-type="string" table:style-name="tablecell">
            <text:p text:style-name="tablealignleft"><text:span text:style-name="">Betriebsarten und Tätigkeiten</text:span> </text:p>
          </table:table-cell>
        </table:table-row>
        <table:table-row>
          <table:table-cell office:value-type="string" table:style-name="tablecell">
            <text:p text:style-name="tablealignleft"><text:span text:style-name=""><text:span text:style-name="Strong_20_Emphasis"><text:a xlink:type="simple" xlink:href="https://wiki.product-compliance.net/doku.php?id=arbeitsschutz:dguv-v:dguv-v" text:style-name="Internet_20_link" text:visited-style-name="Visited_20_Internet_20_Link">zurück zur Hauptliste der DGUV-Vorschriften</text:a></text:span></text:span> </text:p>
          </table:table-cell>
        </table:table-row>
      </table:table>
      <text:p text:style-name="Text_20_body"><text:span text:style-name="Emphasis">Hinweis: Die hier eingeführte Gliederung der DGUV Vorschriften bezieht sich auf die Bezeichnung der Kategorien aus dem bisherigen Regelwerk der Berufsgenossenschaften</text:span></text:p>
      <text:h text:style-name="Heading_20_3" text:outline-level="3"><text:bookmark-start text:name="__RefHeading___dguv_vorschrift_17_altbgv_c1_1"/><text:bookmark-start text:name="dguv_vorschrift_17_altbgv_c1"/>DGUV Vorschrift  17 (alt: BGV C1)<text:bookmark-end text:name="__RefHeading___dguv_vorschrift_17_altbgv_c1_1"/><text:bookmark-end text:name="dguv_vorschrift_17_altbgv_c1"/></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17.pdf" text:style-name="Internet_20_link" text:visited-style-name="Visited_20_Internet_20_Link">Veranstaltungs- und Produktionsstätten für szenische Darstellung</text:a></text:p>
          </table:table-cell>
          <table:table-cell office:value-type="string" table:style-name="tablecell"/>
        </table:table-row>
      </table:table>
      <text:h text:style-name="Heading_20_3" text:outline-level="3"><text:bookmark-start text:name="__RefHeading___dguv_vorschrift_17_da_altbgv_c1_da_2"/><text:bookmark-start text:name="dguv_vorschrift_17_da_altbgv_c1_da"/>DGUV Vorschrift  17 DA (alt: BGV C1 DA)<text:bookmark-end text:name="__RefHeading___dguv_vorschrift_17_da_altbgv_c1_da_2"/><text:bookmark-end text:name="dguv_vorschrift_17_da_altbgv_c1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17 DA.pdf" text:style-name="Internet_20_link" text:visited-style-name="Visited_20_Internet_20_Link">Durchführungsanweisungen zur Unfallverhütungsvorschrift Veranstaltungs- und Produktionsstätten für szenische Darstellung</text:a></text:p>
          </table:table-cell>
          <table:table-cell office:value-type="string" table:style-name="tablecell"/>
        </table:table-row>
      </table:table>
      <text:h text:style-name="Heading_20_3" text:outline-level="3"><text:bookmark-start text:name="__RefHeading___dguv_vorschrift_19_altbgv_c2_3"/><text:bookmark-start text:name="dguv_vorschrift_19_altbgv_c2"/>DGUV Vorschrift  19 (alt: BGV C2)<text:bookmark-end text:name="__RefHeading___dguv_vorschrift_19_altbgv_c2_3"/><text:bookmark-end text:name="dguv_vorschrift_19_altbgv_c2"/></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19.pdf" text:style-name="Internet_20_link" text:visited-style-name="Visited_20_Internet_20_Link">Schausteller- und Zirkusunternehmen</text:a></text:p>
          </table:table-cell>
          <table:table-cell office:value-type="string" table:style-name="tablecell"/>
        </table:table-row>
      </table:table>
      <text:h text:style-name="Heading_20_3" text:outline-level="3"><text:bookmark-start text:name="__RefHeading___dguv_vorschrift_19_da_altbgv_c2_da_4"/><text:bookmark-start text:name="dguv_vorschrift_19_da_altbgv_c2_da"/>DGUV Vorschrift  19 DA (alt: BGV C2 DA)<text:bookmark-end text:name="__RefHeading___dguv_vorschrift_19_da_altbgv_c2_da_4"/><text:bookmark-end text:name="dguv_vorschrift_19_da_altbgv_c2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19 DA.pdf" text:style-name="Internet_20_link" text:visited-style-name="Visited_20_Internet_20_Link">Durchführungsanweisungen zur Unfallverhütungsvorschrift Schausteller- und Zirkusunternehmen</text:a></text:p>
          </table:table-cell>
          <table:table-cell office:value-type="string" table:style-name="tablecell"/>
        </table:table-row>
      </table:table>
      <text:h text:style-name="Heading_20_3" text:outline-level="3"><text:bookmark-start text:name="__RefHeading___dguv_vorschrift_20_altbgv_c3_5"/><text:bookmark-start text:name="dguv_vorschrift_20_altbgv_c3"/>DGUV Vorschrift  20 (alt: BGV C3)<text:bookmark-end text:name="__RefHeading___dguv_vorschrift_20_altbgv_c3_5"/><text:bookmark-end text:name="dguv_vorschrift_20_altbgv_c3"/></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20.pdf" text:style-name="Internet_20_link" text:visited-style-name="Visited_20_Internet_20_Link">Spielhallen, Spielcasinos und Automatensäle von Spielbanken</text:a></text:p>
          </table:table-cell>
          <table:table-cell office:value-type="string" table:style-name="tablecell"/>
        </table:table-row>
      </table:table>
      <text:h text:style-name="Heading_20_3" text:outline-level="3"><text:bookmark-start text:name="__RefHeading___dguv_vorschrift_20_da_altbgv_c3_da_6"/><text:bookmark-start text:name="dguv_vorschrift_20_da_altbgv_c3_da"/>DGUV Vorschrift  20 DA (alt: BGV C3 DA)<text:bookmark-end text:name="__RefHeading___dguv_vorschrift_20_da_altbgv_c3_da_6"/><text:bookmark-end text:name="dguv_vorschrift_20_da_altbgv_c3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20 DA.pdf" text:style-name="Internet_20_link" text:visited-style-name="Visited_20_Internet_20_Link">Durchführungsanweisungen zur Unfallverhütungsvorschrift Spielhallen, Spielcasinos und Automatensäle von Spielbanken</text:a></text:p>
          </table:table-cell>
          <table:table-cell office:value-type="string" table:style-name="tablecell"/>
        </table:table-row>
      </table:table>
      <text:h text:style-name="Heading_20_3" text:outline-level="3"><text:bookmark-start text:name="__RefHeading___dguv_vorschrift_21_altbgv_c5_7"/><text:bookmark-start text:name="dguv_vorschrift_21_altbgv_c5"/>DGUV Vorschrift  21 (alt: BGV C5)<text:bookmark-end text:name="__RefHeading___dguv_vorschrift_21_altbgv_c5_7"/><text:bookmark-end text:name="dguv_vorschrift_21_altbgv_c5"/></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21.pdf" text:style-name="Internet_20_link" text:visited-style-name="Visited_20_Internet_20_Link">Abwassertechnische Anlagen</text:a></text:p>
          </table:table-cell>
          <table:table-cell office:value-type="string" table:style-name="tablecell"/>
        </table:table-row>
      </table:table>
      <text:h text:style-name="Heading_20_3" text:outline-level="3"><text:bookmark-start text:name="__RefHeading___dguv_vorschrift_21_da_altbgv_c5_da_8"/><text:bookmark-start text:name="dguv_vorschrift_21_da_altbgv_c5_da"/>DGUV Vorschrift  21 DA (alt: BGV C5 DA)<text:bookmark-end text:name="__RefHeading___dguv_vorschrift_21_da_altbgv_c5_da_8"/><text:bookmark-end text:name="dguv_vorschrift_21_da_altbgv_c5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21 DA.pdf" text:style-name="Internet_20_link" text:visited-style-name="Visited_20_Internet_20_Link">Durchführungsanweisungen zur Unfallverhütungsvorschrift Abwassertechnische Anlagen</text:a></text:p>
          </table:table-cell>
          <table:table-cell office:value-type="string" table:style-name="tablecell"/>
        </table:table-row>
      </table:table>
      <text:h text:style-name="Heading_20_3" text:outline-level="3"><text:bookmark-start text:name="__RefHeading___dguv_vorschrift_23_altbgv_c7_9"/><text:bookmark-start text:name="dguv_vorschrift_23_altbgv_c7"/>DGUV Vorschrift  23 (alt: BGV C7)<text:bookmark-end text:name="__RefHeading___dguv_vorschrift_23_altbgv_c7_9"/><text:bookmark-end text:name="dguv_vorschrift_23_altbgv_c7"/></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23.pdf" text:style-name="Internet_20_link" text:visited-style-name="Visited_20_Internet_20_Link">Wach- und Sicherungsdienste</text:a></text:p>
          </table:table-cell>
          <table:table-cell office:value-type="string" table:style-name="tablecell"/>
        </table:table-row>
      </table:table>
      <text:h text:style-name="Heading_20_3" text:outline-level="3"><text:bookmark-start text:name="__RefHeading___dguv_vorschrift_23_da_altbgv_c7_da_10"/><text:bookmark-start text:name="dguv_vorschrift_23_da_altbgv_c7_da"/>DGUV Vorschrift  23 DA ( alt: BGV C7 DA)<text:bookmark-end text:name="__RefHeading___dguv_vorschrift_23_da_altbgv_c7_da_10"/><text:bookmark-end text:name="dguv_vorschrift_23_da_altbgv_c7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23 DA.pdf" text:style-name="Internet_20_link" text:visited-style-name="Visited_20_Internet_20_Link">Durchführungsanweisungen zur Unfallverhütungsvorschrift Wach- und Sicherungsdienste</text:a></text:p>
          </table:table-cell>
          <table:table-cell office:value-type="string" table:style-name="tablecell"/>
        </table:table-row>
      </table:table>
      <text:h text:style-name="Heading_20_3" text:outline-level="3"><text:bookmark-start text:name="__RefHeading___dguv_vorschrift_25_altbgv_c9_11"/><text:bookmark-start text:name="dguv_vorschrift_25_altbgv_c9"/>DGUV Vorschrift  25 (alt: BGV C9)<text:bookmark-end text:name="__RefHeading___dguv_vorschrift_25_altbgv_c9_11"/><text:bookmark-end text:name="dguv_vorschrift_25_altbgv_c9"/></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25.pdf" text:style-name="Internet_20_link" text:visited-style-name="Visited_20_Internet_20_Link">Kassen</text:a></text:p>
          </table:table-cell>
          <table:table-cell office:value-type="string" table:style-name="tablecell"/>
        </table:table-row>
      </table:table>
      <text:h text:style-name="Heading_20_3" text:outline-level="3"><text:bookmark-start text:name="__RefHeading___dguv_vorschrift_25_da_altbgv_c9_da_12"/><text:bookmark-start text:name="dguv_vorschrift_25_da_altbgv_c9_da"/>DGUV Vorschrift  25 DA (alt: BGV C9 DA)<text:bookmark-end text:name="__RefHeading___dguv_vorschrift_25_da_altbgv_c9_da_12"/><text:bookmark-end text:name="dguv_vorschrift_25_da_altbgv_c9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25 DA.pdf" text:style-name="Internet_20_link" text:visited-style-name="Visited_20_Internet_20_Link">Durchführungsanweisungen zur Unfallverhütungsvorschrift Kassen</text:a></text:p>
          </table:table-cell>
          <table:table-cell office:value-type="string" table:style-name="tablecell"/>
        </table:table-row>
      </table:table>
      <text:h text:style-name="Heading_20_3" text:outline-level="3"><text:bookmark-start text:name="__RefHeading___dguv_vorschrift_27_altbgv_c10_-_zurueckgezogen_13"/><text:bookmark-start text:name="dguv_vorschrift_27_altbgv_c10_-_zurueckgezogen"/>DGUV Vorschrift  27 (alt: BGV C10) - ZURÜCKGEZOGEN<text:bookmark-end text:name="__RefHeading___dguv_vorschrift_27_altbgv_c10_-_zurueckgezogen_13"/><text:bookmark-end text:name="dguv_vorschrift_27_altbgv_c10_-_zurueckgezoge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27.pdf" text:style-name="Internet_20_link" text:visited-style-name="Visited_20_Internet_20_Link">Luftfahrt</text:a></text:p>
          </table:table-cell>
          <table:table-cell office:value-type="string" table:style-name="tablecell"/>
        </table:table-row>
      </table:table>
      <text:h text:style-name="Heading_20_3" text:outline-level="3"><text:bookmark-start text:name="__RefHeading___dguv_vorschrift_27_da_altbgv_c10_da_-_zurueckgezogen_14"/><text:bookmark-start text:name="dguv_vorschrift_27_da_altbgv_c10_da_-_zurueckgezogen"/>DGUV Vorschrift  27 DA (alt: BGV C10 DA) - ZURÜCKGEZOGEN<text:bookmark-end text:name="__RefHeading___dguv_vorschrift_27_da_altbgv_c10_da_-_zurueckgezogen_14"/><text:bookmark-end text:name="dguv_vorschrift_27_da_altbgv_c10_da_-_zurueckgezoge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27 DA.pdf" text:style-name="Internet_20_link" text:visited-style-name="Visited_20_Internet_20_Link">Durchführungsanweisungen zur Unfallverhütungsvorschrift Luftfahrt</text:a></text:p>
          </table:table-cell>
          <table:table-cell office:value-type="string" table:style-name="tablecell"/>
        </table:table-row>
      </table:table>
      <text:h text:style-name="Heading_20_3" text:outline-level="3"><text:bookmark-start text:name="__RefHeading___dguv_vorschrift_29_altbgv_c11_15"/><text:bookmark-start text:name="dguv_vorschrift_29_altbgv_c11"/>DGUV Vorschrift  29 (alt: BGV C11)<text:bookmark-end text:name="__RefHeading___dguv_vorschrift_29_altbgv_c11_15"/><text:bookmark-end text:name="dguv_vorschrift_29_altbgv_c11"/></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29.pdf" text:style-name="Internet_20_link" text:visited-style-name="Visited_20_Internet_20_Link">Steinbrüche, Gräbereien und Halden</text:a></text:p>
          </table:table-cell>
          <table:table-cell office:value-type="string" table:style-name="tablecell"/>
        </table:table-row>
      </table:table>
      <text:h text:style-name="Heading_20_3" text:outline-level="3"><text:bookmark-start text:name="__RefHeading___dguv_vorschrift_29_da_altbgv_c11_da_16"/><text:bookmark-start text:name="dguv_vorschrift_29_da_altbgv_c11_da"/>DGUV Vorschrift  29 DA (alt: BGV C11 DA)<text:bookmark-end text:name="__RefHeading___dguv_vorschrift_29_da_altbgv_c11_da_16"/><text:bookmark-end text:name="dguv_vorschrift_29_da_altbgv_c11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29 DA.pdf" text:style-name="Internet_20_link" text:visited-style-name="Visited_20_Internet_20_Link">Durchführungsanweisungen zur Unfallverhütungsvorschrift Steinbrüche, Gräbereien und Halden</text:a></text:p>
          </table:table-cell>
          <table:table-cell office:value-type="string" table:style-name="tablecell"/>
        </table:table-row>
      </table:table>
      <text:h text:style-name="Heading_20_3" text:outline-level="3"><text:bookmark-start text:name="__RefHeading___dguv_vorschrift_30_altbgv_c14_17"/><text:bookmark-start text:name="dguv_vorschrift_30_altbgv_c14"/>DGUV Vorschrift  30 (alt: BGV C14)<text:bookmark-end text:name="__RefHeading___dguv_vorschrift_30_altbgv_c14_17"/><text:bookmark-end text:name="dguv_vorschrift_30_altbgv_c14"/></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30.pdf" text:style-name="Internet_20_link" text:visited-style-name="Visited_20_Internet_20_Link">Wärmekraftwerke und Heizwerke</text:a></text:p>
          </table:table-cell>
          <table:table-cell office:value-type="string" table:style-name="tablecell"/>
        </table:table-row>
      </table:table>
      <text:h text:style-name="Heading_20_3" text:outline-level="3"><text:bookmark-start text:name="__RefHeading___dguv_vorschrift_30_da_altbgv_c14_da_18"/><text:bookmark-start text:name="dguv_vorschrift_30_da_altbgv_c14_da"/>DGUV Vorschrift  30 DA (alt: BGV C14 DA)<text:bookmark-end text:name="__RefHeading___dguv_vorschrift_30_da_altbgv_c14_da_18"/><text:bookmark-end text:name="dguv_vorschrift_30_da_altbgv_c14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30 DA.pdf" text:style-name="Internet_20_link" text:visited-style-name="Visited_20_Internet_20_Link">Durchführungsanweisungen zur BG-Vorschrift Wärmekraftwerke und Heizwerke</text:a></text:p>
          </table:table-cell>
          <table:table-cell office:value-type="string" table:style-name="tablecell"/>
        </table:table-row>
      </table:table>
      <text:h text:style-name="Heading_20_3" text:outline-level="3"><text:bookmark-start text:name="__RefHeading___dguv_vorschrift_32_altbgv_c16_19"/><text:bookmark-start text:name="dguv_vorschrift_32_altbgv_c16"/>DGUV Vorschrift  32 (alt: BGV C16)<text:bookmark-end text:name="__RefHeading___dguv_vorschrift_32_altbgv_c16_19"/><text:bookmark-end text:name="dguv_vorschrift_32_altbgv_c16"/></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32.pdf" text:style-name="Internet_20_link" text:visited-style-name="Visited_20_Internet_20_Link">Kernkraftwerke</text:a></text:p>
          </table:table-cell>
          <table:table-cell office:value-type="string" table:style-name="tablecell"/>
        </table:table-row>
      </table:table>
      <text:h text:style-name="Heading_20_3" text:outline-level="3"><text:bookmark-start text:name="__RefHeading___dguv_vorschrift_32_da_altbgv_c16_da_20"/><text:bookmark-start text:name="dguv_vorschrift_32_da_altbgv_c16_da"/>DGUV Vorschrift  32 DA (alt: BGV C16 DA)<text:bookmark-end text:name="__RefHeading___dguv_vorschrift_32_da_altbgv_c16_da_20"/><text:bookmark-end text:name="dguv_vorschrift_32_da_altbgv_c16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32 DA.pdf" text:style-name="Internet_20_link" text:visited-style-name="Visited_20_Internet_20_Link">Durchführungsanweisungen zur Unfallverhütungsvorschrift Kernkraftwerke</text:a></text:p>
          </table:table-cell>
          <table:table-cell office:value-type="string" table:style-name="tablecell"/>
        </table:table-row>
      </table:table>
      <text:h text:style-name="Heading_20_3" text:outline-level="3"><text:bookmark-start text:name="__RefHeading___dguv_vorschrift_33_altbgv_c17_21"/><text:bookmark-start text:name="dguv_vorschrift_33_altbgv_c17"/>DGUV Vorschrift  33 (alt: BGV C17)<text:bookmark-end text:name="__RefHeading___dguv_vorschrift_33_altbgv_c17_21"/><text:bookmark-end text:name="dguv_vorschrift_33_altbgv_c17"/></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33.pdf" text:style-name="Internet_20_link" text:visited-style-name="Visited_20_Internet_20_Link">Stahlwerke</text:a></text:p>
          </table:table-cell>
          <table:table-cell office:value-type="string" table:style-name="tablecell"/>
        </table:table-row>
      </table:table>
      <text:h text:style-name="Heading_20_3" text:outline-level="3"><text:bookmark-start text:name="__RefHeading___dguv_vorschrift_33_da_altbgv_c17_da_22"/><text:bookmark-start text:name="dguv_vorschrift_33_da_altbgv_c17_da"/>DGUV Vorschrift  33 DA (alt: BGV C17 DA)<text:bookmark-end text:name="__RefHeading___dguv_vorschrift_33_da_altbgv_c17_da_22"/><text:bookmark-end text:name="dguv_vorschrift_33_da_altbgv_c17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33 DA.pdf" text:style-name="Internet_20_link" text:visited-style-name="Visited_20_Internet_20_Link">Durchführungsanweisungen zur BG-Vorschrift Stahlwerk</text:a></text:p>
          </table:table-cell>
          <table:table-cell office:value-type="string" table:style-name="tablecell"/>
        </table:table-row>
      </table:table>
      <text:h text:style-name="Heading_20_3" text:outline-level="3"><text:bookmark-start text:name="__RefHeading___dguv_vorschrift_34_altbgv_c19_23"/><text:bookmark-start text:name="dguv_vorschrift_34_altbgv_c19"/>DGUV Vorschrift  34 (alt: BGV C19)<text:bookmark-end text:name="__RefHeading___dguv_vorschrift_34_altbgv_c19_23"/><text:bookmark-end text:name="dguv_vorschrift_34_altbgv_c19"/></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34.pdf" text:style-name="Internet_20_link" text:visited-style-name="Visited_20_Internet_20_Link">Metallhütten</text:a></text:p>
          </table:table-cell>
          <table:table-cell office:value-type="string" table:style-name="tablecell"/>
        </table:table-row>
      </table:table>
      <text:h text:style-name="Heading_20_3" text:outline-level="3"><text:bookmark-start text:name="__RefHeading___dguv_vorschrift_34_da_altbgv_c19_da_24"/><text:bookmark-start text:name="dguv_vorschrift_34_da_altbgv_c19_da"/>DGUV Vorschrift  34 DA (alt: BGV C19 DA)<text:bookmark-end text:name="__RefHeading___dguv_vorschrift_34_da_altbgv_c19_da_24"/><text:bookmark-end text:name="dguv_vorschrift_34_da_altbgv_c19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34 DA.pdf" text:style-name="Internet_20_link" text:visited-style-name="Visited_20_Internet_20_Link">Durchführungsanweisungen zur BG-Vorschrift Metallhütten</text:a></text:p>
          </table:table-cell>
          <table:table-cell office:value-type="string" table:style-name="tablecell"/>
        </table:table-row>
      </table:table>
      <text:h text:style-name="Heading_20_3" text:outline-level="3"><text:bookmark-start text:name="__RefHeading___dguv_vorschrift_35_altbgv_c20_25"/><text:bookmark-start text:name="dguv_vorschrift_35_altbgv_c20"/>DGUV Vorschrift  35 (alt: BGV C20)<text:bookmark-end text:name="__RefHeading___dguv_vorschrift_35_altbgv_c20_25"/><text:bookmark-end text:name="dguv_vorschrift_35_altbgv_c20"/></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35.pdf" text:style-name="Internet_20_link" text:visited-style-name="Visited_20_Internet_20_Link">Hochöfen und Direktreduktionsschachtöfen</text:a></text:p>
          </table:table-cell>
          <table:table-cell office:value-type="string" table:style-name="tablecell"/>
        </table:table-row>
      </table:table>
      <text:h text:style-name="Heading_20_3" text:outline-level="3"><text:bookmark-start text:name="__RefHeading___dguv_vorschrift_35_da_altbgv_c20_da_26"/><text:bookmark-start text:name="dguv_vorschrift_35_da_altbgv_c20_da"/>DGUV Vorschrift  35 DA (alt: BGV C20 DA)<text:bookmark-end text:name="__RefHeading___dguv_vorschrift_35_da_altbgv_c20_da_26"/><text:bookmark-end text:name="dguv_vorschrift_35_da_altbgv_c20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35 DA.pdf" text:style-name="Internet_20_link" text:visited-style-name="Visited_20_Internet_20_Link">Durchführungsanweisungen zur Unfallverhütungsvorschrift Hochöfen und Direktreduktionsschachtöfen</text:a></text:p>
          </table:table-cell>
          <table:table-cell office:value-type="string" table:style-name="tablecell"/>
        </table:table-row>
      </table:table>
      <text:h text:style-name="Heading_20_3" text:outline-level="3"><text:bookmark-start text:name="__RefHeading___dguv_vorschrift_36_altbgv_c21_27"/><text:bookmark-start text:name="dguv_vorschrift_36_altbgv_c21"/>DGUV Vorschrift  36 (alt: BGV C21)<text:bookmark-end text:name="__RefHeading___dguv_vorschrift_36_altbgv_c21_27"/><text:bookmark-end text:name="dguv_vorschrift_36_altbgv_c21"/></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36.pdf" text:style-name="Internet_20_link" text:visited-style-name="Visited_20_Internet_20_Link">Hafenarbeit</text:a></text:p>
          </table:table-cell>
          <table:table-cell office:value-type="string" table:style-name="tablecell"/>
        </table:table-row>
      </table:table>
      <text:h text:style-name="Heading_20_3" text:outline-level="3"><text:bookmark-start text:name="__RefHeading___dguv_vorschrift_36_da_altbgv_c21_da_28"/><text:bookmark-start text:name="dguv_vorschrift_36_da_altbgv_c21_da"/>DGUV Vorschrift  36 DA (alt: BGV C21 DA)<text:bookmark-end text:name="__RefHeading___dguv_vorschrift_36_da_altbgv_c21_da_28"/><text:bookmark-end text:name="dguv_vorschrift_36_da_altbgv_c21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36 DA.pdf" text:style-name="Internet_20_link" text:visited-style-name="Visited_20_Internet_20_Link">Durchführungsanweisungen zur Unfallverhütungsvorschrift Hafenarbeit</text:a></text:p>
          </table:table-cell>
          <table:table-cell office:value-type="string" table:style-name="tablecell"/>
        </table:table-row>
      </table:table>
      <text:h text:style-name="Heading_20_3" text:outline-level="3"><text:bookmark-start text:name="__RefHeading___dguv_vorschrift_38_altbgv_c22_29"/><text:bookmark-start text:name="dguv_vorschrift_38_altbgv_c22"/>DGUV Vorschrift  38 (alt: BGV C22)<text:bookmark-end text:name="__RefHeading___dguv_vorschrift_38_altbgv_c22_29"/><text:bookmark-end text:name="dguv_vorschrift_38_altbgv_c22"/></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38.pdf" text:style-name="Internet_20_link" text:visited-style-name="Visited_20_Internet_20_Link">Bauarbeiten</text:a></text:p>
          </table:table-cell>
          <table:table-cell office:value-type="string" table:style-name="tablecell"/>
        </table:table-row>
      </table:table>
      <text:h text:style-name="Heading_20_3" text:outline-level="3"><text:bookmark-start text:name="__RefHeading___dguv_vorschrift_38_da_altbgv_c22_da_30"/><text:bookmark-start text:name="dguv_vorschrift_38_da_altbgv_c22_da"/>DGUV Vorschrift  38 DA (alt: BGV C22 DA)<text:bookmark-end text:name="__RefHeading___dguv_vorschrift_38_da_altbgv_c22_da_30"/><text:bookmark-end text:name="dguv_vorschrift_38_da_altbgv_c22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38 DA.pdf" text:style-name="Internet_20_link" text:visited-style-name="Visited_20_Internet_20_Link">Durchführungsanweisungen zur Unfallverhütungsvorschrift Bauarbeiten</text:a></text:p>
          </table:table-cell>
          <table:table-cell office:value-type="string" table:style-name="tablecell"/>
        </table:table-row>
      </table:table>
      <text:h text:style-name="Heading_20_3" text:outline-level="3"><text:bookmark-start text:name="__RefHeading___dguv_vorschrift_40_altbgv_c23_31"/><text:bookmark-start text:name="dguv_vorschrift_40_altbgv_c23"/>DGUV Vorschrift  40 (alt: BGV C23)<text:bookmark-end text:name="__RefHeading___dguv_vorschrift_40_altbgv_c23_31"/><text:bookmark-end text:name="dguv_vorschrift_40_altbgv_c23"/></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40.pdf" text:style-name="Internet_20_link" text:visited-style-name="Visited_20_Internet_20_Link">Taucherarbeiten</text:a></text:p>
          </table:table-cell>
          <table:table-cell office:value-type="string" table:style-name="tablecell"/>
        </table:table-row>
      </table:table>
      <text:h text:style-name="Heading_20_3" text:outline-level="3"><text:bookmark-start text:name="__RefHeading___dguv_vorschrift_40_da_altbgv_c23_da_32"/><text:bookmark-start text:name="dguv_vorschrift_40_da_altbgv_c23_da"/>DGUV Vorschrift  40 DA (alt: BGV C23 DA)<text:bookmark-end text:name="__RefHeading___dguv_vorschrift_40_da_altbgv_c23_da_32"/><text:bookmark-end text:name="dguv_vorschrift_40_da_altbgv_c23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40 DA.pdf" text:style-name="Internet_20_link" text:visited-style-name="Visited_20_Internet_20_Link">Durchführungsanweisungen zur Unfallverhütungsvorschrift Taucherarbeiten</text:a></text:p>
          </table:table-cell>
          <table:table-cell office:value-type="string" table:style-name="tablecell"/>
        </table:table-row>
      </table:table>
      <text:h text:style-name="Heading_20_3" text:outline-level="3"><text:bookmark-start text:name="__RefHeading___dguv_vorschrift_42_altbgv_c25_33"/><text:bookmark-start text:name="dguv_vorschrift_42_altbgv_c25"/>DGUV Vorschrift  42 (alt: BGV C25)<text:bookmark-end text:name="__RefHeading___dguv_vorschrift_42_altbgv_c25_33"/><text:bookmark-end text:name="dguv_vorschrift_42_altbgv_c25"/></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42.pdf" text:style-name="Internet_20_link" text:visited-style-name="Visited_20_Internet_20_Link">Zelte und Tragluftbauten</text:a></text:p>
          </table:table-cell>
          <table:table-cell office:value-type="string" table:style-name="tablecell"/>
        </table:table-row>
      </table:table>
      <text:h text:style-name="Heading_20_3" text:outline-level="3"><text:bookmark-start text:name="__RefHeading___dguv_vorschrift_42_da_altbgv_c25_da_34"/><text:bookmark-start text:name="dguv_vorschrift_42_da_altbgv_c25_da"/>DGUV Vorschrift  42 DA (alt: BGV C25 DA)<text:bookmark-end text:name="__RefHeading___dguv_vorschrift_42_da_altbgv_c25_da_34"/><text:bookmark-end text:name="dguv_vorschrift_42_da_altbgv_c25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42 DA.pdf" text:style-name="Internet_20_link" text:visited-style-name="Visited_20_Internet_20_Link">Durchführungsanweisungen zur Unfallverhütungsvorschrift Zelte und Tragluftbauten</text:a></text:p>
          </table:table-cell>
          <table:table-cell office:value-type="string" table:style-name="tablecell"/>
        </table:table-row>
      </table:table>
      <text:h text:style-name="Heading_20_3" text:outline-level="3"><text:bookmark-start text:name="__RefHeading___dguv_vorschrift_43_altbgv_c27_35"/><text:bookmark-start text:name="dguv_vorschrift_43_altbgv_c27"/>DGUV Vorschrift  43 (alt: BGV C27)<text:bookmark-end text:name="__RefHeading___dguv_vorschrift_43_altbgv_c27_35"/><text:bookmark-end text:name="dguv_vorschrift_43_altbgv_c27"/></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43.pdf" text:style-name="Internet_20_link" text:visited-style-name="Visited_20_Internet_20_Link">Müllbeseitigung</text:a></text:p>
          </table:table-cell>
          <table:table-cell office:value-type="string" table:style-name="tablecell"/>
        </table:table-row>
      </table:table>
      <text:h text:style-name="Heading_20_3" text:outline-level="3"><text:bookmark-start text:name="__RefHeading___dguv_vorschrift_43_da_altbgv_c27_da_36"/><text:bookmark-start text:name="dguv_vorschrift_43_da_altbgv_c27_da"/>DGUV Vorschrift  43 DA (alt: BGV C27 DA)<text:bookmark-end text:name="__RefHeading___dguv_vorschrift_43_da_altbgv_c27_da_36"/><text:bookmark-end text:name="dguv_vorschrift_43_da_altbgv_c27_da"/></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43 DA.pdf" text:style-name="Internet_20_link" text:visited-style-name="Visited_20_Internet_20_Link">Durchführungsanweisungen zur Unfallverhütungsvorschrift Müllbeseitigung</text:a></text:p>
          </table:table-cell>
          <table:table-cell office:value-type="string" table:style-name="tablecell"/>
        </table:table-row>
      </table:table>
      <text:h text:style-name="Heading_20_3" text:outline-level="3"><text:bookmark-start text:name="__RefHeading___dguv_vorschrift_45_altbgv_c28_zurueckgezogen_37"/><text:bookmark-start text:name="dguv_vorschrift_45_altbgv_c28_zurueckgezogen"/>DGUV Vorschrift  45 (alt: BGV C28) – ZURÜCKGEZOGEN<text:bookmark-end text:name="__RefHeading___dguv_vorschrift_45_altbgv_c28_zurueckgezogen_37"/><text:bookmark-end text:name="dguv_vorschrift_45_altbgv_c28_zurueckgezoge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45.pdf" text:style-name="Internet_20_link" text:visited-style-name="Visited_20_Internet_20_Link">Schiffbau</text:a></text:p>
          </table:table-cell>
          <table:table-cell office:value-type="string" table:style-name="tablecell"/>
        </table:table-row>
      </table:table>
      <text:h text:style-name="Heading_20_3" text:outline-level="3"><text:bookmark-start text:name="__RefHeading___dguv_vorschrift_45_da_altbgv_c28_da_-_zurueckgezogen_38"/><text:bookmark-start text:name="dguv_vorschrift_45_da_altbgv_c28_da_-_zurueckgezogen"/>DGUV Vorschrift  45 DA (alt: BGV C28 DA) - ZURÜCKGEZOGEN<text:bookmark-end text:name="__RefHeading___dguv_vorschrift_45_da_altbgv_c28_da_-_zurueckgezogen_38"/><text:bookmark-end text:name="dguv_vorschrift_45_da_altbgv_c28_da_-_zurueckgezogen"/></text:h>
      <table:table table:style-name="Table">
        <table:table-column/>
        <table:table-column/>
        <table:table-row>
          <table:table-cell office:value-type="string" table:style-name="tablecell">
            <text:p text:style-name="tablealignleft"><text:span text:style-name="Strong_20_Emphasis">aktuelles Dokument</text:span></text:p>
          </table:table-cell>
          <table:table-cell office:value-type="string" table:style-name="tablecell">
            <text:p text:style-name="tablealignleft"><text:span text:style-name="Emphasis"><text:span text:style-name="Strong_20_Emphasis">Archiv zurückgezogener Dokumente</text:span></text:span></text:p>
          </table:table-cell>
        </table:table-row>
        <table:table-row>
          <table:table-cell office:value-type="string" table:style-name="tablecell">
            <text:p text:style-name="tablealignleft"><text:a xlink:type="simple" xlink:href="http://www.wissen-hilfe.de/_Wissen/locked/dguv-v/dguv-v-45 DA.pdf" text:style-name="Internet_20_link" text:visited-style-name="Visited_20_Internet_20_Link">Durchführungsanweisungen zur Unfallverhütungsvorschrift Schiffbau</text:a></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04::27:27</meta:creation-date>
    <dc:creator>Generated</dc:creator>
    <dc:date>2026-09-01T04::27:27</dc:date>
    <dc:language>en-US</dc:language>
    <meta:editing-cycles>1</meta:editing-cycles>
    <meta:editing-duration>PT0S</meta:editing-duration>
    <dc:title>arbeitsschutz:dguv-v:dguv-v03</dc:title>
  </office:meta>
</office:document-meta>
</file>