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01"/>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table:table table:style-name="Table">
        <table:table-column/>
        <table:table-row>
          <table:table-cell office:value-type="string" table:style-name="tablecell">
            <text:p text:style-name="tablealignleft"><text:span text:style-name="">Allgemeine Vorschriften und betriebliche Arbeitsschutzorganisation</text:span> </text:p>
          </table:table-cell>
        </table:table-row>
        <table:table-row>
          <table:table-cell office:value-type="string" table:style-name="tablecell">
            <text:p text:style-name="tablealignleft"><text:span text:style-name=""><text:span text:style-name="Strong_20_Emphasis"><text:a xlink:type="simple" xlink:href="https://wiki.product-compliance.net/doku.php?id=arbeitsschutz:dguv-v:dguv-v" text:style-name="Internet_20_link" text:visited-style-name="Visited_20_Internet_20_Link">zurück zur Hauptliste der DGUV-Vorschriften</text:a></text:span></text:span>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ext:p text:style-name="Text_20_body"><text:span text:style-name=""><text:span text:style-name="Strong_20_Emphasis">BEACHTEN SIE: Zurückgezogene Dokumente dürfen nur noch zur Information, z. B. zum Abgleich bei früheren Projekten herangezogen werden!</text:span></text:span></text:p>
      <text:h text:style-name="Heading_20_3" text:outline-level="3"><text:bookmark-start text:name="__RefHeading___dguv_vorschrift_1_altbgv_a1_1"/><text:bookmark-start text:name="dguv_vorschrift_1_altbgv_a1"/>DGUV Vorschrift  1 (alt: BGV A1)<text:bookmark-end text:name="__RefHeading___dguv_vorschrift_1_altbgv_a1_1"/><text:bookmark-end text:name="dguv_vorschrift_1_altbgv_a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arbeitssicherheit.de/de/html/library/document/4577586%2c1" text:style-name="Internet_20_link" text:visited-style-name="Visited_20_Internet_20_Link">Unfallverhütungsvorschrift Grundsätze der Prävention</text:a></text:p>
          </table:table-cell>
          <table:table-cell office:value-type="string" table:style-name="tablecell"/>
        </table:table-row>
      </table:table>
      <text:h text:style-name="Heading_20_3" text:outline-level="3"><text:bookmark-start text:name="__RefHeading___dguv_vorschrift_2_bg_bau_2"/><text:bookmark-start text:name="dguv_vorschrift_2_bg_bau"/>DGUV Vorschrift  2 BG Bau<text:bookmark-end text:name="__RefHeading___dguv_vorschrift_2_bg_bau_2"/><text:bookmark-end text:name="dguv_vorschrift_2_bg_bau"/></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BG Bau.pdf" text:style-name="Internet_20_link" text:visited-style-name="Visited_20_Internet_20_Link">Betriebsärzte und Fachkräfte für die Arbeitssicherheit Unfallverhütungsvorschrift</text:a></text:p>
          </table:table-cell>
          <table:table-cell office:value-type="string" table:style-name="tablecell"/>
        </table:table-row>
      </table:table>
      <text:h text:style-name="Heading_20_3" text:outline-level="3"><text:bookmark-start text:name="__RefHeading___dguv_vorschrift_2_bg_etem_3"/><text:bookmark-start text:name="dguv_vorschrift_2_bg_etem"/>DGUV Vorschrift  2 BG ETEM<text:bookmark-end text:name="__RefHeading___dguv_vorschrift_2_bg_etem_3"/><text:bookmark-end text:name="dguv_vorschrift_2_bg_etem"/></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BG ETEM.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bg_rci_4"/><text:bookmark-start text:name="dguv_vorschrift_2_bg_rci"/>DGUV Vorschrift  2 BG RCI<text:bookmark-end text:name="__RefHeading___dguv_vorschrift_2_bg_rci_4"/><text:bookmark-end text:name="dguv_vorschrift_2_bg_rci"/></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BG RCI.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bghm_5"/><text:bookmark-start text:name="dguv_vorschrift_2_bghm"/>DGUV Vorschrift  2 BGHM<text:bookmark-end text:name="__RefHeading___dguv_vorschrift_2_bghm_5"/><text:bookmark-end text:name="dguv_vorschrift_2_bghm"/></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BGHM.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bghw_6"/><text:bookmark-start text:name="dguv_vorschrift_2_bghw"/>DGUV Vorschrift  2 BGHW<text:bookmark-end text:name="__RefHeading___dguv_vorschrift_2_bghw_6"/><text:bookmark-end text:name="dguv_vorschrift_2_bghw"/></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BGHW.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bgn_7"/><text:bookmark-start text:name="dguv_vorschrift_2_bgn"/>DGUV Vorschrift  2 BGN<text:bookmark-end text:name="__RefHeading___dguv_vorschrift_2_bgn_7"/><text:bookmark-end text:name="dguv_vorschrift_2_bg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BGN.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bgw_8"/><text:bookmark-start text:name="dguv_vorschrift_2_bgw"/>DGUV Vorschrift  2 BGW<text:bookmark-end text:name="__RefHeading___dguv_vorschrift_2_bgw_8"/><text:bookmark-end text:name="dguv_vorschrift_2_bgw"/></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BGW.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bg_guv_9"/><text:bookmark-start text:name="dguv_vorschrift_2_bg_guv"/>DGUV Vorschrift  2 BG GUV<text:bookmark-end text:name="__RefHeading___dguv_vorschrift_2_bg_guv_9"/><text:bookmark-end text:name="dguv_vorschrift_2_bg_guv"/></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BG GUV.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euk_10"/><text:bookmark-start text:name="dguv_vorschrift_2_euk"/>DGUV Vorschrift  2 EUK<text:bookmark-end text:name="__RefHeading___dguv_vorschrift_2_euk_10"/><text:bookmark-end text:name="dguv_vorschrift_2_euk"/></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EUK.pdf" text:style-name="Internet_20_link" text:visited-style-name="Visited_20_Internet_20_Link">Betriebsärzte und Fachkräfte für die Arbeitssicherheit Unfallverhütungsvorschrift</text:a></text:p>
          </table:table-cell>
          <table:table-cell office:value-type="string" table:style-name="tablecell"/>
        </table:table-row>
      </table:table>
      <text:h text:style-name="Heading_20_3" text:outline-level="3"><text:bookmark-start text:name="__RefHeading___dguv_vorschrift_2_guv_ol_11"/><text:bookmark-start text:name="dguv_vorschrift_2_guv_ol"/>DGUV Vorschrift  2 GUV OL<text:bookmark-end text:name="__RefHeading___dguv_vorschrift_2_guv_ol_11"/><text:bookmark-end text:name="dguv_vorschrift_2_guv_ol"/></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GUV OL.pdf" text:style-name="Internet_20_link" text:visited-style-name="Visited_20_Internet_20_Link">Betriebsärzte und Fachkräfte für die Arbeitssicherheit Unfallverhütungsvorschrift</text:a></text:p>
          </table:table-cell>
          <table:table-cell office:value-type="string" table:style-name="tablecell"/>
        </table:table-row>
      </table:table>
      <text:h text:style-name="Heading_20_3" text:outline-level="3"><text:bookmark-start text:name="__RefHeading___dguv_vorschrift_2_guvh_12"/><text:bookmark-start text:name="dguv_vorschrift_2_guvh"/>DGUV Vorschrift  2 GUVH<text:bookmark-end text:name="__RefHeading___dguv_vorschrift_2_guvh_12"/><text:bookmark-end text:name="dguv_vorschrift_2_guvh"/></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GUVH.pdf" text:style-name="Internet_20_link" text:visited-style-name="Visited_20_Internet_20_Link">Betriebsärzte und Fachkräfte für die Arbeitssicherheit Unfallverhütungsvorschrift</text:a></text:p>
          </table:table-cell>
          <table:table-cell office:value-type="string" table:style-name="tablecell"/>
        </table:table-row>
      </table:table>
      <text:h text:style-name="Heading_20_3" text:outline-level="3"><text:bookmark-start text:name="__RefHeading___dguv_vorschrift_2_kuvb_13"/><text:bookmark-start text:name="dguv_vorschrift_2_kuvb"/>DGUV Vorschrift  2 KUVB<text:bookmark-end text:name="__RefHeading___dguv_vorschrift_2_kuvb_13"/><text:bookmark-end text:name="dguv_vorschrift_2_kuvb"/></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KUVB.pdf" text:style-name="Internet_20_link" text:visited-style-name="Visited_20_Internet_20_Link">Betriebsärzte und Fachkräfte für die Arbeitssicherheit Unfallverhütungsvorschrift</text:a></text:p>
          </table:table-cell>
          <table:table-cell office:value-type="string" table:style-name="tablecell"/>
        </table:table-row>
      </table:table>
      <text:h text:style-name="Heading_20_3" text:outline-level="3"><text:bookmark-start text:name="__RefHeading___dguv_vorschrift_2_lukn_14"/><text:bookmark-start text:name="dguv_vorschrift_2_lukn"/>DGUV Vorschrift  2 LUKN<text:bookmark-end text:name="__RefHeading___dguv_vorschrift_2_lukn_14"/><text:bookmark-end text:name="dguv_vorschrift_2_luk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LUKN.pdf" text:style-name="Internet_20_link" text:visited-style-name="Visited_20_Internet_20_Link">Betriebsärzte und Fachkräfte für die Arbeitssicherheit Unfallverhütungsvorschrift</text:a></text:p>
          </table:table-cell>
          <table:table-cell office:value-type="string" table:style-name="tablecell"/>
        </table:table-row>
      </table:table>
      <text:h text:style-name="Heading_20_3" text:outline-level="3"><text:bookmark-start text:name="__RefHeading___dguv_vorschrift_2_uk_bremen_15"/><text:bookmark-start text:name="dguv_vorschrift_2_uk_bremen"/>DGUV Vorschrift  2 UK Bremen<text:bookmark-end text:name="__RefHeading___dguv_vorschrift_2_uk_bremen_15"/><text:bookmark-end text:name="dguv_vorschrift_2_uk_brem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 Bremen.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_mv_16"/><text:bookmark-start text:name="dguv_vorschrift_2_uk_mv"/>DGUV Vorschrift  2 UK MV<text:bookmark-end text:name="__RefHeading___dguv_vorschrift_2_uk_mv_16"/><text:bookmark-end text:name="dguv_vorschrift_2_uk_mv"/></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 MV.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_nord_17"/><text:bookmark-start text:name="dguv_vorschrift_2_uk_nord"/>DGUV Vorschrift  2 UK Nord<text:bookmark-end text:name="__RefHeading___dguv_vorschrift_2_uk_nord_17"/><text:bookmark-end text:name="dguv_vorschrift_2_uk_nord"/></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 Nord.pdf" text:style-name="Internet_20_link" text:visited-style-name="Visited_20_Internet_20_Link">Betriebsärzte und Fachkräfte für die Arbeitssicherheit Unfallverhütungsvorschrift</text:a></text:p>
          </table:table-cell>
          <table:table-cell office:value-type="string" table:style-name="tablecell"/>
        </table:table-row>
      </table:table>
      <text:h text:style-name="Heading_20_3" text:outline-level="3"><text:bookmark-start text:name="__RefHeading___dguv_vorschrift_2_uk_nrw_18"/><text:bookmark-start text:name="dguv_vorschrift_2_uk_nrw"/>DGUV Vorschrift  2 UK NRW<text:bookmark-end text:name="__RefHeading___dguv_vorschrift_2_uk_nrw_18"/><text:bookmark-end text:name="dguv_vorschrift_2_uk_nrw"/></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 NRW.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_pt_19"/><text:bookmark-start text:name="dguv_vorschrift_2_uk_pt"/>DGUV Vorschrift  2 UK PT<text:bookmark-end text:name="__RefHeading___dguv_vorschrift_2_uk_pt_19"/><text:bookmark-end text:name="dguv_vorschrift_2_uk_pt"/></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 PT.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_rlp_20"/><text:bookmark-start text:name="dguv_vorschrift_2_uk_rlp"/>DGUV Vorschrift  2 UK RLP<text:bookmark-end text:name="__RefHeading___dguv_vorschrift_2_uk_rlp_20"/><text:bookmark-end text:name="dguv_vorschrift_2_uk_rlp"/></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 RLP.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_sachsen_21"/><text:bookmark-start text:name="dguv_vorschrift_2_uk_sachsen"/>DGUV Vorschrift  2 UK Sachsen<text:bookmark-end text:name="__RefHeading___dguv_vorschrift_2_uk_sachsen_21"/><text:bookmark-end text:name="dguv_vorschrift_2_uk_sachs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 Sachsen.pdf" text:style-name="Internet_20_link" text:visited-style-name="Visited_20_Internet_20_Link">Betriebsärzte und Fachkräfte für Arbeitssicherheit - Unfallverhütungsvorschrift</text:a></text:p>
          </table:table-cell>
          <table:table-cell office:value-type="string" table:style-name="tablecell"/>
        </table:table-row>
      </table:table>
      <text:h text:style-name="Heading_20_3" text:outline-level="3"><text:bookmark-start text:name="__RefHeading___dguv_vorschrift_2_uk_st_22"/><text:bookmark-start text:name="dguv_vorschrift_2_uk_st"/>DGUV Vorschrift  2 UK ST<text:bookmark-end text:name="__RefHeading___dguv_vorschrift_2_uk_st_22"/><text:bookmark-end text:name="dguv_vorschrift_2_uk_st"/></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 ST.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b_23"/><text:bookmark-start text:name="dguv_vorschrift_2_ukb"/>DGUV Vorschrift  2 UKB<text:bookmark-end text:name="__RefHeading___dguv_vorschrift_2_ukb_23"/><text:bookmark-end text:name="dguv_vorschrift_2_ukb"/></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B.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bb_24"/><text:bookmark-start text:name="dguv_vorschrift_2_ukbb"/>DGUV Vorschrift  2 UKBB<text:bookmark-end text:name="__RefHeading___dguv_vorschrift_2_ukbb_24"/><text:bookmark-end text:name="dguv_vorschrift_2_ukbb"/></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BB.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bw_25"/><text:bookmark-start text:name="dguv_vorschrift_2_ukbw"/>DGUV Vorschrift  2 UKBW<text:bookmark-end text:name="__RefHeading___dguv_vorschrift_2_ukbw_25"/><text:bookmark-end text:name="dguv_vorschrift_2_ukbw"/></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BW.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h_26"/><text:bookmark-start text:name="dguv_vorschrift_2_ukh"/>DGUV Vorschrift  2 UKH<text:bookmark-end text:name="__RefHeading___dguv_vorschrift_2_ukh_26"/><text:bookmark-end text:name="dguv_vorschrift_2_ukh"/></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H.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m_27"/><text:bookmark-start text:name="dguv_vorschrift_2_ukm"/>DGUV Vorschrift  2 UKM<text:bookmark-end text:name="__RefHeading___dguv_vorschrift_2_ukm_27"/><text:bookmark-end text:name="dguv_vorschrift_2_ukm"/></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M.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s_28"/><text:bookmark-start text:name="dguv_vorschrift_2_uks"/>DGUV Vorschrift  2 UKS<text:bookmark-end text:name="__RefHeading___dguv_vorschrift_2_uks_28"/><text:bookmark-end text:name="dguv_vorschrift_2_uks"/></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S.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ukt_29"/><text:bookmark-start text:name="dguv_vorschrift_2_ukt"/>DGUV Vorschrift  2 UKT<text:bookmark-end text:name="__RefHeading___dguv_vorschrift_2_ukt_29"/><text:bookmark-end text:name="dguv_vorschrift_2_ukt"/></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UKT.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2_vbg_30"/><text:bookmark-start text:name="dguv_vorschrift_2_vbg"/>DGUV Vorschrift  2 VBG<text:bookmark-end text:name="__RefHeading___dguv_vorschrift_2_vbg_30"/><text:bookmark-end text:name="dguv_vorschrift_2_vbg"/></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2 VBG .pdf" text:style-name="Internet_20_link" text:visited-style-name="Visited_20_Internet_20_Link">Betriebsärzte und Fachkräfte für Arbeitssicherheit Unfallverhütungsvorschrift</text:a></text:p>
          </table:table-cell>
          <table:table-cell office:value-type="string" table:style-name="tablecell"/>
        </table:table-row>
      </table:table>
      <text:h text:style-name="Heading_20_3" text:outline-level="3"><text:bookmark-start text:name="__RefHeading___dguv_vorschrift_3_altbgv_a3_31"/><text:bookmark-start text:name="dguv_vorschrift_3_altbgv_a3"/>DGUV Vorschrift  3 (alt: BGV A3)<text:bookmark-end text:name="__RefHeading___dguv_vorschrift_3_altbgv_a3_31"/><text:bookmark-end text:name="dguv_vorschrift_3_altbgv_a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pdf" text:style-name="Internet_20_link" text:visited-style-name="Visited_20_Internet_20_Link">Unfallverhütungsvorschrift Elektrische Anlagen und Betriebsmittel</text:a></text:p>
          </table:table-cell>
          <table:table-cell office:value-type="string" table:style-name="tablecell"/>
        </table:table-row>
      </table:table>
      <text:h text:style-name="Heading_20_3" text:outline-level="3"><text:bookmark-start text:name="__RefHeading___dguv_vorschrift_3_ad_8_altbgv_a3_da_32"/><text:bookmark-start text:name="dguv_vorschrift_3_ad_8_altbgv_a3_da"/>DGUV Vorschrift  3 AD 8 (alt: BGV A3 DA)<text:bookmark-end text:name="__RefHeading___dguv_vorschrift_3_ad_8_altbgv_a3_da_32"/><text:bookmark-end text:name="dguv_vorschrift_3_ad_8_altbgv_a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3 AD.pdf" text:style-name="Internet_20_link" text:visited-style-name="Visited_20_Internet_20_Link">Durchführungsanweisungen zur Unfallverhütungsvorschrift Elektrische Anlagen und Betriebsmittel</text:a></text:p>
          </table:table-cell>
          <table:table-cell office:value-type="string" table:style-name="tablecell"/>
        </table:table-row>
      </table:table>
      <text:h text:style-name="Heading_20_3" text:outline-level="3"><text:bookmark-start text:name="__RefHeading___dguv_vorschrift_6_altbgv_a4_33"/><text:bookmark-start text:name="dguv_vorschrift_6_altbgv_a4"/>DGUV Vorschrift  6 (alt: BGV A4)<text:bookmark-end text:name="__RefHeading___dguv_vorschrift_6_altbgv_a4_33"/><text:bookmark-end text:name="dguv_vorschrift_6_altbgv_a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pdf" text:style-name="Internet_20_link" text:visited-style-name="Visited_20_Internet_20_Link">Arbeitsmedizinische Vorsorge</text:a></text:p>
          </table:table-cell>
          <table:table-cell office:value-type="string" table:style-name="tablecell"/>
        </table:table-row>
      </table:table>
      <text:h text:style-name="Heading_20_3" text:outline-level="3"><text:bookmark-start text:name="__RefHeading___dguv_vorschrift_6_da_altbgv_a4_da_34"/><text:bookmark-start text:name="dguv_vorschrift_6_da_altbgv_a4_da"/>DGUV Vorschrift  6 DA (alt: BGV A4 DA)<text:bookmark-end text:name="__RefHeading___dguv_vorschrift_6_da_altbgv_a4_da_34"/><text:bookmark-end text:name="dguv_vorschrift_6_da_altbgv_a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 DA.pdf" text:style-name="Internet_20_link" text:visited-style-name="Visited_20_Internet_20_Link">Durchführungsanweisungen zur Unfallverhütungsvorschrift Arbeitsmedizinische Vorsorge</text:a></text:p>
          </table:table-cell>
          <table:table-cell office:value-type="string" table:style-name="tablecell"/>
        </table:table-row>
      </table:table>
      <text:h text:style-name="Heading_20_3" text:outline-level="3"><text:bookmark-start text:name="__RefHeading___dguv_vorschrift_9_altbgv_a89_-_zurueckgezogen_35"/><text:bookmark-start text:name="dguv_vorschrift_9_altbgv_a89_-_zurueckgezogen"/>DGUV Vorschrift  9 (alt: BGV A89 - ZURÜCKGEZOGEN<text:bookmark-end text:name="__RefHeading___dguv_vorschrift_9_altbgv_a89_-_zurueckgezogen_35"/><text:bookmark-end text:name="dguv_vorschrift_9_altbgv_a89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9.pdf" text:style-name="Internet_20_link" text:visited-style-name="Visited_20_Internet_20_Link">Sicherheits- und Gesundheitsschutzkennzeichnung am Arbeitsplatz</text:a></text:p>
          </table:table-cell>
          <table:table-cell office:value-type="string" table:style-name="tablecell"/>
        </table:table-row>
      </table:table>
      <text:h text:style-name="Heading_20_3" text:outline-level="3"><text:bookmark-start text:name="__RefHeading___dguv_vorschrift_9_da_altbgv_a8_da_-_zurueckgezogen_36"/><text:bookmark-start text:name="dguv_vorschrift_9_da_altbgv_a8_da_-_zurueckgezogen"/>DGUV Vorschrift  9 DA (alt: BGV A8 DA) - ZURÜCKGEZOGEN<text:bookmark-end text:name="__RefHeading___dguv_vorschrift_9_da_altbgv_a8_da_-_zurueckgezogen_36"/><text:bookmark-end text:name="dguv_vorschrift_9_da_altbgv_a8_da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9 DA.pdf" text:style-name="Internet_20_link" text:visited-style-name="Visited_20_Internet_20_Link">Durchführungsanweisungen zur Unfallverhütungsvorschrift Sicherheits- und Gesundheitsschutzkennzeichnung am Arbeitsplatz</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2::29:15</meta:creation-date>
    <dc:creator>Generated</dc:creator>
    <dc:date>2026-08-31T02::29:15</dc:date>
    <dc:language>en-US</dc:language>
    <meta:editing-cycles>1</meta:editing-cycles>
    <meta:editing-duration>PT0S</meta:editing-duration>
    <dc:title>arbeitsschutz:dguv-v:dguv-v01</dc:title>
  </office:meta>
</office:document-meta>
</file>