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15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Verwaltung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15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regel_115-001_altbgr_135_1"/><text:bookmark-start text:name="dguv_regel_115-001_altbgr_135"/>DGUV Regel   115-001 (alt: BGR 135)<text:bookmark-end text:name="__RefHeading___dguv_regel_115-001_altbgr_135_1"/><text:bookmark-end text:name="dguv_regel_115-001_altbgr_135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5-001.pdf" text:style-name="Internet_20_link" text:visited-style-name="Visited_20_Internet_20_Link">Sicherheitsregeln für Geldtransportfahrzeug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5-002_2"/><text:bookmark-start text:name="dguv_regel_115-002"/>DGUV Regel 115-002<text:bookmark-end text:name="__RefHeading___dguv_regel_115-002_2"/><text:bookmark-end text:name="dguv_regel_115-0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5-002_2018.pdf" text:style-name="Internet_20_link" text:visited-style-name="Visited_20_Internet_20_Link">Veranstaltungs- und Produktionsstätten für szenische Darstellung</text:a><text:line-break/><text:span text:style-name=""><text:span text:style-name="Emphasis"><text:span text:style-name="Strong_20_Emphasis">Archiv zurückgezogener Dokumente</text:span></text:span></text:span><text:line-break/><text:a xlink:type="simple" xlink:href="https://www.wissen-hilfe.de/_Wissen/locked/dguv-r/dguv-r-115-001.pdf" text:style-name="Internet_20_link" text:visited-style-name="Visited_20_Internet_20_Link">Veranstaltungs- und Produktionsstätten für szenische Darstellung</text:a></text:p>
      <text:h text:style-name="Heading_20_3" text:outline-level="3"><text:bookmark-start text:name="__RefHeading___dguv_regel_115-401_3"/><text:bookmark-start text:name="dguv_regel_115-401"/>DGUV Regel 115-401<text:bookmark-end text:name="__RefHeading___dguv_regel_115-401_3"/><text:bookmark-end text:name="dguv_regel_115-40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5-401_2018.pdf" text:style-name="Internet_20_link" text:visited-style-name="Visited_20_Internet_20_Link">Branche Bürobetrieb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5-402_4"/><text:bookmark-start text:name="dguv_regel_115-402"/>DGUV Regel 115-402<text:bookmark-end text:name="__RefHeading___dguv_regel_115-402_4"/><text:bookmark-end text:name="dguv_regel_115-4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5-402_2017.pdf" text:style-name="Internet_20_link" text:visited-style-name="Visited_20_Internet_20_Link">Branche Call Center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5-003_5"/><text:bookmark-start text:name="dguv_regel_115-003"/>DGUV Regel 115-003<text:bookmark-end text:name="__RefHeading___dguv_regel_115-003_5"/><text:bookmark-end text:name="dguv_regel_115-00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5-003_2021-04.pdf" text:style-name="Internet_20_link" text:visited-style-name="Visited_20_Internet_20_Link">Überfallprävention in Kreditinstituten zur Konkretisierung der DGUV Vorschrift 25 "Überfallprävention"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5-004_6"/><text:bookmark-start text:name="dguv_regel_115-004"/>DGUV Regel 115-004<text:bookmark-end text:name="__RefHeading___dguv_regel_115-004_6"/><text:bookmark-end text:name="dguv_regel_115-004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5-004_2021-04.pdf" text:style-name="Internet_20_link" text:visited-style-name="Visited_20_Internet_20_Link">Überfallprävention in Spielstätten zur Konkretisierung der DGUV Vorschrift 25 "Überfallprävention"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5-005_7"/><text:bookmark-start text:name="dguv_regel_115-005"/>DGUV Regel 115-005<text:bookmark-end text:name="__RefHeading___dguv_regel_115-005_7"/><text:bookmark-end text:name="dguv_regel_115-005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5-005_2021-04.pdf" text:style-name="Internet_20_link" text:visited-style-name="Visited_20_Internet_20_Link">Überfallprävention in Kassen und Zahlstellen der öffentlichen Hand zur Konkretisierung der DGUV Vorschrift 25 "Überfallprävention"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15-801_8"/><text:bookmark-start text:name="dguv_regel_115-801"/>DGUV Regel 115-801<text:bookmark-end text:name="__RefHeading___dguv_regel_115-801_8"/><text:bookmark-end text:name="dguv_regel_115-80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15-801_2017.pdf" text:style-name="Internet_20_link" text:visited-style-name="Visited_20_Internet_20_Link">Branche Zeitarbeit Anforderungen an Einsatzbetriebe und Zeitarbeitsunternehmen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4::22:30</meta:creation-date>
    <dc:creator>Generated</dc:creator>
    <dc:date>2026-08-30T14::22:30</dc:date>
    <dc:language>en-US</dc:language>
    <meta:editing-cycles>1</meta:editing-cycles>
    <meta:editing-duration>PT0S</meta:editing-duration>
    <dc:title>arbeitsschutz:dguv-r:dguv-r115</dc:title>
  </office:meta>
</office:document-meta>
</file>