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://wiki.product-compliance.net/doku.php?id=start" text:style-name="Internet_20_link" text:visited-style-name="Visited_20_Internet_20_Link">Startseite</text:a><text:line-break/><text:line-break/><text:a xlink:type="simple" xlink:href="http://wiki.product-compliance.net/doku.php?id=angebote" text:style-name="Internet_20_link" text:visited-style-name="Visited_20_Internet_20_Link">Informationsseite</text:a><text:line-break/><text:line-break/><text:a xlink:type="simple" xlink:href="http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4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Verkehr und Landschaft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://wiki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7::19:19</meta:creation-date>
    <dc:creator>Generated</dc:creator>
    <dc:date>2026-09-02T17::19:19</dc:date>
    <dc:language>en-US</dc:language>
    <meta:editing-cycles>1</meta:editing-cycles>
    <meta:editing-duration>PT0S</meta:editing-duration>
    <dc:title>arbeitsschutz:dguv-r:dguv-r114</dc:title>
  </office:meta>
</office:document-meta>
</file>