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2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Persönliche Schutzausrüs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2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2-139_altbgr_139_1"/><text:bookmark-start text:name="dguv_regel_112-139_altbgr_139"/>DGUV Regel   112-139 (alt: BGR 139)<text:bookmark-end text:name="__RefHeading___dguv_regel_112-139_altbgr_139_1"/><text:bookmark-end text:name="dguv_regel_112-139_altbgr_13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39.pdf" text:style-name="Internet_20_link" text:visited-style-name="Visited_20_Internet_20_Link">Einsatz von Personen-Notsignal-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89_altbgr_189_2"/><text:bookmark-start text:name="dguv_regel_112-189_altbgr_189"/>DGUV Regel   112-189 (alt: BGR 189)<text:bookmark-end text:name="__RefHeading___dguv_regel_112-189_altbgr_189_2"/><text:bookmark-end text:name="dguv_regel_112-189_altbgr_18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89.pdf" text:style-name="Internet_20_link" text:visited-style-name="Visited_20_Internet_20_Link">Benutzung von Schutzkleid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0_3"/><text:bookmark-start text:name="dguv_regel_112-190"/>DGUV Regel 112-190<text:bookmark-end text:name="__RefHeading___dguv_regel_112-190_3"/><text:bookmark-end text:name="dguv_regel_112-19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0_2021-11.pdf" text:style-name="Internet_20_link" text:visited-style-name="Visited_20_Internet_20_Link">Benutzung von Atemschutzgeräten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2-190.pdf" text:style-name="Internet_20_link" text:visited-style-name="Visited_20_Internet_20_Link">Benutzung von Atemschutzgeräten</text:a></text:p>
      <text:h text:style-name="Heading_20_3" text:outline-level="3"><text:bookmark-start text:name="__RefHeading___dguv_regel_112-191_altbgr_191_4"/><text:bookmark-start text:name="dguv_regel_112-191_altbgr_191"/>DGUV Regel   112-191 (alt: BGR 191)<text:bookmark-end text:name="__RefHeading___dguv_regel_112-191_altbgr_191_4"/><text:bookmark-end text:name="dguv_regel_112-191_altbgr_19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1.pdf" text:style-name="Internet_20_link" text:visited-style-name="Visited_20_Internet_20_Link">Benutzung von Fuß- und Knie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2_altbgr_192_5"/><text:bookmark-start text:name="dguv_regel_112-192_altbgr_192"/>DGUV Regel   112-192 (alt: BGR 192)<text:bookmark-end text:name="__RefHeading___dguv_regel_112-192_altbgr_192_5"/><text:bookmark-end text:name="dguv_regel_112-192_altbgr_19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2.pdf" text:style-name="Internet_20_link" text:visited-style-name="Visited_20_Internet_20_Link">Benutzung von Augen- und Gesichts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3_altbgr_193_6"/><text:bookmark-start text:name="dguv_regel_112-193_altbgr_193"/>DGUV Regel   112-193 (alt: BGR 193)<text:bookmark-end text:name="__RefHeading___dguv_regel_112-193_altbgr_193_6"/><text:bookmark-end text:name="dguv_regel_112-193_altbgr_19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3.pdf" text:style-name="Internet_20_link" text:visited-style-name="Visited_20_Internet_20_Link">Benutzung von Kopf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4_altbgr_194_7"/><text:bookmark-start text:name="dguv_regel_112-194_altbgr_194"/>DGUV Regel   112-194 (alt: BGR 194)<text:bookmark-end text:name="__RefHeading___dguv_regel_112-194_altbgr_194_7"/><text:bookmark-end text:name="dguv_regel_112-194_altbgr_19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4.pdf" text:style-name="Internet_20_link" text:visited-style-name="Visited_20_Internet_20_Link">Benutzung von Gehörschutz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5_altbgr_195_8"/><text:bookmark-start text:name="dguv_regel_112-195_altbgr_195"/>DGUV Regel   112-195 (alt: BGR 195)<text:bookmark-end text:name="__RefHeading___dguv_regel_112-195_altbgr_195_8"/><text:bookmark-end text:name="dguv_regel_112-195_altbgr_19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5.pdf" text:style-name="Internet_20_link" text:visited-style-name="Visited_20_Internet_20_Link">Benutzung von Schutzhandschuh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6_altbgr_196_9"/><text:bookmark-start text:name="dguv_regel_112-196_altbgr_196"/>DGUV Regel   112-196 (alt: BGR 196)<text:bookmark-end text:name="__RefHeading___dguv_regel_112-196_altbgr_196_9"/><text:bookmark-end text:name="dguv_regel_112-196_altbgr_19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6.pdf" text:style-name="Internet_20_link" text:visited-style-name="Visited_20_Internet_20_Link">Benutzung von Stechschutzbekleid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198_10"/><text:bookmark-start text:name="dguv_regel_112-198"/>DGUV Regel   112-198<text:bookmark-end text:name="__RefHeading___dguv_regel_112-198_10"/><text:bookmark-end text:name="dguv_regel_112-198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8_2019" text:style-name="Internet_20_link" text:visited-style-name="Visited_20_Internet_20_Link">Benutzung von persönlichen Schutzausrüstungen gegen Absturz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2-198.pdf" text:style-name="Internet_20_link" text:visited-style-name="Visited_20_Internet_20_Link">Benutzung von persönlichen Schutzausrüstungen gegen Absturz</text:a></text:p>
      <text:h text:style-name="Heading_20_3" text:outline-level="3"><text:bookmark-start text:name="__RefHeading___dguv_regel_112-199_11"/><text:bookmark-start text:name="dguv_regel_112-199"/>DGUV Regel 112-199<text:bookmark-end text:name="__RefHeading___dguv_regel_112-199_11"/><text:bookmark-end text:name="dguv_regel_112-19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199_2022-07.pdf" text:style-name="Internet_20_link" text:visited-style-name="Visited_20_Internet_20_Link">Benutzung von persönlichen Absturzschutzausrüstungen zum Retten (Stand Juli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2-199.pdf" text:style-name="Internet_20_link" text:visited-style-name="Visited_20_Internet_20_Link">Retten aus Höhen und Tiefen mit persönlichen Absturzschutzausrüstungen</text:a></text:p>
      <text:h text:style-name="Heading_20_3" text:outline-level="3"><text:bookmark-start text:name="__RefHeading___dguv_regel_112-200_altbgr_200_12"/><text:bookmark-start text:name="dguv_regel_112-200_altbgr_200"/>DGUV Regel   112-200 (alt: BGR 200)<text:bookmark-end text:name="__RefHeading___dguv_regel_112-200_altbgr_200_12"/><text:bookmark-end text:name="dguv_regel_112-200_altbgr_20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0.pdf" text:style-name="Internet_20_link" text:visited-style-name="Visited_20_Internet_20_Link">Benutzung von Stechschutzhandschuhen und Armschütz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2-201_13"/><text:bookmark-start text:name="dguv_regel_112-201"/>DGUV Regel 112-201<text:bookmark-end text:name="__RefHeading___dguv_regel_112-201_13"/><text:bookmark-end text:name="dguv_regel_112-2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1_2020-10.pdf" text:style-name="Internet_20_link" text:visited-style-name="Visited_20_Internet_20_Link">Benutzung von persönlichen Schutzausrüstungen gegen Ertrinken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r/dguv-r-112-201.pdf" text:style-name="Internet_20_link" text:visited-style-name="Visited_20_Internet_20_Link">Benutzung von persönlichen Schutzausrüstungen gegen Ertrinken</text:a></text:p>
      <text:h text:style-name="Heading_20_3" text:outline-level="3"><text:bookmark-start text:name="__RefHeading___dguv_regel_112-202_14"/><text:bookmark-start text:name="dguv_regel_112-202"/>DGUV Regel 112-202<text:bookmark-end text:name="__RefHeading___dguv_regel_112-202_14"/><text:bookmark-end text:name="dguv_regel_112-2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2-202_2019.pdf" text:style-name="Internet_20_link" text:visited-style-name="Visited_20_Internet_20_Link">Benutzung von Stechschutzkleidung, Stechschutzhandschuhen und Armschützer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0::07:56</meta:creation-date>
    <dc:creator>Generated</dc:creator>
    <dc:date>2026-09-03T00::07:56</dc:date>
    <dc:language>en-US</dc:language>
    <meta:editing-cycles>1</meta:editing-cycles>
    <meta:editing-duration>PT0S</meta:editing-duration>
    <dc:title>arbeitsschutz:dguv-r:dguv-r112</dc:title>
  </office:meta>
</office:document-meta>
</file>