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r:dguv-r103"/>Regeln der Deutschen Gesetzlichen Unfallversicherung (DGUV Regel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Regeln der Deutschen Gesetzlichen Unfallversicherung enthalten Zusammenstellungen bzw. Konkretisierungen von bestimmten Inhalten, die den Nutzer bei der Erfüllung seiner gesetzlichen Pflichten zum Arbeitsschutz unterstützen sollen - hier für den Bereich Energie, Textil, Elektro, Medienerzeugniss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Regeln ab 10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r:dguv-r" text:style-name="Internet_20_link" text:visited-style-name="Visited_20_Internet_20_Link">zurück zur Hauptliste der DGUV Regeln</text:a></text:span></text:span> </text:p>
          </table:table-cell>
        </table:table-row>
      </table:table>
      <text:p text:style-name="Text_20_body"><text:span text:style-name="Emphasis">Hinweis: DGUV Regeln tragen stets als erste Kennziffer die „1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  <text:h text:style-name="Heading_20_3" text:outline-level="3"><text:bookmark-start text:name="__RefHeading___dguv_regel_103-005_altbgr_140_1"/><text:bookmark-start text:name="dguv_regel_103-005_altbgr_140"/>DGUV Regel   103-005 (alt: BGR 140)<text:bookmark-end text:name="__RefHeading___dguv_regel_103-005_altbgr_140_1"/><text:bookmark-end text:name="dguv_regel_103-005_altbgr_14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3-005.pdf" text:style-name="Internet_20_link" text:visited-style-name="Visited_20_Internet_20_Link">Einsatz von Steigbolzen und Steigbolzengäng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3-006_altbgr_149_2"/><text:bookmark-start text:name="dguv_regel_103-006_altbgr_149"/>DGUV Regel   103-006 (alt: BGR 149)<text:bookmark-end text:name="__RefHeading___dguv_regel_103-006_altbgr_149_2"/><text:bookmark-end text:name="dguv_regel_103-006_altbgr_149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3-006.pdf" text:style-name="Internet_20_link" text:visited-style-name="Visited_20_Internet_20_Link">Regeln für die Sicherheit von Einrichtungen zur drahtlosen Übertragung von Steuerbefehl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3-007_altbgr_177_3"/><text:bookmark-start text:name="dguv_regel_103-007_altbgr_177"/>DGUV Regel   103-007 (alt: BGR 177)<text:bookmark-end text:name="__RefHeading___dguv_regel_103-007_altbgr_177_3"/><text:bookmark-end text:name="dguv_regel_103-007_altbgr_177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3-007.pdf" text:style-name="Internet_20_link" text:visited-style-name="Visited_20_Internet_20_Link">Steiggänge für Behälter und umschlossene Räum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3-009_altbgr_240_4"/><text:bookmark-start text:name="dguv_regel_103-009_altbgr_240"/>DGUV Regel   103-009 (alt: BGR 240)<text:bookmark-end text:name="__RefHeading___dguv_regel_103-009_altbgr_240_4"/><text:bookmark-end text:name="dguv_regel_103-009_altbgr_240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3-009.pdf" text:style-name="Internet_20_link" text:visited-style-name="Visited_20_Internet_20_Link">Wärmekraftwerke und Heizwerke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3-010_altbgr_2111_5"/><text:bookmark-start text:name="dguv_regel_103-010_altbgr_2111"/>DGUV Regel   103-010 (alt: BGR 2111)<text:bookmark-end text:name="__RefHeading___dguv_regel_103-010_altbgr_2111_5"/><text:bookmark-end text:name="dguv_regel_103-010_altbgr_211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3-010.pdf" text:style-name="Internet_20_link" text:visited-style-name="Visited_20_Internet_20_Link">Arbeiten an Telekommunikationslinie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3-011_altbgr_a3_6"/><text:bookmark-start text:name="dguv_regel_103-011_altbgr_a3"/>DGUV Regel   103-011 (alt: BGR A3)<text:bookmark-end text:name="__RefHeading___dguv_regel_103-011_altbgr_a3_6"/><text:bookmark-end text:name="dguv_regel_103-011_altbgr_a3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3-011.pdf" text:style-name="Internet_20_link" text:visited-style-name="Visited_20_Internet_20_Link">Arbeiten unter Spannung an elektrischen Anlagen und Betriebsmitteln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3-013_altbgr_b11_7"/><text:bookmark-start text:name="dguv_regel_103-013_altbgr_b11"/>DGUV Regel   103-013 (alt: BGR B11)<text:bookmark-end text:name="__RefHeading___dguv_regel_103-013_altbgr_b11_7"/><text:bookmark-end text:name="dguv_regel_103-013_altbgr_b11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3-013.pdf" text:style-name="Internet_20_link" text:visited-style-name="Visited_20_Internet_20_Link">Elektromagnetische Felder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3-015_8"/><text:bookmark-start text:name="dguv_regel_103-015"/>DGUV Regel   103-015<text:bookmark-end text:name="__RefHeading___dguv_regel_103-015_8"/><text:bookmark-end text:name="dguv_regel_103-015"/></text:h>
      <text:p text:style-name="Text_20_body"><text:span text:style-name=""><text:span text:style-name="Strong_20_Emphasis">aktuelles Dokument</text:span></text:span><text:line-break/><text:a xlink:type="simple" xlink:href="https://www.arbeitssicherheit.de/de/html/library/law/5545453" text:style-name="Internet_20_link" text:visited-style-name="Visited_20_Internet_20_Link">Richtlinien für die Verwendung von Ozon zur Wasseraufbereitung ( keine pdf )</text:a><text:line-break/><text:span text:style-name=""><text:span text:style-name="Emphasis"><text:span text:style-name="Strong_20_Emphasis">Archiv zurückgezogener Dokumente</text:span></text:span></text:span><text:line-break/>…</text:p>
      <text:h text:style-name="Heading_20_3" text:outline-level="3"><text:bookmark-start text:name="__RefHeading___dguv_regel_103-602_9"/><text:bookmark-start text:name="dguv_regel_103-602"/>DGUV Regel 103-602<text:bookmark-end text:name="__RefHeading___dguv_regel_103-602_9"/><text:bookmark-end text:name="dguv_regel_103-602"/></text:h>
      <text:p text:style-name="Text_20_body"><text:span text:style-name=""><text:span text:style-name="Strong_20_Emphasis">aktuelles Dokument</text:span></text:span><text:line-break/><text:a xlink:type="simple" xlink:href="https://www.wissen-hilfe.de/_Wissen/locked/dguv-r/dguv-r-103-602_2020.pdf" text:style-name="Internet_20_link" text:visited-style-name="Visited_20_Internet_20_Link">Branche Abwasserentsorgung</text:a><text:line-break/><text:span text:style-name=""><text:span text:style-name="Emphasis"><text:span text:style-name="Strong_20_Emphasis">Archiv zurückgezogener Dokumente</text:span></text:span></text:span><text:line-break/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14::22:25</meta:creation-date>
    <dc:creator>Generated</dc:creator>
    <dc:date>2026-08-30T14::22:25</dc:date>
    <dc:language>en-US</dc:language>
    <meta:editing-cycles>1</meta:editing-cycles>
    <meta:editing-duration>PT0S</meta:editing-duration>
    <dc:title>arbeitsschutz:dguv-r:dguv-r103</dc:title>
  </office:meta>
</office:document-meta>
</file>