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i:dguv-i250"/>Informationen der Deutschen Gesetzlichen Unfallversicherung (DGUV Informatione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In erster Linie als Hilfestellung bei der Umsetzung der bestehenden Pflichten aus den staatlichen Arbeitsschutzvorschriften gibt die Deutsche Gesetzliche Unfallversicherung (DGUV) weitere Schriften für Sicherheit und Gesundheit bei der Arbeit heraus - hier zu bestimmten Aspekten der arbeitsmedizinischen Vorsorge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Informationen ab 250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doku.php?id=arbeitsschutz:dguv-i:dguv-i" text:style-name="Internet_20_link" text:visited-style-name="Visited_20_Internet_20_Link">zurück zur Hauptliste der DGUV Informationen</text:a></text:span></text:span> </text:p>
          </table:table-cell>
        </table:table-row>
      </table:table>
      <text:p text:style-name="Text_20_body"><text:span text:style-name="Emphasis">Hinweis: DGUV Informationen tragen stets als erste Kennziffer die „2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7::58:41</meta:creation-date>
    <dc:creator>Generated</dc:creator>
    <dc:date>2026-08-31T17::58:41</dc:date>
    <dc:language>en-US</dc:language>
    <meta:editing-cycles>1</meta:editing-cycles>
    <meta:editing-duration>PT0S</meta:editing-duration>
    <dc:title>arbeitsschutz:dguv-i:dguv-i250</dc:title>
  </office:meta>
</office:document-meta>
</file>