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g:dguv-g314"/>Grundsätze der Deutschen Gesetzlichen Unfallversicherung (DGUV Grundsätze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Maßstäbe für bestimmte Verfahrensfragen, z.B. hinsichtlich der Durchführung von Prüfungen, werden als so genannte Grundsätze veröffentlicht - hier für den Bereich Verkehr und Landschaft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Grundsätze ab 314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product-compliance.net/doku.php?id=arbeitsschutz:dguv-g:dguv-g" text:style-name="Internet_20_link" text:visited-style-name="Visited_20_Internet_20_Link">zurück zur Hauptliste der DGUV-Grundsätze</text:a></text:span></text:span> </text:p>
          </table:table-cell>
        </table:table-row>
      </table:table>
      <text:p text:style-name="Text_20_body"><text:span text:style-name="Emphasis">Hinweis: DGUV Grundsätze tragen stets als erste Kennziffer die „3“, gefolgt von der zweistelligen Kennziffer der Fachbereiche der DGUV.</text:span></text:p>
      <text:h text:style-name="Heading_20_3" text:outline-level="3"><text:bookmark-start text:name="__RefHeading___dguv_grundsatz_314-001_altbgg_908_1"/><text:bookmark-start text:name="dguv_grundsatz_314-001_altbgg_908"/>DGUV Grundsatz   314-001 (alt: BGG 908)<text:bookmark-end text:name="__RefHeading___dguv_grundsatz_314-001_altbgg_908_1"/><text:bookmark-end text:name="dguv_grundsatz_314-001_altbgg_908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14-001.pdf" text:style-name="Internet_20_link" text:visited-style-name="Visited_20_Internet_20_Link">Grundsätze für die Anerkennung von Sachverständigen für die Prüfung von Druckluftbehältern auf Wasserfahrzeug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14-002_2"/><text:bookmark-start text:name="dguv_grundsatz_314-002"/>DGUV Grundsatz 314-002<text:bookmark-end text:name="__RefHeading___dguv_grundsatz_314-002_2"/><text:bookmark-end text:name="dguv_grundsatz_314-002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14-002_2018.pdf" text:style-name="Internet_20_link" text:visited-style-name="Visited_20_Internet_20_Link">Kontrolle von Fahrzeugen durch Fahrpersonal</text:a><text:line-break/><text:span text:style-name=""><text:span text:style-name="Emphasis"><text:span text:style-name="Strong_20_Emphasis">Archiv zurückgezogener Dokumente</text:span></text:span></text:span><text:line-break/><text:a xlink:type="simple" xlink:href="http://www.wissen-hilfe.de/_Wissen/locked/dguv-g/dguv-g-314-002.pdf" text:style-name="Internet_20_link" text:visited-style-name="Visited_20_Internet_20_Link">Prüfung von Fahrzeugen durch Fahrpersonal</text:a></text:p>
      <text:h text:style-name="Heading_20_3" text:outline-level="3"><text:bookmark-start text:name="__RefHeading___dguv_grundsatz_314-003_3"/><text:bookmark-start text:name="dguv_grundsatz_314-003"/>DGUV Grundsatz 314-003<text:bookmark-end text:name="__RefHeading___dguv_grundsatz_314-003_3"/><text:bookmark-end text:name="dguv_grundsatz_314-003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14-003_2023-01.pdf" text:style-name="Internet_20_link" text:visited-style-name="Visited_20_Internet_20_Link">Prüfung von Fahrzeugen auf Betriebssicherheit (Ausgabe Januar 2023)</text:a><text:line-break/><text:span text:style-name=""><text:span text:style-name="Emphasis"><text:span text:style-name="Strong_20_Emphasis">Archiv zurückgezogener Dokumente</text:span></text:span></text:span><text:line-break/><text:a xlink:type="simple" xlink:href="http://www.wissen-hilfe.de/_Wissen/locked/dguv-g/dguv-g-314-003.pdf" text:style-name="Internet_20_link" text:visited-style-name="Visited_20_Internet_20_Link">Prüfung von Fahrzeugen durch Sachkundige</text:a></text:p>
      <text:h text:style-name="Heading_20_3" text:outline-level="3"><text:bookmark-start text:name="__RefHeading___dguv_grundsatz_314-004_altbgg_929_4"/><text:bookmark-start text:name="dguv_grundsatz_314-004_altbgg_929"/>DGUV Grundsatz   314-004 (alt: BGG 929)<text:bookmark-end text:name="__RefHeading___dguv_grundsatz_314-004_altbgg_929_4"/><text:bookmark-end text:name="dguv_grundsatz_314-004_altbgg_929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14-004.pdf" text:style-name="Internet_20_link" text:visited-style-name="Visited_20_Internet_20_Link">Sicherheitsbuch SICHER UND GESUND IN DER BINNENSCHIFFFAHRT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14-005_altbgg_938_5"/><text:bookmark-start text:name="dguv_grundsatz_314-005_altbgg_938"/>DGUV Grundsatz   314-005 (alt: BGG 938)<text:bookmark-end text:name="__RefHeading___dguv_grundsatz_314-005_altbgg_938_5"/><text:bookmark-end text:name="dguv_grundsatz_314-005_altbgg_938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14-005.pdf" text:style-name="Internet_20_link" text:visited-style-name="Visited_20_Internet_20_Link">Prüfbefund über die regelmäßige Prüfung von Fahrzeugen durch den Sachkundigen nach § 57 Abs. 1 der Unfallverhütungsvorschrift "Fahrzeuge" (BGV D29)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14-006_altbgg_957_6"/><text:bookmark-start text:name="dguv_grundsatz_314-006_altbgg_957"/>DGUV Grundsatz   314-006 (alt: BGG 957)<text:bookmark-end text:name="__RefHeading___dguv_grundsatz_314-006_altbgg_957_6"/><text:bookmark-end text:name="dguv_grundsatz_314-006_altbgg_957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14-006.pdf" text:style-name="Internet_20_link" text:visited-style-name="Visited_20_Internet_20_Link">Grundsätze für die Aufstellung von Schwimmfähigkeits- und Kentersicherheitsnachweisen für schwimmende Geräte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14-007_altbgg_958_7"/><text:bookmark-start text:name="dguv_grundsatz_314-007_altbgg_958"/>DGUV Grundsatz   314-007 (alt: BGG 958)<text:bookmark-end text:name="__RefHeading___dguv_grundsatz_314-007_altbgg_958_7"/><text:bookmark-end text:name="dguv_grundsatz_314-007_altbgg_958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14-007.pdf" text:style-name="Internet_20_link" text:visited-style-name="Visited_20_Internet_20_Link">Grundsätze für die Anerkennung von Sachverständigen für die Prüfung von Schwimmfähigkeits- und Kentersicherheitsnachweisen für schwimmende Geräte sowie für die praktische Erprobung schwimmender Geräte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13:58</meta:creation-date>
    <dc:creator>Generated</dc:creator>
    <dc:date>2026-09-01T23::13:58</dc:date>
    <dc:language>en-US</dc:language>
    <meta:editing-cycles>1</meta:editing-cycles>
    <meta:editing-duration>PT0S</meta:editing-duration>
    <dc:title>arbeitsschutz:dguv-g:dguv-g314</dc:title>
  </office:meta>
</office:document-meta>
</file>