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9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09-001_altbgg_905_1"/><text:bookmark-start text:name="dguv_grundsatz_309-001_altbgg_905"/>DGUV Grundsatz   309-001 (alt: BGG 905)<text:bookmark-end text:name="__RefHeading___dguv_grundsatz_309-001_altbgg_905_1"/><text:bookmark-end text:name="dguv_grundsatz_309-001_altbgg_90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1.pdf" text:style-name="Internet_20_link" text:visited-style-name="Visited_20_Internet_20_Link">Prüfung von Kra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2_altbgg_909_2"/><text:bookmark-start text:name="dguv_grundsatz_309-002_altbgg_909"/>DGUV Grundsatz   309-002 (alt: BGG 909)<text:bookmark-end text:name="__RefHeading___dguv_grundsatz_309-002_altbgg_909_2"/><text:bookmark-end text:name="dguv_grundsatz_309-002_altbgg_90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2.pdf" text:style-name="Internet_20_link" text:visited-style-name="Visited_20_Internet_20_Link">Grundsätze für die lüftungstechnische Berechnung von Kammertrocknern und Durchlauftrockn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3_altbgg_921_3"/><text:bookmark-start text:name="dguv_grundsatz_309-003_altbgg_921"/>DGUV Grundsatz   309-003 (alt: BGG 921)<text:bookmark-end text:name="__RefHeading___dguv_grundsatz_309-003_altbgg_921_3"/><text:bookmark-end text:name="dguv_grundsatz_309-003_altbgg_92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3.pdf" text:style-name="Internet_20_link" text:visited-style-name="Visited_20_Internet_20_Link">Auswahl, Unterweisung und Befähigungsnachweis von Kranführ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4_altbgg_922_4"/><text:bookmark-start text:name="dguv_grundsatz_309-004_altbgg_922"/>DGUV Grundsatz   309-004 (alt: BGG 922)<text:bookmark-end text:name="__RefHeading___dguv_grundsatz_309-004_altbgg_922_4"/><text:bookmark-end text:name="dguv_grundsatz_309-004_altbgg_92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4.pdf" text:style-name="Internet_20_link" text:visited-style-name="Visited_20_Internet_20_Link">Grundsätze für die Prüfung von hochziehbaren Personenaufnahm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5_altbgg_924_5"/><text:bookmark-start text:name="dguv_grundsatz_309-005_altbgg_924"/>DGUV Grundsatz   309-005 (alt: BGG 924)<text:bookmark-end text:name="__RefHeading___dguv_grundsatz_309-005_altbgg_924_5"/><text:bookmark-end text:name="dguv_grundsatz_309-005_altbgg_92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5.pdf" text:style-name="Internet_20_link" text:visited-style-name="Visited_20_Internet_20_Link">Ermächtigung von Sachverständigen für die Prüfung von Kranen durch die Berufsgenossenschaf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6_altbgg_943_6"/><text:bookmark-start text:name="dguv_grundsatz_309-006_altbgg_943"/>DGUV Grundsatz   309-006 (alt: BGG 943)<text:bookmark-end text:name="__RefHeading___dguv_grundsatz_309-006_altbgg_943_6"/><text:bookmark-end text:name="dguv_grundsatz_309-006_altbgg_94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6.pdf" text:style-name="Internet_20_link" text:visited-style-name="Visited_20_Internet_20_Link">Prüfbuch für den Kra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7_altbgg_956_7"/><text:bookmark-start text:name="dguv_grundsatz_309-007_altbgg_956"/>DGUV Grundsatz   309-007 (alt: BGG 956)<text:bookmark-end text:name="__RefHeading___dguv_grundsatz_309-007_altbgg_956_7"/><text:bookmark-end text:name="dguv_grundsatz_309-007_altbgg_95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7.pdf" text:style-name="Internet_20_link" text:visited-style-name="Visited_20_Internet_20_Link">Prüfbuch für Winden, Hub- und Zug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8_altbgg_956-1_-_zurueckgezogen_8"/><text:bookmark-start text:name="dguv_grundsatz_309-008_altbgg_956-1_-_zurueckgezogen"/>DGUV Grundsatz   309-008 (alt: BGG 956-1) - ZURÜCKGEZOGEN<text:bookmark-end text:name="__RefHeading___dguv_grundsatz_309-008_altbgg_956-1_-_zurueckgezogen_8"/><text:bookmark-end text:name="dguv_grundsatz_309-008_altbgg_956-1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8.pdf" text:style-name="Internet_20_link" text:visited-style-name="Visited_20_Internet_20_Link">Hinweise für die Prüfung von Winden, Hub- und Zuggerä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9_9"/><text:bookmark-start text:name="dguv_grundsatz_309-009"/>DGUV Grundsatz 309-009<text:bookmark-end text:name="__RefHeading___dguv_grundsatz_309-009_9"/><text:bookmark-end text:name="dguv_grundsatz_309-00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9_2018.pdf" text:style-name="Internet_20_link" text:visited-style-name="Visited_20_Internet_20_Link">Kran-Kontrollbuch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g/dguv-g-309-009.pdf" text:style-name="Internet_20_link" text:visited-style-name="Visited_20_Internet_20_Link">Kran-Kontrollbuch</text:a></text:p>
      <text:h text:style-name="Heading_20_3" text:outline-level="3"><text:bookmark-start text:name="__RefHeading___dguv_grundsatz_309-010_10"/><text:bookmark-start text:name="dguv_grundsatz_309-010"/>DGUV Grundsatz   309-010<text:bookmark-end text:name="__RefHeading___dguv_grundsatz_309-010_10"/><text:bookmark-end text:name="dguv_grundsatz_309-01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10.pdf" text:style-name="Internet_20_link" text:visited-style-name="Visited_20_Internet_20_Link">Anforderungen an Fachkundige für die Messung und die Durchführung der Gefährdungsbeurteilung bei Lärmexposition nach § 5 der Lärm- und Vibrations- Arbeitsschutzverordn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1_11"/><text:bookmark-start text:name="dguv_grundsatz_309-011"/>DGUV Grundsatz 309-011<text:bookmark-end text:name="__RefHeading___dguv_grundsatz_309-011_11"/><text:bookmark-end text:name="dguv_grundsatz_309-01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11_2017.pdf" text:style-name="Internet_20_link" text:visited-style-name="Visited_20_Internet_20_Link">Qualifizierung und Beauftragung von Beschäftigten aufzugsfremder Unternehmen für Arbeiten an Aufzugs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2_12"/><text:bookmark-start text:name="dguv_grundsatz_309-012"/>DGUV Grundsatz 309-012<text:bookmark-end text:name="__RefHeading___dguv_grundsatz_309-012_12"/><text:bookmark-end text:name="dguv_grundsatz_309-01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12_2017.pdf" text:style-name="Internet_20_link" text:visited-style-name="Visited_20_Internet_20_Link">Prüfgrundsatz für die staubtechnische Prüfung von Luftreinig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3_13"/><text:bookmark-start text:name="dguv_grundsatz_309-013"/>DGUV Grundsatz 309-013<text:bookmark-end text:name="__RefHeading___dguv_grundsatz_309-013_13"/><text:bookmark-end text:name="dguv_grundsatz_309-01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13_2018.pdf" text:style-name="Internet_20_link" text:visited-style-name="Visited_20_Internet_20_Link">Anforderungen an Fachkundige für die Durchführung der Gefährdungsbeurteilung und für die Messung bei Vibrationsexposition nach § 5 der Lärm- und Vibrations-Arbeitsschutzverordn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0::30:48</meta:creation-date>
    <dc:creator>Generated</dc:creator>
    <dc:date>2026-09-01T00::30:48</dc:date>
    <dc:language>en-US</dc:language>
    <meta:editing-cycles>1</meta:editing-cycles>
    <meta:editing-duration>PT0S</meta:editing-duration>
    <dc:title>arbeitsschutz:dguv-g:dguv-g309</dc:title>
  </office:meta>
</office:document-meta>
</file>