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8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Handel und Logistik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8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8-001_1"/><text:bookmark-start text:name="dguv_grundsatz_308-001"/>DGUV Grundsatz 308-001<text:bookmark-end text:name="__RefHeading___dguv_grundsatz_308-001_1"/><text:bookmark-end text:name="dguv_grundsatz_308-0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8-001_2022-12.pdf" text:style-name="Internet_20_link" text:visited-style-name="Visited_20_Internet_20_Link">Qualifizierung und Beauftragung der Fahrerinnen und Fahrer von Flurförderzeugen außer geländegängigen Teleskopstaplern (Ausgabe Dez.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8-001.pdf" text:style-name="Internet_20_link" text:visited-style-name="Visited_20_Internet_20_Link">Ausbildung und Beauftragung der Fahrer von Flurförderzeugen mit Fahrersitz und Fahrerstand</text:a></text:p>
      <text:h text:style-name="Heading_20_3" text:outline-level="3"><text:bookmark-start text:name="__RefHeading___dguv_grundsatz_308-002_2"/><text:bookmark-start text:name="dguv_grundsatz_308-002"/>DGUV Grundsatz 308-002<text:bookmark-end text:name="__RefHeading___dguv_grundsatz_308-002_2"/><text:bookmark-end text:name="dguv_grundsatz_308-0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8-002_2022-6.pdf" text:style-name="Internet_20_link" text:visited-style-name="Visited_20_Internet_20_Link">Prüfung von Hebebühnen (Stand Juni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8-002.pdf" text:style-name="Internet_20_link" text:visited-style-name="Visited_20_Internet_20_Link">Prüfung von Hebebühnen</text:a></text:p>
      <text:h text:style-name="Heading_20_3" text:outline-level="3"><text:bookmark-start text:name="__RefHeading___dguv_grundsatz_308-003_altbgg_945-1_3"/><text:bookmark-start text:name="dguv_grundsatz_308-003_altbgg_945-1"/>DGUV Grundsatz   308-003 (alt: BGG 945-1)<text:bookmark-end text:name="__RefHeading___dguv_grundsatz_308-003_altbgg_945-1_3"/><text:bookmark-end text:name="dguv_grundsatz_308-003_altbgg_945-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8-003.pdf" text:style-name="Internet_20_link" text:visited-style-name="Visited_20_Internet_20_Link">Prüfbuch für Hebebüh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8-006_altbgg_950_4"/><text:bookmark-start text:name="dguv_grundsatz_308-006_altbgg_950"/>DGUV Grundsatz   308-006 (alt: BGG 950)<text:bookmark-end text:name="__RefHeading___dguv_grundsatz_308-006_altbgg_950_4"/><text:bookmark-end text:name="dguv_grundsatz_308-006_altbgg_95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8-006.pdf" text:style-name="Internet_20_link" text:visited-style-name="Visited_20_Internet_20_Link">Prüfbuch für kraftbetätigte Tor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8-007_altbgg_959_5"/><text:bookmark-start text:name="dguv_grundsatz_308-007_altbgg_959"/>DGUV Grundsatz   308-007 (alt: BGG 959)<text:bookmark-end text:name="__RefHeading___dguv_grundsatz_308-007_altbgg_959_5"/><text:bookmark-end text:name="dguv_grundsatz_308-007_altbgg_95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8-007.pdf" text:style-name="Internet_20_link" text:visited-style-name="Visited_20_Internet_20_Link">Prüfbuch für fest mit dem Gebäude verbundene Ladebrücken und fahrbare Ramp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8-008_altbgg_966_6"/><text:bookmark-start text:name="dguv_grundsatz_308-008_altbgg_966"/>DGUV Grundsatz   308-008 (alt: BGG 966)<text:bookmark-end text:name="__RefHeading___dguv_grundsatz_308-008_altbgg_966_6"/><text:bookmark-end text:name="dguv_grundsatz_308-008_altbgg_96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8-008.pdf" text:style-name="Internet_20_link" text:visited-style-name="Visited_20_Internet_20_Link">Ausbildung und Beauftragung der Bediener von Hubarbeitsbüh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8-009_7"/><text:bookmark-start text:name="dguv_grundsatz_308-009"/>DGUV Grundsatz 308-009<text:bookmark-end text:name="__RefHeading___dguv_grundsatz_308-009_7"/><text:bookmark-end text:name="dguv_grundsatz_308-00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8-009_2022-05.pdf" text:style-name="Internet_20_link" text:visited-style-name="Visited_20_Internet_20_Link">Qualifizierung und Beauftragung der Fahrerinnen und Fahrer von geländegängigen Teleskopstaplern (Stand Mai 2022)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8-009.pdf" text:style-name="Internet_20_link" text:visited-style-name="Visited_20_Internet_20_Link">Qualifizierung und Beauftragung der Fahrerinnen und Fahrer von geländegängigen Teleskopstapler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45:25</meta:creation-date>
    <dc:creator>Generated</dc:creator>
    <dc:date>2026-08-31T05::45:25</dc:date>
    <dc:language>en-US</dc:language>
    <meta:editing-cycles>1</meta:editing-cycles>
    <meta:editing-duration>PT0S</meta:editing-duration>
    <dc:title>arbeitsschutz:dguv-g:dguv-g308</dc:title>
  </office:meta>
</office:document-meta>
</file>