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6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Gesundheit im Betrieb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6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06-001_1"/><text:bookmark-start text:name="dguv_grundsatz_306-001"/>DGUV Grundsatz 306-001<text:bookmark-end text:name="__RefHeading___dguv_grundsatz_306-001_1"/><text:bookmark-end text:name="dguv_grundsatz_306-0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6-001_2018.pdf" text:style-name="Internet_20_link" text:visited-style-name="Visited_20_Internet_20_Link">Traumatische Ereignisse - Prävention und Rehabilitatio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44:43</meta:creation-date>
    <dc:creator>Generated</dc:creator>
    <dc:date>2026-09-02T12::44:43</dc:date>
    <dc:language>en-US</dc:language>
    <meta:editing-cycles>1</meta:editing-cycles>
    <meta:editing-duration>PT0S</meta:editing-duration>
    <dc:title>arbeitsschutz:dguv-g:dguv-g306</dc:title>
  </office:meta>
</office:document-meta>
</file>