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4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Erste Hilf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4-001_1"/><text:bookmark-start text:name="dguv_grundsatz_304-001"/>DGUV Grundsatz 304-001<text:bookmark-end text:name="__RefHeading___dguv_grundsatz_304-001_1"/><text:bookmark-end text:name="dguv_grundsatz_304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4-001_2022-04.pdf" text:style-name="Internet_20_link" text:visited-style-name="Visited_20_Internet_20_Link">Ermächtigung von Stellen für die Aus- und Fortbildung in der Ersten Hilfe (Stand April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4-001_2019.pdf" text:style-name="Internet_20_link" text:visited-style-name="Visited_20_Internet_20_Link">Ermächtigung von Stellen für die Aus- und Fortbildung in der Ersten Hilfe</text:a></text:p>
      <text:h text:style-name="Heading_20_3" text:outline-level="3"><text:bookmark-start text:name="__RefHeading___dguv_grundsatz_304-002_2"/><text:bookmark-start text:name="dguv_grundsatz_304-002"/>DGUV Grundsatz 304-002<text:bookmark-end text:name="__RefHeading___dguv_grundsatz_304-002_2"/><text:bookmark-end text:name="dguv_grundsatz_304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4-002_2022-04.pdf" text:style-name="Internet_20_link" text:visited-style-name="Visited_20_Internet_20_Link">Aus- und Fortbildung für den betrieblichen Sanitätsdienst (Stand April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4-002_2016.pdf" text:style-name="Internet_20_link" text:visited-style-name="Visited_20_Internet_20_Link">Aus- und Fortbildung für den betrieblichen Sanitätsdienst</text:a><text:line-break/><text:a xlink:type="simple" xlink:href="http://www.wissen-hilfe.de/_Wissen/locked/dguv-g/dguv-g-304-002.pdf" text:style-name="Internet_20_link" text:visited-style-name="Visited_20_Internet_20_Link">Aus- und Fortbildung für den betrieblichen Sanitätsdienst</text:a></text:p>
      <text:h text:style-name="Heading_20_3" text:outline-level="3"><text:bookmark-start text:name="__RefHeading___dguv_grundsatz_304-003_3"/><text:bookmark-start text:name="dguv_grundsatz_304-003"/>DGUV Grundsatz 304-003<text:bookmark-end text:name="__RefHeading___dguv_grundsatz_304-003_3"/><text:bookmark-end text:name="dguv_grundsatz_304-0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4-003_2022-04.pdf" text:style-name="Internet_20_link" text:visited-style-name="Visited_20_Internet_20_Link">Aus- und Fortbildung von Lehrkräften in der Ersten Hilfe und für den betrieblichen Sanitätsdienst (Multiplikatorenstellen) (Stand April 2022)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3::44:27</meta:creation-date>
    <dc:creator>Generated</dc:creator>
    <dc:date>2026-08-31T23::44:27</dc:date>
    <dc:language>en-US</dc:language>
    <meta:editing-cycles>1</meta:editing-cycles>
    <meta:editing-duration>PT0S</meta:editing-duration>
    <dc:title>arbeitsschutz:dguv-g:dguv-g304</dc:title>
  </office:meta>
</office:document-meta>
</file>