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01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Bauwesen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01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g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  <text:h text:style-name="Heading_20_3" text:outline-level="3"><text:bookmark-start text:name="__RefHeading___dguv_grundsatz_301-001_altbgg_927_1"/><text:bookmark-start text:name="dguv_grundsatz_301-001_altbgg_927"/>DGUV Grundsatz   301-001 (alt: BGG 927)<text:bookmark-end text:name="__RefHeading___dguv_grundsatz_301-001_altbgg_927_1"/><text:bookmark-end text:name="dguv_grundsatz_301-001_altbgg_927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1-001.pdf" text:style-name="Internet_20_link" text:visited-style-name="Visited_20_Internet_20_Link">Grundsätze für die Prüfung von Belagteilen in Fang- und Dachfanggerüsten sowie von Schutzwänden in Dachfanggerüst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1-002_2"/><text:bookmark-start text:name="dguv_grundsatz_301-002"/>DGUV Grundsatz 301-002<text:bookmark-end text:name="__RefHeading___dguv_grundsatz_301-002_2"/><text:bookmark-end text:name="dguv_grundsatz_301-00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1-002_2018.pdf" text:style-name="Internet_20_link" text:visited-style-name="Visited_20_Internet_20_Link">Grundsätze für die Prüfung von Randsicherungen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g/dguv-g-301-002.pdf" text:style-name="Internet_20_link" text:visited-style-name="Visited_20_Internet_20_Link">Grundsätze für die Prüfung von Seitenschutzbauteilen und Dachschutzwänden</text:a></text:p>
      <text:h text:style-name="Heading_20_3" text:outline-level="3"><text:bookmark-start text:name="__RefHeading___dguv_grundsatz_301-003_altbgg_964_3"/><text:bookmark-start text:name="dguv_grundsatz_301-003_altbgg_964"/>DGUV Grundsatz   301-003 (alt: BGG 964)<text:bookmark-end text:name="__RefHeading___dguv_grundsatz_301-003_altbgg_964_3"/><text:bookmark-end text:name="dguv_grundsatz_301-003_altbgg_964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1-003.pdf" text:style-name="Internet_20_link" text:visited-style-name="Visited_20_Internet_20_Link">Prüfung und Beurteilung der Transport- und Montagesicherheit von Fertigbauteilen aus Mauerwerk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1-004_4"/><text:bookmark-start text:name="dguv_grundsatz_301-004"/>DGUV Grundsatz 301-004<text:bookmark-end text:name="__RefHeading___dguv_grundsatz_301-004_4"/><text:bookmark-end text:name="dguv_grundsatz_301-004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1-004_2022-05.pdf" text:style-name="Internet_20_link" text:visited-style-name="Visited_20_Internet_20_Link">Qualifizierung von Personen für die Errichtung von Schutz- und Arbeitsplattformnetzen sowie Randsicherungen (Stand Mai 2022)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g/dguv-g-301-004_2018.pdf" text:style-name="Internet_20_link" text:visited-style-name="Visited_20_Internet_20_Link">Qualifizierung von Personen für die Montage von Schutz- und Arbeitsplattformnetzen sowie Randsicherungen</text:a><text:line-break/><text:a xlink:type="simple" xlink:href="https://www.wissen-hilfe.de/_Wissen/locked/dguv-g/dguv-g-301-004.pdf" text:style-name="Internet_20_link" text:visited-style-name="Visited_20_Internet_20_Link">Aubildung von Netzmonteuren für die Montage von Schutz- und Arbeitsplattformnetzen</text:a></text:p>
      <text:h text:style-name="Heading_20_3" text:outline-level="3"><text:bookmark-start text:name="__RefHeading___dguv_grundsatz_301-005_5"/><text:bookmark-start text:name="dguv_grundsatz_301-005"/>DGUV Grundsatz 301-005<text:bookmark-end text:name="__RefHeading___dguv_grundsatz_301-005_5"/><text:bookmark-end text:name="dguv_grundsatz_301-005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1-005_2022-01.pdf" text:style-name="Internet_20_link" text:visited-style-name="Visited_20_Internet_20_Link">Qualifizierung und Beauftragung von Fahrern und Fahrerinnen von Hydraulikbaggern und Radladern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23::44:22</meta:creation-date>
    <dc:creator>Generated</dc:creator>
    <dc:date>2026-08-31T23::44:22</dc:date>
    <dc:language>en-US</dc:language>
    <meta:editing-cycles>1</meta:editing-cycles>
    <meta:editing-duration>PT0S</meta:editing-duration>
    <dc:title>arbeitsschutz:dguv-g:dguv-g301</dc:title>
  </office:meta>
</office:document-meta>
</file>