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0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grundsätzliche Aspekt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 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0-001_1"/><text:bookmark-start text:name="dguv_grundsatz_300-001"/>DGUV Grundsatz 300-001<text:bookmark-end text:name="__RefHeading___dguv_grundsatz_300-001_1"/><text:bookmark-end text:name="dguv_grundsatz_300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0-001_2020.pdf" text:style-name="Internet_20_link" text:visited-style-name="Visited_20_Internet_20_Link">Fachbereiche und Sachgebiete der Deutschen Gesetzlichen Unfallversicherung (DGUV) Organisation und Aufgab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0-001.pdf" text:style-name="Internet_20_link" text:visited-style-name="Visited_20_Internet_20_Link">Fachbereiche und Sachgebiete der Deutschen Gesetzlichen Unfallversicherung</text:a></text:p>
      <text:h text:style-name="Heading_20_3" text:outline-level="3"><text:bookmark-start text:name="__RefHeading___dguv_grundsaetze_300-002_altbgg_901_2"/><text:bookmark-start text:name="dguv_grundsaetze_300-002_altbgg_901"/>DGUV Grundsätze   300-002 (alt: BGG 901)<text:bookmark-end text:name="__RefHeading___dguv_grundsaetze_300-002_altbgg_901_2"/><text:bookmark-end text:name="dguv_grundsaetze_300-002_altbgg_9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0-002.pdf" text:style-name="Internet_20_link" text:visited-style-name="Visited_20_Internet_20_Link">Grundsätze für die Beratung auf Mess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0-003_e_3"/><text:bookmark-start text:name="dguv_grundsatz_300-003_e"/>DGUV Grundsatz 300-003 e<text:bookmark-end text:name="__RefHeading___dguv_grundsatz_300-003_e_3"/><text:bookmark-end text:name="dguv_grundsatz_300-003_e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0-003_e_2018.pdf" text:style-name="Internet_20_link" text:visited-style-name="Visited_20_Internet_20_Link">DGUV Test Rules of Procedure for Testing and Certification Part 1: Certification of Products, Processes and Quality Management Systems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0-004_4"/><text:bookmark-start text:name="dguv_grundsatz_300-004"/>DGUV Grundsatz 300-004<text:bookmark-end text:name="__RefHeading___dguv_grundsatz_300-004_4"/><text:bookmark-end text:name="dguv_grundsatz_300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0-004_2018.pdf" text:style-name="Internet_20_link" text:visited-style-name="Visited_20_Internet_20_Link">DGUV Test Prüf- und Zertifizierungsordnung Teil 2: Zertifizierung von Person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0-004.pdf" text:style-name="Internet_20_link" text:visited-style-name="Visited_20_Internet_20_Link">Rules of Procedure for Testing and Certification carried out by Testing and Certification Bodies in DGUV T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13:45</meta:creation-date>
    <dc:creator>Generated</dc:creator>
    <dc:date>2026-09-01T02::13:45</dc:date>
    <dc:language>en-US</dc:language>
    <meta:editing-cycles>1</meta:editing-cycles>
    <meta:editing-duration>PT0S</meta:editing-duration>
    <dc:title>arbeitsschutz:dguv-g:dguv-g300</dc:title>
  </office:meta>
</office:document-meta>
</file>